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gif" manifest:full-path="Pictures/100000000000009C000000CBD17E27C1.gif"/>
  <manifest:file-entry manifest:media-type="image/jpeg" manifest:full-path="Pictures/10000000000000010000005133BF29EA.jpg"/>
  <manifest:file-entry manifest:media-type="image/gif" manifest:full-path="Pictures/100002000000025A00000255326AD455.gif"/>
  <manifest:file-entry manifest:media-type="image/png" manifest:full-path="Pictures/100002010000005A00000024A80A7F14.png"/>
  <manifest:file-entry manifest:media-type="image/jpeg" manifest:full-path="Pictures/100000000000005100000001021663D2.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tarSymbol" svg:font-family="StarSymbol" style:font-pitch="variable" style:font-charset="x-symbol"/>
    <style:font-face style:name="OpenSymbol" svg:font-family="OpenSymbol"/>
    <style:font-face style:name="Courier New1" svg:font-family="'Courier New'" style:font-family-generic="modern"/>
    <style:font-face style:name="Arial3"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Arial2" svg:font-family="Arial" style:font-family-generic="modern" style:font-pitch="variable"/>
    <style:font-face style:name="Courier New2" svg:font-family="'Courier New'" style:font-family-generic="modern" style:font-pitch="variable"/>
    <style:font-face style:name="Times New Roman1" svg:font-family="'Times New Roman'" style:font-family-generic="modern" style:font-pitch="variable"/>
    <style:font-face style:name="SimSun1" svg:font-family="SimSu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Times New Roman2" svg:font-family="'Times New Roman'" style:font-family-generic="swiss" style:font-pitch="variable"/>
    <style:font-face style:name="Verdana" svg:font-family="Verdan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e1" style:family="table">
      <style:table-properties style:width="16.702cm" table:align="left"/>
    </style:style>
    <style:style style:name="Tabelle1.A" style:family="table-column">
      <style:table-column-properties style:column-width="2.87cm"/>
    </style:style>
    <style:style style:name="Tabelle1.B" style:family="table-column">
      <style:table-column-properties style:column-width="4.006cm"/>
    </style:style>
    <style:style style:name="Tabelle1.C" style:family="table-column">
      <style:table-column-properties style:column-width="5.108cm"/>
    </style:style>
    <style:style style:name="Tabelle1.D" style:family="table-column">
      <style:table-column-properties style:column-width="4.718cm"/>
    </style:style>
    <style:style style:name="Tabelle1.A1" style:family="table-cell">
      <style:table-cell-properties style:vertical-align="middle" fo:padding="0.049cm" fo:border="none"/>
    </style:style>
    <style:style style:name="Tabelle2" style:family="table">
      <style:table-properties style:width="16.886cm" table:align="left"/>
    </style:style>
    <style:style style:name="Tabelle2.A" style:family="table-column">
      <style:table-column-properties style:column-width="5.018cm"/>
    </style:style>
    <style:style style:name="Tabelle2.B" style:family="table-column">
      <style:table-column-properties style:column-width="2.919cm"/>
    </style:style>
    <style:style style:name="Tabelle2.C" style:family="table-column">
      <style:table-column-properties style:column-width="2.582cm"/>
    </style:style>
    <style:style style:name="Tabelle2.D" style:family="table-column">
      <style:table-column-properties style:column-width="6.366cm"/>
    </style:style>
    <style:style style:name="Tabelle2.A1" style:family="table-cell">
      <style:table-cell-properties style:vertical-align="middle" fo:padding="0.049cm" fo:border="none"/>
    </style:style>
    <style:style style:name="Tabelle3" style:family="table">
      <style:table-properties style:width="17cm" table:align="left"/>
    </style:style>
    <style:style style:name="Tabelle3.A" style:family="table-column">
      <style:table-column-properties style:column-width="1.785cm"/>
    </style:style>
    <style:style style:name="Tabelle3.B" style:family="table-column">
      <style:table-column-properties style:column-width="1.782cm"/>
    </style:style>
    <style:style style:name="Tabelle3.C" style:family="table-column">
      <style:table-column-properties style:column-width="1.76cm"/>
    </style:style>
    <style:style style:name="Tabelle3.D" style:family="table-column">
      <style:table-column-properties style:column-width="3.949cm"/>
    </style:style>
    <style:style style:name="Tabelle3.E" style:family="table-column">
      <style:table-column-properties style:column-width="4.593cm"/>
    </style:style>
    <style:style style:name="Tabelle3.F" style:family="table-column">
      <style:table-column-properties style:column-width="3.131cm"/>
    </style:style>
    <style:style style:name="Tabelle3.A1" style:family="table-cell">
      <style:table-cell-properties style:vertical-align="middle" fo:padding="0.049cm" fo:border="none"/>
    </style:style>
    <style:style style:name="Tabelle4" style:family="table">
      <style:table-properties style:width="17cm" table:align="left"/>
    </style:style>
    <style:style style:name="Tabelle4.A" style:family="table-column">
      <style:table-column-properties style:column-width="3.817cm"/>
    </style:style>
    <style:style style:name="Tabelle4.B" style:family="table-column">
      <style:table-column-properties style:column-width="13.183cm"/>
    </style:style>
    <style:style style:name="Tabelle4.A1" style:family="table-cell">
      <style:table-cell-properties style:vertical-align="middle" fo:padding="0.049cm" fo:border="none"/>
    </style:style>
    <style:style style:name="Tabelle5" style:family="table">
      <style:table-properties style:width="17cm" table:align="left"/>
    </style:style>
    <style:style style:name="Tabelle5.A" style:family="table-column">
      <style:table-column-properties style:column-width="5.131cm"/>
    </style:style>
    <style:style style:name="Tabelle5.B" style:family="table-column">
      <style:table-column-properties style:column-width="6.306cm"/>
    </style:style>
    <style:style style:name="Tabelle5.C" style:family="table-column">
      <style:table-column-properties style:column-width="5.563cm"/>
    </style:style>
    <style:style style:name="Tabelle5.A1" style:family="table-cell">
      <style:table-cell-properties style:vertical-align="middle" fo:padding="0.049cm" fo:border="none"/>
    </style:style>
    <style:style style:name="Tabelle6" style:family="table">
      <style:table-properties style:width="16.854cm" table:align="left"/>
    </style:style>
    <style:style style:name="Tabelle6.A" style:family="table-column">
      <style:table-column-properties style:column-width="3.672cm"/>
    </style:style>
    <style:style style:name="Tabelle6.B" style:family="table-column">
      <style:table-column-properties style:column-width="6.126cm"/>
    </style:style>
    <style:style style:name="Tabelle6.C" style:family="table-column">
      <style:table-column-properties style:column-width="7.056cm"/>
    </style:style>
    <style:style style:name="Tabelle6.A1" style:family="table-cell">
      <style:table-cell-properties style:vertical-align="middle" fo:padding="0.049cm" fo:border="none"/>
    </style:style>
    <style:style style:name="Tabelle7" style:family="table">
      <style:table-properties style:width="17cm" table:align="left"/>
    </style:style>
    <style:style style:name="Tabelle7.A" style:family="table-column">
      <style:table-column-properties style:column-width="5.308cm"/>
    </style:style>
    <style:style style:name="Tabelle7.B" style:family="table-column">
      <style:table-column-properties style:column-width="3.672cm"/>
    </style:style>
    <style:style style:name="Tabelle7.C" style:family="table-column">
      <style:table-column-properties style:column-width="8.02cm"/>
    </style:style>
    <style:style style:name="Tabelle7.A1" style:family="table-cell">
      <style:table-cell-properties style:vertical-align="middle" fo:padding="0.049cm" fo:border="none"/>
    </style:style>
    <style:style style:name="Tabelle8" style:family="table">
      <style:table-properties style:width="15.923cm" table:align="left"/>
    </style:style>
    <style:style style:name="Tabelle8.A" style:family="table-column">
      <style:table-column-properties style:column-width="3.239cm"/>
    </style:style>
    <style:style style:name="Tabelle8.B" style:family="table-column">
      <style:table-column-properties style:column-width="5.181cm"/>
    </style:style>
    <style:style style:name="Tabelle8.C" style:family="table-column">
      <style:table-column-properties style:column-width="7.504cm"/>
    </style:style>
    <style:style style:name="Tabelle8.A1" style:family="table-cell">
      <style:table-cell-properties style:vertical-align="middle" fo:padding="0.049cm" fo:border="none"/>
    </style:style>
    <style:style style:name="Tabelle9" style:family="table">
      <style:table-properties style:width="17cm" table:align="left"/>
    </style:style>
    <style:style style:name="Tabelle9.A" style:family="table-column">
      <style:table-column-properties style:column-width="3.367cm"/>
    </style:style>
    <style:style style:name="Tabelle9.B" style:family="table-column">
      <style:table-column-properties style:column-width="7.985cm"/>
    </style:style>
    <style:style style:name="Tabelle9.C" style:family="table-column">
      <style:table-column-properties style:column-width="5.648cm"/>
    </style:style>
    <style:style style:name="Tabelle9.A1" style:family="table-cell">
      <style:table-cell-properties style:vertical-align="middle" fo:padding="0.049cm" fo:border="none"/>
    </style:style>
    <style:style style:name="Tabelle10" style:family="table">
      <style:table-properties style:width="17cm" table:align="left"/>
    </style:style>
    <style:style style:name="Tabelle10.A" style:family="table-column">
      <style:table-column-properties style:column-width="3.304cm"/>
    </style:style>
    <style:style style:name="Tabelle10.B" style:family="table-column">
      <style:table-column-properties style:column-width="3.995cm"/>
    </style:style>
    <style:style style:name="Tabelle10.C" style:family="table-column">
      <style:table-column-properties style:column-width="5.203cm"/>
    </style:style>
    <style:style style:name="Tabelle10.D" style:family="table-column">
      <style:table-column-properties style:column-width="4.498cm"/>
    </style:style>
    <style:style style:name="Tabelle10.A1" style:family="table-cell">
      <style:table-cell-properties style:vertical-align="middle" fo:padding="0.049cm" fo:border="none"/>
    </style:style>
    <style:style style:name="Tabelle11" style:family="table">
      <style:table-properties style:width="17cm" table:align="left"/>
    </style:style>
    <style:style style:name="Tabelle11.A" style:family="table-column">
      <style:table-column-properties style:column-width="4.561cm"/>
    </style:style>
    <style:style style:name="Tabelle11.B" style:family="table-column">
      <style:table-column-properties style:column-width="6.006cm"/>
    </style:style>
    <style:style style:name="Tabelle11.C" style:family="table-column">
      <style:table-column-properties style:column-width="6.433cm"/>
    </style:style>
    <style:style style:name="Tabelle11.A1" style:family="table-cell">
      <style:table-cell-properties style:vertical-align="middle" fo:padding="0.049cm" fo:border="none"/>
    </style:style>
    <style:style style:name="Tabelle12" style:family="table">
      <style:table-properties style:width="16.854cm" table:align="left"/>
    </style:style>
    <style:style style:name="Tabelle12.A" style:family="table-column">
      <style:table-column-properties style:column-width="3.367cm"/>
    </style:style>
    <style:style style:name="Tabelle12.B" style:family="table-column">
      <style:table-column-properties style:column-width="6.142cm"/>
    </style:style>
    <style:style style:name="Tabelle12.C" style:family="table-column">
      <style:table-column-properties style:column-width="7.345cm"/>
    </style:style>
    <style:style style:name="Tabelle12.A1" style:family="table-cell">
      <style:table-cell-properties style:vertical-align="middle" fo:padding="0.049cm" fo:border="none"/>
    </style:style>
    <style:style style:name="P1" style:family="paragraph" style:parent-style-name="Text_20_body">
      <style:paragraph-properties fo:text-align="center" style:justify-single-word="false"/>
      <style:text-properties fo:font-size="10pt" fo:font-weight="bold" style:font-size-asian="10pt" style:font-weight-asian="bold" style:font-size-complex="10pt" style:font-weight-complex="bold"/>
    </style:style>
    <style:style style:name="P2" style:family="paragraph" style:parent-style-name="Text_20_body">
      <style:paragraph-properties fo:text-align="justify" style:justify-single-word="false"/>
    </style:style>
    <style:style style:name="P3" style:family="paragraph" style:parent-style-name="Text_20_body">
      <style:paragraph-properties fo:text-align="justify" style:justify-single-word="false"/>
      <style:text-properties style:font-name="Tahoma" style:font-name-asian="Tahoma"/>
    </style:style>
    <style:style style:name="P4" style:family="paragraph" style:parent-style-name="Text_20_body">
      <style:paragraph-properties fo:text-align="start" style:justify-single-word="false"/>
      <style:text-properties style:font-name="Tahoma" style:font-name-asian="Tahoma"/>
    </style:style>
    <style:style style:name="P5" style:family="paragraph" style:parent-style-name="Text_20_body">
      <style:paragraph-properties fo:text-align="justify" style:justify-single-word="false"/>
      <style:text-properties style:font-name="Tahoma" fo:font-size="14pt" style:font-name-asian="Tahoma" style:font-size-asian="14pt" style:font-size-complex="14pt"/>
    </style:style>
    <style:style style:name="P6" style:family="paragraph" style:parent-style-name="Text_20_body">
      <style:paragraph-properties fo:text-align="justify" style:justify-single-word="false"/>
      <style:text-properties style:font-name="Tahoma" fo:font-size="14pt" fo:font-weight="normal" style:font-name-asian="Tahoma" style:font-size-asian="14pt" style:font-weight-asian="normal" style:font-size-complex="14pt" style:font-weight-complex="normal"/>
    </style:style>
    <style:style style:name="P7" style:family="paragraph" style:parent-style-name="Text_20_body">
      <style:paragraph-properties fo:text-align="justify" style:justify-single-word="false"/>
      <style:text-properties style:font-name="Tahoma" fo:font-weight="normal" style:font-name-asian="Tahoma" style:font-weight-asian="normal" style:font-weight-complex="normal"/>
    </style:style>
    <style:style style:name="P8" style:family="paragraph" style:parent-style-name="Text_20_body">
      <style:paragraph-properties fo:text-align="start" style:justify-single-word="false"/>
    </style:style>
    <style:style style:name="P9" style:family="paragraph" style:parent-style-name="Text_20_body">
      <style:paragraph-properties fo:text-align="start" style:justify-single-word="false"/>
      <style:text-properties style:font-name="Courier New" fo:font-size="10pt" fo:font-weight="bold" style:font-name-asian="Tahoma" style:font-size-asian="10pt" style:font-weight-asian="bold" style:font-size-complex="10pt" style:font-weight-complex="bold"/>
    </style:style>
    <style:style style:name="P10" style:family="paragraph" style:parent-style-name="Text_20_body">
      <style:paragraph-properties fo:text-align="justify" style:justify-single-word="false"/>
      <style:text-properties style:font-name="Courier New" fo:font-size="10pt" fo:font-weight="bold" style:font-name-asian="Tahoma" style:font-size-asian="10pt" style:font-weight-asian="bold" style:font-size-complex="10pt" style:font-weight-complex="bold"/>
    </style:style>
    <style:style style:name="P11" style:family="paragraph" style:parent-style-name="Standard">
      <style:paragraph-properties fo:text-align="justify" style:justify-single-word="false"/>
      <style:text-properties style:font-name="Tahoma" fo:font-size="15pt" style:font-size-asian="15pt" style:font-size-complex="15pt"/>
    </style:style>
    <style:style style:name="P12" style:family="paragraph" style:parent-style-name="Standard">
      <style:paragraph-properties fo:text-align="justify" style:justify-single-word="false"/>
      <style:text-properties style:font-name="Tahoma" style:font-name-asian="Tahoma"/>
    </style:style>
    <style:style style:name="P13" style:family="paragraph" style:parent-style-name="Standard">
      <style:paragraph-properties fo:text-align="center" style:justify-single-word="false" style:text-autospace="none"/>
      <style:text-properties style:font-name="Courier New" fo:font-size="10pt" fo:font-weight="bold" style:font-size-asian="10pt" style:font-weight-asian="bold" style:font-name-complex="Courier New1" style:font-size-complex="10pt" style:font-weight-complex="bold"/>
    </style:style>
    <style:style style:name="P14" style:family="paragraph" style:parent-style-name="Standard">
      <style:paragraph-properties style:text-autospace="none"/>
      <style:text-properties style:font-name="Courier New" fo:font-size="10pt" style:font-size-asian="10pt" style:font-name-complex="Courier New1" style:font-size-complex="10pt" style:font-weight-complex="bold"/>
    </style:style>
    <style:style style:name="P15" style:family="paragraph" style:parent-style-name="Standard">
      <style:text-properties style:font-name="Verdana"/>
    </style:style>
    <style:style style:name="P16" style:family="paragraph" style:parent-style-name="Horizontal_20_Line">
      <style:paragraph-properties fo:text-align="justify" style:justify-single-word="false"/>
      <style:text-properties style:font-name="Tahoma" style:font-name-asian="Tahoma"/>
    </style:style>
    <style:style style:name="P17" style:family="paragraph" style:parent-style-name="Heading_20_3">
      <style:paragraph-properties fo:text-align="justify" style:justify-single-word="false"/>
      <style:text-properties style:font-name="Tahoma" style:font-name-asian="Tahoma"/>
    </style:style>
    <style:style style:name="P18" style:family="paragraph" style:parent-style-name="Heading_20_2">
      <style:paragraph-properties fo:text-align="justify" style:justify-single-word="false"/>
      <style:text-properties style:font-name="Tahoma" style:font-name-asian="Tahoma"/>
    </style:style>
    <style:style style:name="P19" style:family="paragraph" style:parent-style-name="Table_20_Contents">
      <style:paragraph-properties fo:text-align="justify" style:justify-single-word="false"/>
      <style:text-properties style:font-name="Tahoma" style:font-name-asian="Tahoma"/>
    </style:style>
    <style:style style:name="P20" style:family="paragraph" style:parent-style-name="Table_20_Contents">
      <style:paragraph-properties fo:text-align="justify" style:justify-single-word="false"/>
      <style:text-properties style:font-name="Tahoma" fo:font-size="2pt" style:font-name-asian="Tahoma" style:font-size-asian="2pt" style:font-size-complex="2pt"/>
    </style:style>
    <style:style style:name="P21" style:family="paragraph" style:parent-style-name="List_20_Contents">
      <style:paragraph-properties fo:text-align="justify" style:justify-single-word="false"/>
    </style:style>
    <style:style style:name="P22" style:family="paragraph" style:parent-style-name="List_20_Contents">
      <style:paragraph-properties fo:margin-top="0cm" fo:margin-bottom="0.499cm" fo:text-align="justify" style:justify-single-word="false"/>
      <style:text-properties style:font-name="Tahoma" style:font-name-asian="Tahoma"/>
    </style:style>
    <style:style style:name="P23" style:family="paragraph" style:parent-style-name="Heading_20_4">
      <style:paragraph-properties fo:text-align="justify" style:justify-single-word="false"/>
      <style:text-properties style:font-name="Tahoma" style:font-name-asian="Tahoma"/>
    </style:style>
    <style:style style:name="P24" style:family="paragraph" style:parent-style-name="Heading_20_4">
      <style:paragraph-properties fo:text-align="start" style:justify-single-word="false"/>
      <style:text-properties style:font-name="Tahoma" style:font-name-asian="Tahoma"/>
    </style:style>
    <style:style style:name="P25" style:family="paragraph" style:parent-style-name="Heading_20_4">
      <style:paragraph-properties fo:text-align="justify" style:justify-single-word="false"/>
      <style:text-properties style:font-name="Tahoma" fo:font-size="22pt" style:font-name-asian="Tahoma" style:font-size-asian="22pt" style:font-size-complex="22pt"/>
    </style:style>
    <style:style style:name="P26" style:family="paragraph" style:parent-style-name="Heading_20_4">
      <style:paragraph-properties fo:text-align="justify" style:justify-single-word="false"/>
    </style:style>
    <style:style style:name="P27" style:family="paragraph" style:parent-style-name="Table_20_Heading">
      <style:paragraph-properties fo:text-align="justify" style:justify-single-word="false"/>
      <style:text-properties style:font-name="Tahoma" style:font-name-asian="Tahoma"/>
    </style:style>
    <style:style style:name="P28" style:family="paragraph" style:parent-style-name="Table_20_Heading">
      <style:paragraph-properties fo:text-align="justify" style:justify-single-word="false"/>
      <style:text-properties style:font-name="Tahoma" fo:font-size="10pt" style:font-name-asian="Tahoma" style:font-size-asian="10pt" style:font-size-complex="10pt"/>
    </style:style>
    <style:style style:name="P29" style:family="paragraph" style:parent-style-name="Text_20_body">
      <style:paragraph-properties fo:text-align="justify" style:justify-single-word="false"/>
      <style:text-properties style:font-name="Tahoma" style:font-name-asian="Tahoma"/>
    </style:style>
    <style:style style:name="P30" style:family="paragraph" style:parent-style-name="Text_20_body" style:list-style-name="L1">
      <style:paragraph-properties fo:text-align="justify" style:justify-single-word="false"/>
      <style:text-properties style:font-name="Tahoma" style:font-name-asian="Tahoma"/>
    </style:style>
    <style:style style:name="P31" style:family="paragraph" style:parent-style-name="Text_20_body" style:list-style-name="L2">
      <style:paragraph-properties fo:text-align="justify" style:justify-single-word="false"/>
      <style:text-properties style:font-name="Tahoma" style:font-name-asian="Tahoma"/>
    </style:style>
    <style:style style:name="P32" style:family="paragraph" style:parent-style-name="Text_20_body" style:list-style-name="L3">
      <style:paragraph-properties fo:text-align="justify" style:justify-single-word="false"/>
      <style:text-properties style:font-name="Tahoma" style:font-name-asian="Tahoma"/>
    </style:style>
    <style:style style:name="P33" style:family="paragraph" style:parent-style-name="Text_20_body" style:list-style-name="L4">
      <style:paragraph-properties fo:text-align="justify" style:justify-single-word="false"/>
      <style:text-properties style:font-name="Tahoma" style:font-name-asian="Tahoma"/>
    </style:style>
    <style:style style:name="P34" style:family="paragraph" style:parent-style-name="Text_20_body" style:list-style-name="L5">
      <style:paragraph-properties fo:text-align="justify" style:justify-single-word="false"/>
      <style:text-properties style:font-name="Tahoma" style:font-name-asian="Tahoma"/>
    </style:style>
    <style:style style:name="P35" style:family="paragraph" style:parent-style-name="Text_20_body" style:list-style-name="L6">
      <style:paragraph-properties fo:text-align="justify" style:justify-single-word="false"/>
      <style:text-properties style:font-name="Tahoma" style:font-name-asian="Tahoma"/>
    </style:style>
    <style:style style:name="P36" style:family="paragraph" style:parent-style-name="Text_20_body" style:list-style-name="L7">
      <style:paragraph-properties fo:text-align="justify" style:justify-single-word="false"/>
      <style:text-properties style:font-name="Tahoma" style:font-name-asian="Tahoma"/>
    </style:style>
    <style:style style:name="P37" style:family="paragraph" style:parent-style-name="Text_20_body" style:list-style-name="L9">
      <style:paragraph-properties fo:text-align="justify" style:justify-single-word="false"/>
      <style:text-properties style:font-name="Tahoma" style:font-name-asian="Tahoma"/>
    </style:style>
    <style:style style:name="P38" style:family="paragraph" style:parent-style-name="Text_20_body" style:list-style-name="L10">
      <style:paragraph-properties fo:text-align="justify" style:justify-single-word="false"/>
      <style:text-properties style:font-name="Tahoma" style:font-name-asian="Tahoma"/>
    </style:style>
    <style:style style:name="P39" style:family="paragraph" style:parent-style-name="Text_20_body" style:list-style-name="L11">
      <style:paragraph-properties fo:text-align="justify" style:justify-single-word="false"/>
      <style:text-properties style:font-name="Tahoma" style:font-name-asian="Tahoma"/>
    </style:style>
    <style:style style:name="P40" style:family="paragraph" style:parent-style-name="Text_20_body" style:list-style-name="L12">
      <style:paragraph-properties fo:text-align="justify" style:justify-single-word="false"/>
      <style:text-properties style:font-name="Tahoma" style:font-name-asian="Tahoma"/>
    </style:style>
    <style:style style:name="P41" style:family="paragraph" style:parent-style-name="Text_20_body" style:list-style-name="L13">
      <style:paragraph-properties fo:text-align="justify" style:justify-single-word="false"/>
      <style:text-properties style:font-name="Tahoma" style:font-name-asian="Tahoma"/>
    </style:style>
    <style:style style:name="P42" style:family="paragraph" style:parent-style-name="Text_20_body" style:list-style-name="L14">
      <style:paragraph-properties fo:text-align="justify" style:justify-single-word="false"/>
      <style:text-properties style:font-name="Tahoma" style:font-name-asian="Tahoma"/>
    </style:style>
    <style:style style:name="P43" style:family="paragraph" style:parent-style-name="Text_20_body" style:list-style-name="L15">
      <style:paragraph-properties fo:text-align="justify" style:justify-single-word="false"/>
      <style:text-properties style:font-name="Tahoma" style:font-name-asian="Tahoma"/>
    </style:style>
    <style:style style:name="P44" style:family="paragraph" style:parent-style-name="Text_20_body" style:list-style-name="L16">
      <style:paragraph-properties fo:text-align="justify" style:justify-single-word="false"/>
      <style:text-properties style:font-name="Tahoma" style:font-name-asian="Tahoma"/>
    </style:style>
    <style:style style:name="P45" style:family="paragraph" style:parent-style-name="Text_20_body" style:list-style-name="L17">
      <style:paragraph-properties fo:text-align="justify" style:justify-single-word="false"/>
      <style:text-properties style:font-name="Tahoma" style:font-name-asian="Tahoma"/>
    </style:style>
    <style:style style:name="P46" style:family="paragraph" style:parent-style-name="Text_20_body" style:list-style-name="L18">
      <style:paragraph-properties fo:text-align="justify" style:justify-single-word="false"/>
      <style:text-properties style:font-name="Tahoma" style:font-name-asian="Tahoma"/>
    </style:style>
    <style:style style:name="P47" style:family="paragraph" style:parent-style-name="Text_20_body" style:list-style-name="L19">
      <style:paragraph-properties fo:text-align="justify" style:justify-single-word="false"/>
      <style:text-properties style:font-name="Tahoma" style:font-name-asian="Tahoma"/>
    </style:style>
    <style:style style:name="P48" style:family="paragraph" style:parent-style-name="Text_20_body" style:list-style-name="L21">
      <style:paragraph-properties fo:text-align="justify" style:justify-single-word="false"/>
      <style:text-properties style:font-name="Tahoma" style:font-name-asian="Tahoma"/>
    </style:style>
    <style:style style:name="P49" style:family="paragraph" style:parent-style-name="Text_20_body" style:list-style-name="L22">
      <style:paragraph-properties fo:text-align="justify" style:justify-single-word="false"/>
      <style:text-properties style:font-name="Tahoma" style:font-name-asian="Tahoma"/>
    </style:style>
    <style:style style:name="P50" style:family="paragraph" style:parent-style-name="Text_20_body" style:list-style-name="L23">
      <style:paragraph-properties fo:text-align="justify" style:justify-single-word="false"/>
      <style:text-properties style:font-name="Tahoma" style:font-name-asian="Tahoma"/>
    </style:style>
    <style:style style:name="P51" style:family="paragraph" style:parent-style-name="Text_20_body" style:list-style-name="L24">
      <style:paragraph-properties fo:text-align="justify" style:justify-single-word="false"/>
      <style:text-properties style:font-name="Tahoma" style:font-name-asian="Tahoma"/>
    </style:style>
    <style:style style:name="P52" style:family="paragraph" style:parent-style-name="Text_20_body" style:list-style-name="L25">
      <style:paragraph-properties fo:text-align="justify" style:justify-single-word="false"/>
      <style:text-properties style:font-name="Tahoma" style:font-name-asian="Tahoma"/>
    </style:style>
    <style:style style:name="P53" style:family="paragraph" style:parent-style-name="Text_20_body" style:list-style-name="L28">
      <style:paragraph-properties fo:text-align="justify" style:justify-single-word="false"/>
      <style:text-properties style:font-name="Tahoma" style:font-name-asian="Tahoma"/>
    </style:style>
    <style:style style:name="P54" style:family="paragraph" style:parent-style-name="Text_20_body" style:list-style-name="L29">
      <style:paragraph-properties fo:text-align="justify" style:justify-single-word="false"/>
      <style:text-properties style:font-name="Tahoma" style:font-name-asian="Tahoma"/>
    </style:style>
    <style:style style:name="P55" style:family="paragraph" style:parent-style-name="Text_20_body" style:list-style-name="L30">
      <style:paragraph-properties fo:text-align="justify" style:justify-single-word="false"/>
      <style:text-properties style:font-name="Tahoma" style:font-name-asian="Tahoma"/>
    </style:style>
    <style:style style:name="P56" style:family="paragraph" style:parent-style-name="Text_20_body" style:list-style-name="L31">
      <style:paragraph-properties fo:text-align="justify" style:justify-single-word="false"/>
      <style:text-properties style:font-name="Tahoma" style:font-name-asian="Tahoma"/>
    </style:style>
    <style:style style:name="P57" style:family="paragraph" style:parent-style-name="Text_20_body" style:list-style-name="L32">
      <style:paragraph-properties fo:text-align="justify" style:justify-single-word="false"/>
      <style:text-properties style:font-name="Tahoma" style:font-name-asian="Tahoma"/>
    </style:style>
    <style:style style:name="P58" style:family="paragraph" style:parent-style-name="Text_20_body" style:list-style-name="L33">
      <style:paragraph-properties fo:text-align="justify" style:justify-single-word="false"/>
      <style:text-properties style:font-name="Tahoma" style:font-name-asian="Tahoma"/>
    </style:style>
    <style:style style:name="P59" style:family="paragraph" style:parent-style-name="Text_20_body" style:list-style-name="L34">
      <style:paragraph-properties fo:text-align="justify" style:justify-single-word="false"/>
      <style:text-properties style:font-name="Tahoma" style:font-name-asian="Tahoma"/>
    </style:style>
    <style:style style:name="P60" style:family="paragraph" style:parent-style-name="Text_20_body" style:list-style-name="L35">
      <style:paragraph-properties fo:text-align="justify" style:justify-single-word="false"/>
      <style:text-properties style:font-name="Tahoma" style:font-name-asian="Tahoma"/>
    </style:style>
    <style:style style:name="P61" style:family="paragraph" style:parent-style-name="Text_20_body" style:list-style-name="L36">
      <style:paragraph-properties fo:text-align="justify" style:justify-single-word="false"/>
      <style:text-properties style:font-name="Tahoma" style:font-name-asian="Tahoma"/>
    </style:style>
    <style:style style:name="P62" style:family="paragraph" style:parent-style-name="Text_20_body" style:list-style-name="L37">
      <style:paragraph-properties fo:text-align="justify" style:justify-single-word="false"/>
      <style:text-properties style:font-name="Tahoma" style:font-name-asian="Tahoma"/>
    </style:style>
    <style:style style:name="P63" style:family="paragraph" style:parent-style-name="Text_20_body" style:list-style-name="L38">
      <style:paragraph-properties fo:text-align="justify" style:justify-single-word="false"/>
      <style:text-properties style:font-name="Tahoma" style:font-name-asian="Tahoma"/>
    </style:style>
    <style:style style:name="P64" style:family="paragraph" style:parent-style-name="Text_20_body" style:list-style-name="L39">
      <style:paragraph-properties fo:text-align="justify" style:justify-single-word="false"/>
      <style:text-properties style:font-name="Tahoma" style:font-name-asian="Tahoma"/>
    </style:style>
    <style:style style:name="P65" style:family="paragraph" style:parent-style-name="Text_20_body" style:list-style-name="L40">
      <style:paragraph-properties fo:text-align="justify" style:justify-single-word="false"/>
      <style:text-properties style:font-name="Tahoma" style:font-name-asian="Tahoma"/>
    </style:style>
    <style:style style:name="P66" style:family="paragraph" style:parent-style-name="Text_20_body" style:list-style-name="L41">
      <style:paragraph-properties fo:text-align="justify" style:justify-single-word="false"/>
      <style:text-properties style:font-name="Tahoma" style:font-name-asian="Tahoma"/>
    </style:style>
    <style:style style:name="P67" style:family="paragraph" style:parent-style-name="Text_20_body" style:list-style-name="L42">
      <style:paragraph-properties fo:text-align="justify" style:justify-single-word="false"/>
      <style:text-properties style:font-name="Tahoma" style:font-name-asian="Tahoma"/>
    </style:style>
    <style:style style:name="P68" style:family="paragraph" style:parent-style-name="Text_20_body" style:list-style-name="L43">
      <style:paragraph-properties fo:text-align="justify" style:justify-single-word="false"/>
      <style:text-properties style:font-name="Tahoma" style:font-name-asian="Tahoma"/>
    </style:style>
    <style:style style:name="P69" style:family="paragraph" style:parent-style-name="Text_20_body" style:list-style-name="L44">
      <style:paragraph-properties fo:text-align="justify" style:justify-single-word="false"/>
      <style:text-properties style:font-name="Tahoma" style:font-name-asian="Tahoma"/>
    </style:style>
    <style:style style:name="P70" style:family="paragraph" style:parent-style-name="Text_20_body" style:list-style-name="L45">
      <style:paragraph-properties fo:text-align="justify" style:justify-single-word="false"/>
      <style:text-properties style:font-name="Tahoma" style:font-name-asian="Tahoma"/>
    </style:style>
    <style:style style:name="P71" style:family="paragraph" style:parent-style-name="Text_20_body" style:list-style-name="L46">
      <style:paragraph-properties fo:text-align="justify" style:justify-single-word="false"/>
      <style:text-properties style:font-name="Tahoma" style:font-name-asian="Tahoma"/>
    </style:style>
    <style:style style:name="P72" style:family="paragraph" style:parent-style-name="Text_20_body" style:list-style-name="L47">
      <style:paragraph-properties fo:text-align="justify" style:justify-single-word="false"/>
      <style:text-properties style:font-name="Tahoma" style:font-name-asian="Tahoma"/>
    </style:style>
    <style:style style:name="P73" style:family="paragraph" style:parent-style-name="Text_20_body" style:list-style-name="L48">
      <style:paragraph-properties fo:text-align="justify" style:justify-single-word="false"/>
      <style:text-properties style:font-name="Tahoma" style:font-name-asian="Tahoma"/>
    </style:style>
    <style:style style:name="P74" style:family="paragraph" style:parent-style-name="Text_20_body" style:list-style-name="L49">
      <style:paragraph-properties fo:text-align="justify" style:justify-single-word="false"/>
      <style:text-properties style:font-name="Tahoma" style:font-name-asian="Tahoma"/>
    </style:style>
    <style:style style:name="P75" style:family="paragraph" style:parent-style-name="Text_20_body" style:list-style-name="L50">
      <style:paragraph-properties fo:text-align="justify" style:justify-single-word="false"/>
      <style:text-properties style:font-name="Tahoma" style:font-name-asian="Tahoma"/>
    </style:style>
    <style:style style:name="P76" style:family="paragraph" style:parent-style-name="Text_20_body" style:list-style-name="L51">
      <style:paragraph-properties fo:text-align="justify" style:justify-single-word="false"/>
      <style:text-properties style:font-name="Tahoma" style:font-name-asian="Tahoma"/>
    </style:style>
    <style:style style:name="P77" style:family="paragraph" style:parent-style-name="Text_20_body" style:list-style-name="L52">
      <style:paragraph-properties fo:text-align="justify" style:justify-single-word="false"/>
      <style:text-properties style:font-name="Tahoma" style:font-name-asian="Tahoma"/>
    </style:style>
    <style:style style:name="P78" style:family="paragraph" style:parent-style-name="Text_20_body" style:list-style-name="L53">
      <style:paragraph-properties fo:text-align="justify" style:justify-single-word="false"/>
      <style:text-properties style:font-name="Tahoma" style:font-name-asian="Tahoma"/>
    </style:style>
    <style:style style:name="P79" style:family="paragraph" style:parent-style-name="Text_20_body" style:list-style-name="L54">
      <style:paragraph-properties fo:text-align="justify" style:justify-single-word="false"/>
      <style:text-properties style:font-name="Tahoma" style:font-name-asian="Tahoma"/>
    </style:style>
    <style:style style:name="P80" style:family="paragraph" style:parent-style-name="Text_20_body" style:list-style-name="L55">
      <style:paragraph-properties fo:text-align="justify" style:justify-single-word="false"/>
      <style:text-properties style:font-name="Tahoma" style:font-name-asian="Tahoma"/>
    </style:style>
    <style:style style:name="P81" style:family="paragraph" style:parent-style-name="Text_20_body" style:list-style-name="L56">
      <style:paragraph-properties fo:text-align="justify" style:justify-single-word="false"/>
      <style:text-properties style:font-name="Tahoma" style:font-name-asian="Tahoma"/>
    </style:style>
    <style:style style:name="P82" style:family="paragraph" style:parent-style-name="Text_20_body" style:list-style-name="L57">
      <style:paragraph-properties fo:text-align="justify" style:justify-single-word="false"/>
      <style:text-properties style:font-name="Tahoma" style:font-name-asian="Tahoma"/>
    </style:style>
    <style:style style:name="P83" style:family="paragraph" style:parent-style-name="Text_20_body" style:list-style-name="L58">
      <style:paragraph-properties fo:text-align="justify" style:justify-single-word="false"/>
      <style:text-properties style:font-name="Tahoma" style:font-name-asian="Tahoma"/>
    </style:style>
    <style:style style:name="P84" style:family="paragraph" style:parent-style-name="Text_20_body" style:list-style-name="L59">
      <style:paragraph-properties fo:text-align="justify" style:justify-single-word="false"/>
      <style:text-properties style:font-name="Tahoma" style:font-name-asian="Tahoma"/>
    </style:style>
    <style:style style:name="P85" style:family="paragraph" style:parent-style-name="Text_20_body" style:list-style-name="L60">
      <style:paragraph-properties fo:text-align="justify" style:justify-single-word="false"/>
      <style:text-properties style:font-name="Tahoma" style:font-name-asian="Tahoma"/>
    </style:style>
    <style:style style:name="P86" style:family="paragraph" style:parent-style-name="Text_20_body" style:list-style-name="L61">
      <style:paragraph-properties fo:text-align="justify" style:justify-single-word="false"/>
      <style:text-properties style:font-name="Tahoma" style:font-name-asian="Tahoma"/>
    </style:style>
    <style:style style:name="P87" style:family="paragraph" style:parent-style-name="Text_20_body" style:list-style-name="L62">
      <style:paragraph-properties fo:text-align="justify" style:justify-single-word="false"/>
      <style:text-properties style:font-name="Tahoma" style:font-name-asian="Tahoma"/>
    </style:style>
    <style:style style:name="P88" style:family="paragraph" style:parent-style-name="Text_20_body" style:list-style-name="L63">
      <style:paragraph-properties fo:text-align="justify" style:justify-single-word="false"/>
      <style:text-properties style:font-name="Tahoma" style:font-name-asian="Tahoma"/>
    </style:style>
    <style:style style:name="P89" style:family="paragraph" style:parent-style-name="Text_20_body" style:list-style-name="L64">
      <style:paragraph-properties fo:text-align="justify" style:justify-single-word="false"/>
      <style:text-properties style:font-name="Tahoma" style:font-name-asian="Tahoma"/>
    </style:style>
    <style:style style:name="P90" style:family="paragraph" style:parent-style-name="Text_20_body" style:list-style-name="L65">
      <style:paragraph-properties fo:text-align="justify" style:justify-single-word="false"/>
      <style:text-properties style:font-name="Tahoma" style:font-name-asian="Tahoma"/>
    </style:style>
    <style:style style:name="P91" style:family="paragraph" style:parent-style-name="Text_20_body" style:list-style-name="L66">
      <style:paragraph-properties fo:text-align="justify" style:justify-single-word="false"/>
      <style:text-properties style:font-name="Tahoma" style:font-name-asian="Tahoma"/>
    </style:style>
    <style:style style:name="P92" style:family="paragraph" style:parent-style-name="Text_20_body" style:list-style-name="L67">
      <style:paragraph-properties fo:text-align="justify" style:justify-single-word="false"/>
      <style:text-properties style:font-name="Tahoma" style:font-name-asian="Tahoma"/>
    </style:style>
    <style:style style:name="P93" style:family="paragraph" style:parent-style-name="Text_20_body" style:list-style-name="L68">
      <style:paragraph-properties fo:text-align="justify" style:justify-single-word="false"/>
      <style:text-properties style:font-name="Tahoma" style:font-name-asian="Tahoma"/>
    </style:style>
    <style:style style:name="P94" style:family="paragraph" style:parent-style-name="Text_20_body" style:list-style-name="L69">
      <style:paragraph-properties fo:text-align="justify" style:justify-single-word="false"/>
      <style:text-properties style:font-name="Tahoma" style:font-name-asian="Tahoma"/>
    </style:style>
    <style:style style:name="P95" style:family="paragraph" style:parent-style-name="Text_20_body" style:list-style-name="L70">
      <style:paragraph-properties fo:text-align="justify" style:justify-single-word="false"/>
      <style:text-properties style:font-name="Tahoma" style:font-name-asian="Tahoma"/>
    </style:style>
    <style:style style:name="P96" style:family="paragraph" style:parent-style-name="Text_20_body" style:list-style-name="L71">
      <style:paragraph-properties fo:text-align="justify" style:justify-single-word="false"/>
      <style:text-properties style:font-name="Tahoma" style:font-name-asian="Tahoma"/>
    </style:style>
    <style:style style:name="P97" style:family="paragraph" style:parent-style-name="Text_20_body" style:list-style-name="L72">
      <style:paragraph-properties fo:text-align="justify" style:justify-single-word="false"/>
      <style:text-properties style:font-name="Tahoma" style:font-name-asian="Tahoma"/>
    </style:style>
    <style:style style:name="P98" style:family="paragraph" style:parent-style-name="Text_20_body" style:list-style-name="L73">
      <style:paragraph-properties fo:text-align="justify" style:justify-single-word="false"/>
      <style:text-properties style:font-name="Tahoma" style:font-name-asian="Tahoma"/>
    </style:style>
    <style:style style:name="P99" style:family="paragraph" style:parent-style-name="Text_20_body" style:list-style-name="L74">
      <style:paragraph-properties fo:text-align="justify" style:justify-single-word="false"/>
      <style:text-properties style:font-name="Tahoma" style:font-name-asian="Tahoma"/>
    </style:style>
    <style:style style:name="P100" style:family="paragraph" style:parent-style-name="Text_20_body" style:list-style-name="L75">
      <style:paragraph-properties fo:text-align="justify" style:justify-single-word="false"/>
      <style:text-properties style:font-name="Tahoma" style:font-name-asian="Tahoma"/>
    </style:style>
    <style:style style:name="P101" style:family="paragraph" style:parent-style-name="Text_20_body" style:list-style-name="L76">
      <style:paragraph-properties fo:text-align="justify" style:justify-single-word="false"/>
      <style:text-properties style:font-name="Tahoma" style:font-name-asian="Tahoma"/>
    </style:style>
    <style:style style:name="P102" style:family="paragraph" style:parent-style-name="Text_20_body" style:list-style-name="L77">
      <style:paragraph-properties fo:text-align="justify" style:justify-single-word="false"/>
      <style:text-properties style:font-name="Tahoma" style:font-name-asian="Tahoma"/>
    </style:style>
    <style:style style:name="P103" style:family="paragraph" style:parent-style-name="Text_20_body" style:list-style-name="L78">
      <style:paragraph-properties fo:text-align="justify" style:justify-single-word="false"/>
      <style:text-properties style:font-name="Tahoma" style:font-name-asian="Tahoma"/>
    </style:style>
    <style:style style:name="P104" style:family="paragraph" style:parent-style-name="Text_20_body" style:list-style-name="L79">
      <style:paragraph-properties fo:text-align="justify" style:justify-single-word="false"/>
      <style:text-properties style:font-name="Tahoma" style:font-name-asian="Tahoma"/>
    </style:style>
    <style:style style:name="P105" style:family="paragraph" style:parent-style-name="Text_20_body" style:list-style-name="L80">
      <style:paragraph-properties fo:text-align="justify" style:justify-single-word="false"/>
      <style:text-properties style:font-name="Tahoma" style:font-name-asian="Tahoma"/>
    </style:style>
    <style:style style:name="P106" style:family="paragraph" style:parent-style-name="Text_20_body" style:list-style-name="L81">
      <style:paragraph-properties fo:text-align="justify" style:justify-single-word="false"/>
      <style:text-properties style:font-name="Tahoma" style:font-name-asian="Tahoma"/>
    </style:style>
    <style:style style:name="P107" style:family="paragraph" style:parent-style-name="Text_20_body" style:list-style-name="L82">
      <style:paragraph-properties fo:text-align="justify" style:justify-single-word="false"/>
      <style:text-properties style:font-name="Tahoma" style:font-name-asian="Tahoma"/>
    </style:style>
    <style:style style:name="P108" style:family="paragraph" style:parent-style-name="Text_20_body" style:list-style-name="L83">
      <style:paragraph-properties fo:text-align="justify" style:justify-single-word="false"/>
      <style:text-properties style:font-name="Tahoma" style:font-name-asian="Tahoma"/>
    </style:style>
    <style:style style:name="P109" style:family="paragraph" style:parent-style-name="Text_20_body" style:list-style-name="L84">
      <style:paragraph-properties fo:text-align="justify" style:justify-single-word="false"/>
      <style:text-properties style:font-name="Tahoma" style:font-name-asian="Tahoma"/>
    </style:style>
    <style:style style:name="P110" style:family="paragraph" style:parent-style-name="Text_20_body" style:list-style-name="L92">
      <style:paragraph-properties fo:text-align="justify" style:justify-single-word="false"/>
      <style:text-properties style:font-name="Tahoma" style:font-name-asian="Tahoma"/>
    </style:style>
    <style:style style:name="P111" style:family="paragraph" style:parent-style-name="Text_20_body" style:list-style-name="L93">
      <style:paragraph-properties fo:text-align="justify" style:justify-single-word="false"/>
      <style:text-properties style:font-name="Tahoma" style:font-name-asian="Tahoma"/>
    </style:style>
    <style:style style:name="P112" style:family="paragraph" style:parent-style-name="Text_20_body" style:list-style-name="L94">
      <style:paragraph-properties fo:text-align="justify" style:justify-single-word="false"/>
      <style:text-properties style:font-name="Tahoma" style:font-name-asian="Tahoma"/>
    </style:style>
    <style:style style:name="P113" style:family="paragraph" style:parent-style-name="Text_20_body" style:list-style-name="L95">
      <style:paragraph-properties fo:text-align="justify" style:justify-single-word="false"/>
      <style:text-properties style:font-name="Tahoma" style:font-name-asian="Tahoma"/>
    </style:style>
    <style:style style:name="P114" style:family="paragraph" style:parent-style-name="Text_20_body" style:list-style-name="L96">
      <style:paragraph-properties fo:text-align="justify" style:justify-single-word="false"/>
      <style:text-properties style:font-name="Tahoma" style:font-name-asian="Tahoma"/>
    </style:style>
    <style:style style:name="P115" style:family="paragraph" style:parent-style-name="Text_20_body">
      <style:paragraph-properties fo:text-align="start" style:justify-single-word="false"/>
      <style:text-properties style:font-name="Tahoma" style:font-name-asian="Tahoma"/>
    </style:style>
    <style:style style:name="P116" style:family="paragraph" style:parent-style-name="Text_20_body">
      <style:paragraph-properties fo:text-align="justify" style:justify-single-word="false"/>
      <style:text-properties style:font-name="Tahoma" fo:font-size="16pt" fo:font-weight="bold" style:font-name-asian="Tahoma" style:font-size-asian="16pt" style:font-weight-asian="bold" style:font-size-complex="16pt" style:font-weight-complex="bold"/>
    </style:style>
    <style:style style:name="P117" style:family="paragraph" style:parent-style-name="Text_20_body" style:list-style-name="L20">
      <style:paragraph-properties fo:text-align="justify" style:justify-single-word="false"/>
    </style:style>
    <style:style style:name="P118" style:family="paragraph" style:parent-style-name="Text_20_body" style:list-style-name="L26">
      <style:paragraph-properties fo:text-align="justify" style:justify-single-word="false"/>
    </style:style>
    <style:style style:name="P119" style:family="paragraph" style:parent-style-name="Text_20_body" style:list-style-name="L27">
      <style:paragraph-properties fo:text-align="justify" style:justify-single-word="false"/>
    </style:style>
    <style:style style:name="P120" style:family="paragraph" style:parent-style-name="Text_20_body" style:list-style-name="L84">
      <style:paragraph-properties fo:text-align="justify" style:justify-single-word="false"/>
    </style:style>
    <style:style style:name="P121" style:family="paragraph" style:parent-style-name="Text_20_body" style:list-style-name="L85">
      <style:paragraph-properties fo:text-align="justify" style:justify-single-word="false"/>
    </style:style>
    <style:style style:name="P122" style:family="paragraph" style:parent-style-name="Text_20_body" style:list-style-name="L86">
      <style:paragraph-properties fo:text-align="justify" style:justify-single-word="false"/>
    </style:style>
    <style:style style:name="P123" style:family="paragraph" style:parent-style-name="Text_20_body" style:list-style-name="L87">
      <style:paragraph-properties fo:text-align="justify" style:justify-single-word="false"/>
    </style:style>
    <style:style style:name="P124" style:family="paragraph" style:parent-style-name="Text_20_body" style:list-style-name="L88">
      <style:paragraph-properties fo:text-align="justify" style:justify-single-word="false"/>
    </style:style>
    <style:style style:name="P125" style:family="paragraph" style:parent-style-name="Text_20_body" style:list-style-name="L89">
      <style:paragraph-properties fo:text-align="justify" style:justify-single-word="false"/>
    </style:style>
    <style:style style:name="P126" style:family="paragraph" style:parent-style-name="Text_20_body" style:list-style-name="L90">
      <style:paragraph-properties fo:text-align="justify" style:justify-single-word="false"/>
    </style:style>
    <style:style style:name="P127" style:family="paragraph" style:parent-style-name="Text_20_body" style:list-style-name="L91">
      <style:paragraph-properties fo:text-align="justify" style:justify-single-word="false"/>
    </style:style>
    <style:style style:name="P128" style:family="paragraph" style:parent-style-name="Text_20_body" style:list-style-name="L1">
      <style:paragraph-properties fo:margin-top="0cm" fo:margin-bottom="0cm" fo:text-align="justify" style:justify-single-word="false"/>
      <style:text-properties style:font-name="Tahoma" style:font-name-asian="Tahoma"/>
    </style:style>
    <style:style style:name="P129" style:family="paragraph" style:parent-style-name="Text_20_body" style:list-style-name="L2">
      <style:paragraph-properties fo:margin-top="0cm" fo:margin-bottom="0cm" fo:text-align="justify" style:justify-single-word="false"/>
      <style:text-properties style:font-name="Tahoma" style:font-name-asian="Tahoma"/>
    </style:style>
    <style:style style:name="P130" style:family="paragraph" style:parent-style-name="Text_20_body" style:list-style-name="L3">
      <style:paragraph-properties fo:margin-top="0cm" fo:margin-bottom="0cm" fo:text-align="justify" style:justify-single-word="false"/>
      <style:text-properties style:font-name="Tahoma" style:font-name-asian="Tahoma"/>
    </style:style>
    <style:style style:name="P131" style:family="paragraph" style:parent-style-name="Text_20_body" style:list-style-name="L4">
      <style:paragraph-properties fo:margin-top="0cm" fo:margin-bottom="0cm" fo:text-align="justify" style:justify-single-word="false"/>
      <style:text-properties style:font-name="Tahoma" style:font-name-asian="Tahoma"/>
    </style:style>
    <style:style style:name="P132" style:family="paragraph" style:parent-style-name="Text_20_body" style:list-style-name="L5">
      <style:paragraph-properties fo:margin-top="0cm" fo:margin-bottom="0cm" fo:text-align="justify" style:justify-single-word="false"/>
      <style:text-properties style:font-name="Tahoma" style:font-name-asian="Tahoma"/>
    </style:style>
    <style:style style:name="P133" style:family="paragraph" style:parent-style-name="Text_20_body" style:list-style-name="L6">
      <style:paragraph-properties fo:margin-top="0cm" fo:margin-bottom="0cm" fo:text-align="justify" style:justify-single-word="false"/>
      <style:text-properties style:font-name="Tahoma" style:font-name-asian="Tahoma"/>
    </style:style>
    <style:style style:name="P134" style:family="paragraph" style:parent-style-name="Text_20_body" style:list-style-name="L7">
      <style:paragraph-properties fo:margin-top="0cm" fo:margin-bottom="0cm" fo:text-align="justify" style:justify-single-word="false"/>
      <style:text-properties style:font-name="Tahoma" style:font-name-asian="Tahoma"/>
    </style:style>
    <style:style style:name="P135" style:family="paragraph" style:parent-style-name="Text_20_body" style:list-style-name="L8">
      <style:paragraph-properties fo:margin-top="0cm" fo:margin-bottom="0cm" fo:text-align="justify" style:justify-single-word="false"/>
      <style:text-properties style:font-name="Tahoma" style:font-name-asian="Tahoma"/>
    </style:style>
    <style:style style:name="P136" style:family="paragraph" style:parent-style-name="Text_20_body" style:list-style-name="L9">
      <style:paragraph-properties fo:margin-top="0cm" fo:margin-bottom="0cm" fo:text-align="justify" style:justify-single-word="false"/>
      <style:text-properties style:font-name="Tahoma" style:font-name-asian="Tahoma"/>
    </style:style>
    <style:style style:name="P137" style:family="paragraph" style:parent-style-name="Text_20_body" style:list-style-name="L10">
      <style:paragraph-properties fo:margin-top="0cm" fo:margin-bottom="0cm" fo:text-align="justify" style:justify-single-word="false"/>
      <style:text-properties style:font-name="Tahoma" style:font-name-asian="Tahoma"/>
    </style:style>
    <style:style style:name="P138" style:family="paragraph" style:parent-style-name="Text_20_body" style:list-style-name="L11">
      <style:paragraph-properties fo:margin-top="0cm" fo:margin-bottom="0cm" fo:text-align="justify" style:justify-single-word="false"/>
      <style:text-properties style:font-name="Tahoma" style:font-name-asian="Tahoma"/>
    </style:style>
    <style:style style:name="P139" style:family="paragraph" style:parent-style-name="Text_20_body" style:list-style-name="L12">
      <style:paragraph-properties fo:margin-top="0cm" fo:margin-bottom="0cm" fo:text-align="justify" style:justify-single-word="false"/>
      <style:text-properties style:font-name="Tahoma" style:font-name-asian="Tahoma"/>
    </style:style>
    <style:style style:name="P140" style:family="paragraph" style:parent-style-name="Text_20_body" style:list-style-name="L13">
      <style:paragraph-properties fo:margin-top="0cm" fo:margin-bottom="0cm" fo:text-align="justify" style:justify-single-word="false"/>
      <style:text-properties style:font-name="Tahoma" style:font-name-asian="Tahoma"/>
    </style:style>
    <style:style style:name="P141" style:family="paragraph" style:parent-style-name="Text_20_body" style:list-style-name="L14">
      <style:paragraph-properties fo:margin-top="0cm" fo:margin-bottom="0cm" fo:text-align="justify" style:justify-single-word="false"/>
      <style:text-properties style:font-name="Tahoma" style:font-name-asian="Tahoma"/>
    </style:style>
    <style:style style:name="P142" style:family="paragraph" style:parent-style-name="Text_20_body" style:list-style-name="L15">
      <style:paragraph-properties fo:margin-top="0cm" fo:margin-bottom="0cm" fo:text-align="justify" style:justify-single-word="false"/>
      <style:text-properties style:font-name="Tahoma" style:font-name-asian="Tahoma"/>
    </style:style>
    <style:style style:name="P143" style:family="paragraph" style:parent-style-name="Text_20_body" style:list-style-name="L16">
      <style:paragraph-properties fo:margin-top="0cm" fo:margin-bottom="0cm" fo:text-align="justify" style:justify-single-word="false"/>
      <style:text-properties style:font-name="Tahoma" style:font-name-asian="Tahoma"/>
    </style:style>
    <style:style style:name="P144" style:family="paragraph" style:parent-style-name="Text_20_body" style:list-style-name="L17">
      <style:paragraph-properties fo:margin-top="0cm" fo:margin-bottom="0cm" fo:text-align="justify" style:justify-single-word="false"/>
      <style:text-properties style:font-name="Tahoma" style:font-name-asian="Tahoma"/>
    </style:style>
    <style:style style:name="P145" style:family="paragraph" style:parent-style-name="Text_20_body" style:list-style-name="L18">
      <style:paragraph-properties fo:margin-top="0cm" fo:margin-bottom="0cm" fo:text-align="justify" style:justify-single-word="false"/>
      <style:text-properties style:font-name="Tahoma" style:font-name-asian="Tahoma"/>
    </style:style>
    <style:style style:name="P146" style:family="paragraph" style:parent-style-name="Text_20_body" style:list-style-name="L19">
      <style:paragraph-properties fo:margin-top="0cm" fo:margin-bottom="0cm" fo:text-align="justify" style:justify-single-word="false"/>
      <style:text-properties style:font-name="Tahoma" style:font-name-asian="Tahoma"/>
    </style:style>
    <style:style style:name="P147" style:family="paragraph" style:parent-style-name="Text_20_body" style:list-style-name="L20">
      <style:paragraph-properties fo:margin-top="0cm" fo:margin-bottom="0cm" fo:text-align="justify" style:justify-single-word="false"/>
      <style:text-properties style:font-name="Tahoma" style:font-name-asian="Tahoma"/>
    </style:style>
    <style:style style:name="P148" style:family="paragraph" style:parent-style-name="Text_20_body" style:list-style-name="L21">
      <style:paragraph-properties fo:margin-top="0cm" fo:margin-bottom="0cm" fo:text-align="justify" style:justify-single-word="false"/>
      <style:text-properties style:font-name="Tahoma" style:font-name-asian="Tahoma"/>
    </style:style>
    <style:style style:name="P149" style:family="paragraph" style:parent-style-name="Text_20_body" style:list-style-name="L22">
      <style:paragraph-properties fo:margin-top="0cm" fo:margin-bottom="0cm" fo:text-align="justify" style:justify-single-word="false"/>
      <style:text-properties style:font-name="Tahoma" style:font-name-asian="Tahoma"/>
    </style:style>
    <style:style style:name="P150" style:family="paragraph" style:parent-style-name="Text_20_body" style:list-style-name="L23">
      <style:paragraph-properties fo:margin-top="0cm" fo:margin-bottom="0cm" fo:text-align="justify" style:justify-single-word="false"/>
      <style:text-properties style:font-name="Tahoma" style:font-name-asian="Tahoma"/>
    </style:style>
    <style:style style:name="P151" style:family="paragraph" style:parent-style-name="Text_20_body" style:list-style-name="L24">
      <style:paragraph-properties fo:margin-top="0cm" fo:margin-bottom="0cm" fo:text-align="justify" style:justify-single-word="false"/>
      <style:text-properties style:font-name="Tahoma" style:font-name-asian="Tahoma"/>
    </style:style>
    <style:style style:name="P152" style:family="paragraph" style:parent-style-name="Text_20_body" style:list-style-name="L25">
      <style:paragraph-properties fo:margin-top="0cm" fo:margin-bottom="0cm" fo:text-align="justify" style:justify-single-word="false"/>
      <style:text-properties style:font-name="Tahoma" style:font-name-asian="Tahoma"/>
    </style:style>
    <style:style style:name="P153" style:family="paragraph" style:parent-style-name="Text_20_body" style:list-style-name="L30">
      <style:paragraph-properties fo:margin-top="0cm" fo:margin-bottom="0cm" fo:text-align="justify" style:justify-single-word="false"/>
      <style:text-properties style:font-name="Tahoma" style:font-name-asian="Tahoma"/>
    </style:style>
    <style:style style:name="P154" style:family="paragraph" style:parent-style-name="Text_20_body" style:list-style-name="L39">
      <style:paragraph-properties fo:margin-top="0cm" fo:margin-bottom="0cm" fo:text-align="justify" style:justify-single-word="false"/>
      <style:text-properties style:font-name="Tahoma" style:font-name-asian="Tahoma"/>
    </style:style>
    <style:style style:name="P155" style:family="paragraph" style:parent-style-name="Text_20_body" style:list-style-name="L41">
      <style:paragraph-properties fo:margin-top="0cm" fo:margin-bottom="0cm" fo:text-align="justify" style:justify-single-word="false"/>
      <style:text-properties style:font-name="Tahoma" style:font-name-asian="Tahoma"/>
    </style:style>
    <style:style style:name="P156" style:family="paragraph" style:parent-style-name="Text_20_body" style:list-style-name="L43">
      <style:paragraph-properties fo:margin-top="0cm" fo:margin-bottom="0cm" fo:text-align="justify" style:justify-single-word="false"/>
      <style:text-properties style:font-name="Tahoma" style:font-name-asian="Tahoma"/>
    </style:style>
    <style:style style:name="P157" style:family="paragraph" style:parent-style-name="Text_20_body" style:list-style-name="L46">
      <style:paragraph-properties fo:margin-top="0cm" fo:margin-bottom="0cm" fo:text-align="justify" style:justify-single-word="false"/>
      <style:text-properties style:font-name="Tahoma" style:font-name-asian="Tahoma"/>
    </style:style>
    <style:style style:name="P158" style:family="paragraph" style:parent-style-name="Text_20_body" style:list-style-name="L49">
      <style:paragraph-properties fo:margin-top="0cm" fo:margin-bottom="0cm" fo:text-align="justify" style:justify-single-word="false"/>
      <style:text-properties style:font-name="Tahoma" style:font-name-asian="Tahoma"/>
    </style:style>
    <style:style style:name="P159" style:family="paragraph" style:parent-style-name="Text_20_body" style:list-style-name="L53">
      <style:paragraph-properties fo:margin-top="0cm" fo:margin-bottom="0cm" fo:text-align="justify" style:justify-single-word="false"/>
      <style:text-properties style:font-name="Tahoma" style:font-name-asian="Tahoma"/>
    </style:style>
    <style:style style:name="P160" style:family="paragraph" style:parent-style-name="Text_20_body" style:list-style-name="L57">
      <style:paragraph-properties fo:margin-top="0cm" fo:margin-bottom="0cm" fo:text-align="justify" style:justify-single-word="false"/>
      <style:text-properties style:font-name="Tahoma" style:font-name-asian="Tahoma"/>
    </style:style>
    <style:style style:name="P161" style:family="paragraph" style:parent-style-name="Text_20_body" style:list-style-name="L59">
      <style:paragraph-properties fo:margin-top="0cm" fo:margin-bottom="0cm" fo:text-align="justify" style:justify-single-word="false"/>
      <style:text-properties style:font-name="Tahoma" style:font-name-asian="Tahoma"/>
    </style:style>
    <style:style style:name="P162" style:family="paragraph" style:parent-style-name="Text_20_body" style:list-style-name="L60">
      <style:paragraph-properties fo:margin-top="0cm" fo:margin-bottom="0cm" fo:text-align="justify" style:justify-single-word="false"/>
      <style:text-properties style:font-name="Tahoma" style:font-name-asian="Tahoma"/>
    </style:style>
    <style:style style:name="P163" style:family="paragraph" style:parent-style-name="Text_20_body" style:list-style-name="L63">
      <style:paragraph-properties fo:margin-top="0cm" fo:margin-bottom="0cm" fo:text-align="justify" style:justify-single-word="false"/>
      <style:text-properties style:font-name="Tahoma" style:font-name-asian="Tahoma"/>
    </style:style>
    <style:style style:name="P164" style:family="paragraph" style:parent-style-name="Text_20_body" style:list-style-name="L65">
      <style:paragraph-properties fo:margin-top="0cm" fo:margin-bottom="0cm" fo:text-align="justify" style:justify-single-word="false"/>
      <style:text-properties style:font-name="Tahoma" style:font-name-asian="Tahoma"/>
    </style:style>
    <style:style style:name="P165" style:family="paragraph" style:parent-style-name="Text_20_body" style:list-style-name="L66">
      <style:paragraph-properties fo:margin-top="0cm" fo:margin-bottom="0cm" fo:text-align="justify" style:justify-single-word="false"/>
      <style:text-properties style:font-name="Tahoma" style:font-name-asian="Tahoma"/>
    </style:style>
    <style:style style:name="P166" style:family="paragraph" style:parent-style-name="Text_20_body" style:list-style-name="L68">
      <style:paragraph-properties fo:margin-top="0cm" fo:margin-bottom="0cm" fo:text-align="justify" style:justify-single-word="false"/>
      <style:text-properties style:font-name="Tahoma" style:font-name-asian="Tahoma"/>
    </style:style>
    <style:style style:name="P167" style:family="paragraph" style:parent-style-name="Text_20_body" style:list-style-name="L69">
      <style:paragraph-properties fo:margin-top="0cm" fo:margin-bottom="0cm" fo:text-align="justify" style:justify-single-word="false"/>
      <style:text-properties style:font-name="Tahoma" style:font-name-asian="Tahoma"/>
    </style:style>
    <style:style style:name="P168" style:family="paragraph" style:parent-style-name="Text_20_body" style:list-style-name="L73">
      <style:paragraph-properties fo:margin-top="0cm" fo:margin-bottom="0cm" fo:text-align="justify" style:justify-single-word="false"/>
      <style:text-properties style:font-name="Tahoma" style:font-name-asian="Tahoma"/>
    </style:style>
    <style:style style:name="P169" style:family="paragraph" style:parent-style-name="Text_20_body" style:list-style-name="L74">
      <style:paragraph-properties fo:margin-top="0cm" fo:margin-bottom="0cm" fo:text-align="justify" style:justify-single-word="false"/>
      <style:text-properties style:font-name="Tahoma" style:font-name-asian="Tahoma"/>
    </style:style>
    <style:style style:name="P170" style:family="paragraph" style:parent-style-name="Text_20_body" style:list-style-name="L75">
      <style:paragraph-properties fo:margin-top="0cm" fo:margin-bottom="0cm" fo:text-align="justify" style:justify-single-word="false"/>
      <style:text-properties style:font-name="Tahoma" style:font-name-asian="Tahoma"/>
    </style:style>
    <style:style style:name="P171" style:family="paragraph" style:parent-style-name="Text_20_body" style:list-style-name="L77">
      <style:paragraph-properties fo:margin-top="0cm" fo:margin-bottom="0cm" fo:text-align="justify" style:justify-single-word="false"/>
      <style:text-properties style:font-name="Tahoma" style:font-name-asian="Tahoma"/>
    </style:style>
    <style:style style:name="P172" style:family="paragraph" style:parent-style-name="Text_20_body" style:list-style-name="L79">
      <style:paragraph-properties fo:margin-top="0cm" fo:margin-bottom="0cm" fo:text-align="justify" style:justify-single-word="false"/>
      <style:text-properties style:font-name="Tahoma" style:font-name-asian="Tahoma"/>
    </style:style>
    <style:style style:name="P173" style:family="paragraph" style:parent-style-name="Text_20_body" style:list-style-name="L82">
      <style:paragraph-properties fo:margin-top="0cm" fo:margin-bottom="0cm" fo:text-align="justify" style:justify-single-word="false"/>
      <style:text-properties style:font-name="Tahoma" style:font-name-asian="Tahoma"/>
    </style:style>
    <style:style style:name="P174" style:family="paragraph" style:parent-style-name="Text_20_body" style:list-style-name="L92">
      <style:paragraph-properties fo:margin-top="0cm" fo:margin-bottom="0cm" fo:text-align="justify" style:justify-single-word="false"/>
      <style:text-properties style:font-name="Tahoma" style:font-name-asian="Tahoma"/>
    </style:style>
    <style:style style:name="P175" style:family="paragraph" style:parent-style-name="Text_20_body" style:list-style-name="L93">
      <style:paragraph-properties fo:margin-top="0cm" fo:margin-bottom="0cm" fo:text-align="justify" style:justify-single-word="false"/>
      <style:text-properties style:font-name="Tahoma" style:font-name-asian="Tahoma"/>
    </style:style>
    <style:style style:name="P176" style:family="paragraph" style:parent-style-name="Text_20_body" style:list-style-name="L94">
      <style:paragraph-properties fo:margin-top="0cm" fo:margin-bottom="0cm" fo:text-align="justify" style:justify-single-word="false"/>
      <style:text-properties style:font-name="Tahoma" style:font-name-asian="Tahoma"/>
    </style:style>
    <style:style style:name="P177" style:family="paragraph" style:parent-style-name="Text_20_body" style:list-style-name="L95">
      <style:paragraph-properties fo:margin-top="0cm" fo:margin-bottom="0cm" fo:text-align="justify" style:justify-single-word="false"/>
      <style:text-properties style:font-name="Tahoma" style:font-name-asian="Tahoma"/>
    </style:style>
    <style:style style:name="P178" style:family="paragraph" style:parent-style-name="Text_20_body" style:list-style-name="L96">
      <style:paragraph-properties fo:margin-top="0cm" fo:margin-bottom="0cm" fo:text-align="justify" style:justify-single-word="false"/>
      <style:text-properties style:font-name="Tahoma" style:font-name-asian="Tahoma"/>
    </style:style>
    <style:style style:name="P179" style:family="paragraph" style:parent-style-name="Text_20_body" style:list-style-name="L1">
      <style:paragraph-properties fo:margin-top="0cm" fo:margin-bottom="0cm" fo:text-align="justify" style:justify-single-word="false"/>
    </style:style>
    <style:style style:name="P180" style:family="paragraph" style:parent-style-name="Text_20_body" style:list-style-name="L2">
      <style:paragraph-properties fo:margin-top="0cm" fo:margin-bottom="0cm" fo:text-align="justify" style:justify-single-word="false"/>
    </style:style>
    <style:style style:name="P181" style:family="paragraph" style:parent-style-name="Text_20_body" style:list-style-name="L6">
      <style:paragraph-properties fo:margin-top="0cm" fo:margin-bottom="0cm" fo:text-align="justify" style:justify-single-word="false"/>
    </style:style>
    <style:style style:name="P182" style:family="paragraph" style:parent-style-name="Text_20_body" style:list-style-name="L7">
      <style:paragraph-properties fo:margin-top="0cm" fo:margin-bottom="0cm" fo:text-align="justify" style:justify-single-word="false"/>
    </style:style>
    <style:style style:name="P183" style:family="paragraph" style:parent-style-name="Text_20_body" style:list-style-name="L13">
      <style:paragraph-properties fo:margin-top="0cm" fo:margin-bottom="0cm" fo:text-align="justify" style:justify-single-word="false"/>
    </style:style>
    <style:style style:name="P184" style:family="paragraph" style:parent-style-name="Text_20_body" style:list-style-name="L19">
      <style:paragraph-properties fo:margin-top="0cm" fo:margin-bottom="0cm" fo:text-align="justify" style:justify-single-word="false"/>
    </style:style>
    <style:style style:name="P185" style:family="paragraph" style:parent-style-name="Text_20_body" style:list-style-name="L20">
      <style:paragraph-properties fo:margin-top="0cm" fo:margin-bottom="0cm" fo:text-align="justify" style:justify-single-word="false"/>
    </style:style>
    <style:style style:name="P186" style:family="paragraph" style:parent-style-name="Text_20_body" style:list-style-name="L26">
      <style:paragraph-properties fo:margin-top="0cm" fo:margin-bottom="0cm" fo:text-align="justify" style:justify-single-word="false"/>
    </style:style>
    <style:style style:name="P187" style:family="paragraph" style:parent-style-name="Text_20_body" style:list-style-name="L27">
      <style:paragraph-properties fo:margin-top="0cm" fo:margin-bottom="0cm" fo:text-align="justify" style:justify-single-word="false"/>
    </style:style>
    <style:style style:name="P188" style:family="paragraph" style:parent-style-name="Text_20_body" style:list-style-name="L89">
      <style:paragraph-properties fo:margin-top="0cm" fo:margin-bottom="0cm" fo:text-align="justify" style:justify-single-word="false"/>
    </style:style>
    <style:style style:name="P189" style:family="paragraph" style:parent-style-name="Text_20_body" style:list-style-name="L90">
      <style:paragraph-properties fo:margin-top="0cm" fo:margin-bottom="0cm" fo:text-align="justify" style:justify-single-word="false"/>
    </style:style>
    <style:style style:name="P190" style:family="paragraph">
      <style:paragraph-properties fo:text-align="start" style:text-autospace="ideograph-alpha" style:punctuation-wrap="hanging" style:line-break="strict" style:writing-mode="lr-tb"/>
      <style:text-properties fo:font-size="16pt" fo:font-weight="normal" style:font-size-asian="16pt" style:font-weight-asian="normal" style:font-size-complex="16pt" style:font-weight-complex="normal"/>
    </style:style>
    <style:style style:name="P191" style:family="paragraph">
      <style:text-properties fo:font-size="16pt" style:font-size-asian="16pt" style:font-size-complex="16pt"/>
    </style:style>
    <style:style style:name="P192" style:family="paragraph">
      <style:paragraph-properties loext:tab-stop-distance="0cm" fo:margin-left="0cm" fo:margin-right="0.635cm" fo:text-align="start" fo:text-indent="0cm" style:text-autospace="ideograph-alpha" style:punctuation-wrap="hanging" style:line-break="strict" style:writing-mode="lr-tb">
        <style:tab-stops>
          <style:tab-stop style:position="4.536cm" style:type="center"/>
          <style:tab-stop style:position="9.923cm" style:type="right"/>
        </style:tab-stops>
      </style:paragraph-properties>
      <style:text-properties style:font-name="Tahoma" fo:font-size="16pt" style:font-size-asian="16pt" style:font-size-complex="16pt"/>
    </style:style>
    <style:style style:name="P193" style:family="paragraph">
      <style:paragraph-properties loext:tab-stop-distance="0cm" fo:margin-left="0cm" fo:margin-right="0.635cm" fo:text-align="start" fo:text-indent="0cm" style:text-autospace="ideograph-alpha" style:punctuation-wrap="hanging" style:line-break="strict" style:writing-mode="lr-tb">
        <style:tab-stops>
          <style:tab-stop style:position="4.536cm" style:type="center"/>
          <style:tab-stop style:position="9.923cm" style:type="right"/>
        </style:tab-stops>
      </style:paragraph-properties>
    </style:style>
    <style:style style:name="T1" style:family="text">
      <style:text-properties style:font-name="Tahoma"/>
    </style:style>
    <style:style style:name="T2" style:family="text">
      <style:text-properties style:font-name="Tahoma" fo:font-size="9pt" style:font-size-asian="9pt" style:font-size-complex="9pt"/>
    </style:style>
    <style:style style:name="T3" style:family="text">
      <style:text-properties style:font-name="Tahoma" fo:font-size="7pt" style:font-size-asian="7pt" style:font-size-complex="7pt"/>
    </style:style>
    <style:style style:name="T4" style:family="text">
      <style:text-properties style:font-name="Tahoma" fo:font-size="8pt" style:font-size-asian="8pt" style:font-size-complex="8pt"/>
    </style:style>
    <style:style style:name="T5" style:family="text">
      <style:text-properties style:font-name="Tahoma" style:font-name-asian="Tahoma"/>
    </style:style>
    <style:style style:name="T6" style:family="text">
      <style:text-properties style:font-name="Tahoma" fo:font-size="10pt" style:font-name-asian="Tahoma" style:font-size-asian="10pt" style:font-size-complex="10pt"/>
    </style:style>
    <style:style style:name="T7" style:family="text">
      <style:text-properties style:font-name="Tahoma" fo:font-weight="bold" style:font-name-asian="Tahoma" style:font-weight-asian="bold" style:font-weight-complex="bold"/>
    </style:style>
    <style:style style:name="T8" style:family="text">
      <style:text-properties style:font-name="Tahoma" fo:font-size="18pt" style:font-name-asian="Tahoma" style:font-size-asian="18pt" style:font-size-complex="18pt"/>
    </style:style>
    <style:style style:name="T9" style:family="text">
      <style:text-properties style:font-name="Tahoma" fo:font-style="italic" style:font-name-asian="Tahoma" style:font-style-asian="italic" style:font-style-complex="italic"/>
    </style:style>
    <style:style style:name="T10" style:family="text">
      <style:text-properties fo:color="#666666" style:font-name="Tahoma" loext:opacity="100%"/>
    </style:style>
    <style:style style:name="T11" style:family="text">
      <style:text-properties fo:color="#666666" fo:font-weight="bold" style:font-weight-asian="bold" style:font-weight-complex="bold"/>
    </style:style>
    <style:style style:name="T12" style:family="text">
      <style:text-properties fo:color="#b2b2b2" style:font-name="Tahoma" fo:font-size="7pt" style:font-size-asian="7pt" style:font-size-complex="7pt"/>
    </style:style>
    <style:style style:name="T13" style:family="text">
      <style:text-properties fo:font-weight="bold" style:font-weight-asian="bold" style:font-weight-complex="bold"/>
    </style:style>
    <style:style style:name="T14" style:family="text">
      <style:text-properties style:font-name="Courier New" fo:font-size="10pt" fo:font-weight="bold" style:font-name-asian="Tahoma" style:font-size-asian="10pt" style:font-weight-asian="bold" style:font-size-complex="10pt" style:font-weight-complex="bold"/>
    </style:style>
    <style:style style:name="T15" style:family="text">
      <style:text-properties style:use-window-font-color="true" style:font-name="Courier New1" fo:font-size="16pt" fo:language="de" fo:country="DE" fo:font-weight="normal" style:letter-kerning="true" style:font-name-asian="Times New Roman" style:font-size-asian="16pt" style:language-asian="zxx" style:country-asian="none" style:font-weight-asian="normal" style:font-name-complex="Courier New1" style:font-size-complex="16pt" style:language-complex="ar" style:country-complex="SA" style:font-weight-complex="normal" loext:opacity="0%"/>
    </style:style>
    <style:style style:name="T16" style:family="text">
      <style:text-properties style:use-window-font-color="true" style:font-name="Tahoma" fo:font-size="16pt" fo:language="en" fo:country="GB" style:letter-kerning="true" style:font-name-asian="Times New Roman" style:font-size-asian="16pt" style:language-asian="zxx" style:country-asian="none" style:font-name-complex="Arial" style:font-size-complex="16pt" style:language-complex="ar" style:country-complex="SA" loext:opacity="0%"/>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background-color="#ffffff" style:background-transparency="0%" fo:padding="0.026cm" fo:border="none">
        <style:background-image/>
      </style:graphic-properties>
    </style:style>
    <style:style style:name="fr2"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fo:padding="0.026cm" fo:border="none">
        <style:background-image/>
      </style:graphic-properties>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greyscale"/>
    </style:style>
    <style:style style:name="fr4" style:family="graphic" style:parent-style-name="Graphics">
      <style:graphic-properties style:vertical-pos="from-top" style:vertical-rel="paragraph" style:horizontal-pos="from-left" style:horizontal-rel="paragraph" style:mirror="horizontal" fo:clip="rect(0cm, 0cm, 0cm, 0cm)" draw:luminance="0%" draw:contrast="0%" draw:red="0%" draw:green="0%" draw:blue="0%" draw:gamma="100%" draw:color-inversion="false" draw:image-opacity="100%" draw:color-mode="greyscale"/>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dynamic"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9">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2">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3">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4">
      <text:list-level-style-number text:level="1" text:style-name="Numbering_20_Symbols" style:num-suffix="." style:num-format="1" text:start-value="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5">
      <text:list-level-style-number text:level="1" text:style-name="Numbering_20_Symbols" style:num-suffix="." style:num-format="1" text:start-value="7">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7">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8">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2">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4">
      <text:list-level-style-number text:level="1" text:style-name="Numbering_20_Symbols" style:num-suffix="." style:num-format="1" text:start-value="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5">
      <text:list-level-style-number text:level="1" text:style-name="Numbering_20_Symbols" style:num-suffix="." style:num-format="1" text:start-value="7">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8">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0">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1">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2">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4">
      <text:list-level-style-number text:level="1" text:style-name="Numbering_20_Symbols" style:num-suffix="." style:num-format="1" text:start-value="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5">
      <text:list-level-style-number text:level="1" text:style-name="Numbering_20_Symbols" style:num-suffix="." style:num-format="1" text:start-value="7">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8">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1">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2">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4">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7">
      <text:list-level-style-number text:level="1" text:style-name="Numbering_20_Symbols" style:num-suffix="." style:num-format="1" text:start-value="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0">
      <text:list-level-style-number text:level="1" text:style-name="Numbering_20_Symbols" style:num-suffix="." style:num-format="1" text:start-value="7">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2">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6">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8">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0">
      <text:list-level-style-number text:level="1" text:style-name="Numbering_20_Symbols" style:num-suffix="." style:num-format="1" text:start-value="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1">
      <text:list-level-style-number text:level="1" text:style-name="Numbering_20_Symbols" style:num-suffix="." style:num-format="1" text:start-value="7">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3">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8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8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8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8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8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9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style:style style:name="gr1" style:family="graphic">
      <style:graphic-properties loext:decorative="false" loext:allow-overlap="true" draw:stroke="none" draw:fill="solid" draw:fill-color="#ffffff" draw:textarea-horizontal-align="justify" draw:textarea-vertical-align="middle" draw:auto-grow-height="false" draw:auto-grow-width="false" fo:padding-top="0.254cm" fo:padding-bottom="0.254cm" fo:padding-left="0.127cm" fo:padding-right="0.127cm" fo:wrap-option="wrap" fo:margin-left="0.319cm" fo:margin-right="0.319cm" style:run-through="background" style:wrap="parallel" style:number-wrapped-paragraphs="no-limit" style:wrap-contour="true" style:wrap-contour-mode="outside" style:vertical-pos="from-top" style:vertical-rel="paragraph" style:horizontal-pos="from-left" style:horizontal-rel="paragraph" draw:wrap-influence-on-position="once-concurrent" style:flow-with-text="false"/>
    </style:style>
    <style:style style:name="gr2" style:family="graphic">
      <style:graphic-properties loext:decorative="false" loext:allow-overlap="true" draw:stroke="none" draw:fill="solid" draw:fill-color="#ffffff" draw:textarea-horizontal-align="justify" draw:textarea-vertical-align="middle" draw:auto-grow-height="false" draw:auto-grow-width="false" fo:padding-top="0.254cm" fo:padding-bottom="0.254cm" fo:padding-left="0.127cm" fo:padding-right="0.127cm" fo:wrap-option="wrap" fo:margin-left="0.319cm" fo:margin-right="0.319cm" style:run-through="background" style:wrap="parallel" style:number-wrapped-paragraphs="no-limit" style:wrap-contour="true" style:wrap-contour-mode="outside"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3" text:outline-level="4">LÄRM + STRESS</text:h>
      <text:p text:style-name="P21"><text:span text:style-name="T5">1 : </text:span><text:span text:style-name="Strong_20_Emphasis"><text:span text:style-name="T5">Lärmbelästigung durch die Ventilatoren einer Bar + Kneipe</text:span></text:span><text:span text:style-name="T5"> </text:span></text:p>
      <text:p text:style-name="P21"><text:span text:style-name="T5">2 : Quellenverzeichnis unter =&gt; </text:span><text:a xlink:type="simple" xlink:href="https://www.citizennet.de/berlin" text:style-name="Internet_20_link" text:visited-style-name="Visited_20_Internet_20_Link"><text:span text:style-name="T5">https://www.citizennet.de/berlin</text:span></text:a><text:span text:style-name="T5"> &lt;= </text:span></text:p>
      <text:p text:style-name="P22">3 : Ein Lösungsansatz für die Mieter Fuldastraße 3 in Neukölln ??? + ! </text:p>
      <text:p text:style-name="P5">Hallo, ihr Menschen da in Berlin-Neukölln.</text:p>
      <text:p text:style-name="P5">Hier ein paar (möglicherweise sachdienliche) Angaben zu Lärmschutz und Akustik. Massenhaft Buchstaben, Satzzeichen und auch ein paar §§ als (möglichen) Lösungsansatz. Sogar 2 Bilder und ein Video und ein doch eher langatmiges Audio zum Thema gibt es dazu !</text:p>
      <text:p text:style-name="P2"><text:span text:style-name="Strong_20_Emphasis"><text:span text:style-name="T5">===&gt;</text:span></text:span></text:p>
      <text:p text:style-name="P8"><text:span text:style-name="Strong_20_Emphasis"><text:span text:style-name="T5">TEMP (unsorted)</text:span></text:span><text:span text:style-name="T5"><text:line-break/>3_Fuldastrasse_Schall.txt<text:line-break/></text:span><text:span text:style-name="Strong_20_Emphasis"><text:span text:style-name="T5">PARTE de 'Chatty HowTO'</text:span></text:span><text:span text:style-name="T5"><text:line-break/></text:span><text:span text:style-name="Emphasis"><text:span text:style-name="T5">Und wie ich lernte die Maschine zu lieben.</text:span></text:span><text:span text:style-name="T5"><text:line-break/></text:span><text:span text:style-name="Emphasis"><text:span text:style-name="T5">Whitewashing Aunt Polly's Fence.</text:span></text:span><text:span text:style-name="T5"> </text:span><text:span text:style-name="Strong_20_Emphasis"><text:span text:style-name="T5">~ + Prompt Engineering + ~</text:span></text:span></text:p>
      <text:h text:style-name="P24" text:outline-level="4">LISTER</text:h>
      <text:p text:style-name="P8"><text:span text:style-name="Strong_20_Emphasis"><text:span text:style-name="T5">Datastore @ Chatty's</text:span></text:span><text:span text:style-name="T5"><text:line-break/>3_Fuldastrasse_Schall.txt (.md)<text:line-break/>3_Fuldastrasse_Schall.odt (Zum Bearbeiten)<text:line-break/>3_Fuldastrasse_Schall.pdf (Nicht drucken !)<text:line-break/>3_Fuldastrasse_Schall.html (All-in-ONE ~ BAUSTELLE)<text:line-break/></text:span><text:span text:style-name="Strong_20_Emphasis"><text:span text:style-name="T5">INFO-PDF</text:span></text:span><text:span text:style-name="T5"><text:line-break/>A_Acoustic_Mitigation.pdf (Bilder+Text)<text:line-break/>A_Acoustic_Mitigation.pptx (Source)<text:line-break/></text:span><text:span text:style-name="Strong_20_Emphasis"><text:span text:style-name="T5">BEISPIEL</text:span></text:span><text:span text:style-name="T5">_Schallschutz-Installation-an_einer_Altbaufassade.jpg<text:line-break/></text:span><text:span text:style-name="Strong_20_Emphasis"><text:span text:style-name="T5">Bauskizze</text:span></text:span><text:span text:style-name="T5">_aerodynamische_Lärmschutzbox_Z-Kulisse.jpg<text:line-break/></text:span><text:span text:style-name="Strong_20_Emphasis"><text:span text:style-name="T5">VIDEO</text:span></text:span><text:span text:style-name="T5"> (6 Minuten)<text:line-break/>Berliner_Lärmschutz-Box.mp4<text:line-break/>Berliner_Lärmschutz-Box.txt (Transcript)<text:line-break/></text:span><text:span text:style-name="Strong_20_Emphasis"><text:span text:style-name="T5">AUDIO</text:span></text:span><text:span text:style-name="T5"> (29 Minuten) <text:line-break/>Hanfboxen_gegen_das_tiefe_Wummern_im_Hinterhof.mp3<text:line-break/>Hanfboxen_gegen_das_tiefe_Wummern_im_Hinterhof.txt (Transcript)<text:line-break/></text:span><text:span text:style-name="Strong_20_Emphasis"><text:span text:style-name="T5">BILDER</text:span></text:span><text:span text:style-name="T5"><text:line-break/>Building_Silence.pdf (Bilder+Text)<text:line-break/>Building_Silence.pptx (Source)<text:line-break/>Shaping_Silence.pdf (Bilder+Text)<text:line-break/>Shaping_Silence.pptx (Source)<text:line-break/>index.php (</text:span><text:span text:style-name="Strong_20_Emphasis"><text:span text:style-name="T5">Diese Datei !</text:span></text:span><text:span text:style-name="T5">)<text:line-break/></text:span><text:span text:style-name="Strong_20_Emphasis"><text:span text:style-name="T5">Foto's Lüfter Fuldastraße 3</text:span></text:span><text:span text:style-name="T5"><text:line-break/>laerm_01__0_02.jpg<text:line-break/>laerm_01__0_03.jpg<text:line-break/>laerm_01__0_04.jpg<text:line-break/></text:span><text:soft-page-break/><text:span text:style-name="T5">laerm_01__0_05.jpg<text:line-break/></text:span><text:span text:style-name="Strong_20_Emphasis"><text:span text:style-name="T5">3 Zeilen zum Verteilen !?</text:span></text:span><text:span text:style-name="T5"><text:line-break/>Fuldastrasse_Schall.odt<text:line-break/>Fuldastrasse_Schall.pdf<text:line-break/></text:span><text:span text:style-name="Strong_20_Emphasis"><text:span text:style-name="T5">Hat sich hier hin verirrt.</text:span></text:span><text:span text:style-name="T5"><text:line-break/>KIDS_EMILY.pdf</text:span></text:p>
      <text:p text:style-name="P2"><text:span text:style-name="Strong_20_Emphasis"><text:span text:style-name="T5">&lt;===</text:span></text:span></text:p>
      <text:h text:style-name="P26" text:outline-level="4"><text:span text:style-name="Strong_20_Emphasis"><text:span text:style-name="T5">INDEX ===&gt;</text:span></text:span></text:h>
      <text:p text:style-name="P8"><text:span text:style-name="T5">INFO </text:span><text:span text:style-name="Strong_20_Emphasis"><text:span text:style-name="T5">Akustik / Schall</text:span></text:span><text:span text:style-name="T5"><text:line-break/>TEXTBAUSTEINE<text:line-break/></text:span><text:span text:style-name="Strong_20_Emphasis"><text:span text:style-name="T5">:--- PROMPT 01 - 12 ---:</text:span></text:span><text:span text:style-name="T5"><text:line-break/>BASICA 01<text:line-break/></text:span><text:span text:style-name="Strong_20_Emphasis"><text:span text:style-name="T5">Das vollständige, professionell ausgearbeitete Schutz- und Baukonzept.</text:span></text:span><text:span text:style-name="T5"><text:line-break/>BASICA 02<text:line-break/></text:span><text:span text:style-name="Strong_20_Emphasis"><text:span text:style-name="T5">Die detaillierte, erweiterte Ausarbeitung des Konzept.</text:span></text:span><text:span text:style-name="T5"><text:line-break/>Einfache Erklärung, wie eine kleine Geschichte zum Nachbauen.<text:line-break/></text:span><text:span text:style-name="Strong_20_Emphasis"><text:span text:style-name="T5">So beschrieben, dass sie wirklich jeder sofort versteht – ohne komplizierte Fachwörter.</text:span></text:span><text:span text:style-name="T5"><text:line-break/>Rechtliche Situation in einem Berliner Altbau-Innenhof mit Gastronomie-Gewerbe.<text:line-break/>Rechtssichere und strukturierte Tabellenvorlage für das Lärmprotokoll.<text:line-break/>Ein Prompt für Gemini / NotebookLM ?!<text:line-break/></text:span><text:span text:style-name="Strong_20_Emphasis"><text:span text:style-name="T5">&lt;=</text:span></text:span><text:span text:style-name="T5"> PROMPT @ NotebookLM ===&gt; &lt;=== PROMPT @ NotebookLM </text:span><text:span text:style-name="Strong_20_Emphasis"><text:span text:style-name="T5">=&gt;</text:span></text:span><text:span text:style-name="T5"><text:line-break/></text:span><text:span text:style-name="Strong_20_Emphasis"><text:span text:style-name="T5">=&gt;</text:span></text:span><text:span text:style-name="T5"> NotebookLM-Meeting</text:span><text:span text:style-name="Strong_20_Emphasis"><text:span text:style-name="T5"> (Chat/Thread) </text:span></text:span><text:span text:style-name="T5">· 10.08.2026 · </text:span><text:span text:style-name="Strong_20_Emphasis"><text:span text:style-name="T5">&lt;=</text:span></text:span><text:span text:style-name="T5"><text:line-break/></text:span><text:span text:style-name="Strong_20_Emphasis"><text:span text:style-name="T5">Lärmschutz-Strategie Fuldastraße: Analyse, Konstruktion und Rechtshilfe</text:span></text:span><text:span text:style-name="T5"><text:line-break/>Akustischer Fassadenumbau: Leitfaden für Schallschutz und Lärmminderung<text:line-break/>Schallschutzprojekt Fuldastraße: Box-Konstruktion und Akustik-Konzept<text:line-break/>Visuelles Konzept: A Acoustic Mitigation!<text:line-break/>Mediakonzept der Schallschutz-Dokumentation Fuldastraße 3<text:line-break/></text:span><text:span text:style-name="Strong_20_Emphasis"><text:span text:style-name="T5">BERICHTE (Standard-Service bei Gemini NotebookLM)</text:span></text:span><text:span text:style-name="T5"><text:line-break/>Wissens-Glossar Akustik: Die physikalischen Grundprinzipien der Lärmminderung<text:line-break/>Strategiepapier Immissionsschutz<text:line-break/></text:span><text:span text:style-name="Strong_20_Emphasis"><text:span text:style-name="T5">Rechtliche und technische Durchsetzung von Lärmschutzauflagen in der Fuldastraße 3</text:span></text:span><text:span text:style-name="T5"><text:line-break/>Schluss mit dem Dröhnen<text:line-break/></text:span><text:span text:style-name="Strong_20_Emphasis"><text:span text:style-name="T5">Wie ein Berliner Hinterhof durch „Schall-Judo“ flüsterleise wird ! + ?</text:span></text:span><text:span text:style-name="T5"><text:line-break/>Akustische Sanierung und Lärmschutz-Konstruktion Fuldastraße 3<text:line-break/>Technische Machbarkeitsstudie: Akustische Sanierung und Lärmableitung in schallharten urbanen Räumen – Standort Fuldastraße 3<text:line-break/></text:span><text:span text:style-name="Strong_20_Emphasis"><text:span text:style-name="T5">DISCUSS (Standard-Analyse bei Gemini NotebookLM)</text:span></text:span><text:span text:style-name="T5"><text:line-break/>Schallschutzlösungen gegen Ventilatorlärm im Berliner Hinterhof<text:line-break/>Akustische Schalldämpfung durch Z-Kulissen in der Fuldastraße<text:line-break/>Rechtshilfe gegen Gewerbelärm in der Fuldastraße 3 <text:line-break/>Effektive Lärmprotokollierung zur Durchsetzung von Mieterrechten<text:line-break/>Ökologischer Lärmschutz-Selbstbau<text:line-break/></text:span><text:span text:style-name="Strong_20_Emphasis"><text:span text:style-name="T5">Nachhaltige Akustiklösungen für Ventilatorsysteme</text:span></text:span><text:span text:style-name="T5"><text:line-break/>NACHWORT(e)<text:line-break/></text:span><text:soft-page-break/><text:span text:style-name="T5">:--- </text:span><text:span text:style-name="Strong_20_Emphasis"><text:span text:style-name="T5">PROMPT 00</text:span></text:span><text:span text:style-name="T5"><text:line-break/>LÄRM + STRESS<text:line-break/></text:span><text:span text:style-name="Strong_20_Emphasis"><text:span text:style-name="T5">Lärmbelästigung durch die Ventilatoren einer Bar + Kneipe</text:span></text:span><text:span text:style-name="T5"><text:line-break/>PROMPT ENGINEERING</text:span></text:p>
      <text:p text:style-name="P2"><text:span text:style-name="Strong_20_Emphasis"><text:span text:style-name="T5">&lt;=== INDEX</text:span></text:span></text:p>
      <text:h text:style-name="P26" text:outline-level="4"><text:span text:style-name="T5">INFO </text:span><text:span text:style-name="Strong_20_Emphasis"><text:span text:style-name="T5">Akustik / Schall</text:span></text:span></text:h>
      <text:p text:style-name="P3">Diffusion, Verwirbelung und Absorption beschreiben die drei grundlegenden Mechanismen, mit denen Schallwellen an Oberflächen kontrolliert, gestreut oder eliminiert werden, um die Raumakustik maßgeblich zu verbessern. Während Absorption die Energie komplett schluckt, verteilen Diffusion und Verwirbelung den Schall im Raum. [1, 2, 3, 4] </text:p>
      <text:h text:style-name="P18" text:outline-level="2">1. Absorption (Schallschluckung)</text:h>
      <text:list xml:id="list8617867489436247934" text:style-name="L1">
        <text:list-item>
          <text:p text:style-name="P128">Prinzip: Schallwellen dringen in poröse, weiche Materialien ein. </text:p>
        </text:list-item>
        <text:list-item>
          <text:p text:style-name="P128">Prozess: Die Schwingung der Luftteilchen wird durch Reibung im Material gebremst. </text:p>
        </text:list-item>
        <text:list-item>
          <text:p text:style-name="P128">Umwandlung: Kinetische Schallenergie verwandelt sich direkt in nicht spürbare Wärmeenergie. </text:p>
        </text:list-item>
        <text:list-item>
          <text:p text:style-name="P128">Ziel: Senkung der Nachhallzeit und Beseitigung störender Dröhnfrequenzen. </text:p>
        </text:list-item>
        <text:list-item>
          <text:p text:style-name="P179"><text:span text:style-name="T5">Materialien: Akustikschaumstoff, Mineralwolle, dicke Teppiche oder spezielle </text:span><text:a xlink:type="simple" xlink:href="https://www.sonowall.de/faq-fragen/was-ist-der-unterschied-zwischen-schallabsorption-und-schalldiffusion" text:style-name="Internet_20_link" text:visited-style-name="Visited_20_Internet_20_Link"><text:span text:style-name="T5">Schallabsorber von Sonowall</text:span></text:a><text:span text:style-name="T5">. [3, 5, 6, 7, 8] </text:span></text:p>
        </text:list-item>
        <text:list-item>
          <text:p text:style-name="P30"/>
        </text:list-item>
      </text:list>
      <text:h text:style-name="P18" text:outline-level="2">2. Diffusion (Schallstreuung)</text:h>
      <text:list xml:id="list3290536077488887092" text:style-name="L2">
        <text:list-item>
          <text:p text:style-name="P129">Prinzip: Harte, unregelmäßig geformte Oberflächen brechen die eintreffenden Schallwellen auf. </text:p>
        </text:list-item>
        <text:list-item>
          <text:p text:style-name="P129">Prozess: Der Schall wird zeitlich versetzt und in viele verschiedene Richtungen abgelenkt. </text:p>
        </text:list-item>
        <text:list-item>
          <text:p text:style-name="P129">Umwandlung: Keine Energieumwandlung; die Lautstärke bleibt im Raum physikalisch erhalten. </text:p>
        </text:list-item>
        <text:list-item>
          <text:p text:style-name="P129">Ziel: Eliminierung harter Echos (Flatterechos), ohne den Raum akustisch "tot" oder dumpf zu machen. </text:p>
        </text:list-item>
        <text:list-item>
          <text:p text:style-name="P180"><text:span text:style-name="T5">Materialien: QRD- oder Skyline-Diffusoren aus Holz, unregelmäßige Bücherregale oder </text:span><text:a xlink:type="simple" xlink:href="https://www.gikacoustics.net/de/blogs/akustik-wissensdatenbank/diffusion-verstehen-und-wie-du-sie-in-deinem-raum-nutzen-kannst" text:style-name="Internet_20_link" text:visited-style-name="Visited_20_Internet_20_Link"><text:span text:style-name="T5">Streuungselemente von GIK Acoustics</text:span></text:a><text:span text:style-name="T5">. [1, 3, 4, 7, 9, 10, 11] </text:span></text:p>
        </text:list-item>
        <text:list-item>
          <text:p text:style-name="P31"/>
        </text:list-item>
      </text:list>
      <text:h text:style-name="P18" text:outline-level="2">3. Verwirbelung (Strömungswiderstand)</text:h>
      <text:list xml:id="list9135896048551727355" text:style-name="L3">
        <text:list-item>
          <text:p text:style-name="P130">Prinzip: Schallwellen reiben sich an feinen Strukturen oder engen Kanten. </text:p>
        </text:list-item>
        <text:list-item>
          <text:p text:style-name="P130">Prozess: Beim Durchströmen engmaschiger Gitter oder Fasern entstehen mikroskopische Luftverwirbelungen. </text:p>
        </text:list-item>
        <text:list-item>
          <text:p text:style-name="P130">Umwandlung: Strömungsenergie verliert durch den Widerstand (Turbulenz) rasant an Kraft. </text:p>
        </text:list-item>
        <text:list-item>
          <text:p text:style-name="P130">Ziel: Abbremsen schneller Luftbewegungen, besonders effektiv direkt vor schallharten Wänden. </text:p>
        </text:list-item>
        <text:list-item>
          <text:p text:style-name="P130"><text:soft-page-break/>Materialien: Offenporige Schaumstoffe, Akustikvliese oder perforierte Plattenkonstruktionen. [7, 12] </text:p>
        </text:list-item>
        <text:list-item>
          <text:p text:style-name="P32"/>
        </text:list-item>
      </text:list>
      <text:h text:style-name="P18" text:outline-level="2">Direkter Vergleich der Mechanismen</text:h>
      <table:table table:name="Tabelle1" table:style-name="Tabelle1">
        <table:table-column table:style-name="Tabelle1.A"/>
        <table:table-column table:style-name="Tabelle1.B"/>
        <table:table-column table:style-name="Tabelle1.C"/>
        <table:table-column table:style-name="Tabelle1.D"/>
        <table:table-header-rows>
          <table:table-row>
            <table:table-cell table:style-name="Tabelle1.A1" office:value-type="string">
              <text:p text:style-name="P27">Merkmal</text:p>
            </table:table-cell>
            <table:table-cell table:style-name="Tabelle1.A1" office:value-type="string">
              <text:p text:style-name="P27">Absorption</text:p>
            </table:table-cell>
            <table:table-cell table:style-name="Tabelle1.A1" office:value-type="string">
              <text:p text:style-name="P27">Diffusion</text:p>
            </table:table-cell>
            <table:table-cell table:style-name="Tabelle1.A1" office:value-type="string">
              <text:p text:style-name="P27">Verwirbelung</text:p>
            </table:table-cell>
          </table:table-row>
        </table:table-header-rows>
        <table:table-row>
          <table:table-cell table:style-name="Tabelle1.A1" office:value-type="string">
            <text:p text:style-name="P19">Schallenergie</text:p>
          </table:table-cell>
          <table:table-cell table:style-name="Tabelle1.A1" office:value-type="string">
            <text:p text:style-name="P19">Wird eliminiert (Wärme)</text:p>
          </table:table-cell>
          <table:table-cell table:style-name="Tabelle1.A1" office:value-type="string">
            <text:p text:style-name="P19">Bleibt im Raum erhalten</text:p>
          </table:table-cell>
          <table:table-cell table:style-name="Tabelle1.A1" office:value-type="string">
            <text:p text:style-name="P19">Wird stark abgebremst</text:p>
          </table:table-cell>
        </table:table-row>
        <table:table-row>
          <table:table-cell table:style-name="Tabelle1.A1" office:value-type="string">
            <text:p text:style-name="P19">Raumklang</text:p>
          </table:table-cell>
          <table:table-cell table:style-name="Tabelle1.A1" office:value-type="string">
            <text:p text:style-name="P19">Trockener, leiser</text:p>
          </table:table-cell>
          <table:table-cell table:style-name="Tabelle1.A1" office:value-type="string">
            <text:p text:style-name="P19">Lebendig, breiter, offener</text:p>
          </table:table-cell>
          <table:table-cell table:style-name="Tabelle1.A1" office:value-type="string">
            <text:p text:style-name="P19">Kontrollierter, gedämpft</text:p>
          </table:table-cell>
        </table:table-row>
        <table:table-row>
          <table:table-cell table:style-name="Tabelle1.A1" office:value-type="string">
            <text:p text:style-name="P19">Hauptfokus</text:p>
          </table:table-cell>
          <table:table-cell table:style-name="Tabelle1.A1" office:value-type="string">
            <text:p text:style-name="P19">Bass- und Mittelton</text:p>
          </table:table-cell>
          <table:table-cell table:style-name="Tabelle1.A1" office:value-type="string">
            <text:p text:style-name="P19">Mittlere bis hohe Frequenzen</text:p>
          </table:table-cell>
          <table:table-cell table:style-name="Tabelle1.A1" office:value-type="string">
            <text:p text:style-name="P19">Strömungsspitzen / Mitten</text:p>
          </table:table-cell>
        </table:table-row>
        <table:table-row>
          <table:table-cell table:style-name="Tabelle1.A1" office:value-type="string">
            <text:p text:style-name="P19">Oberfläche</text:p>
          </table:table-cell>
          <table:table-cell table:style-name="Tabelle1.A1" office:value-type="string">
            <text:p text:style-name="P19">Weich, offenporig, dick</text:p>
          </table:table-cell>
          <table:table-cell table:style-name="Tabelle1.A1" office:value-type="string">
            <text:p text:style-name="P19">Hart, mathematisch uneben</text:p>
          </table:table-cell>
          <table:table-cell table:style-name="Tabelle1.A1" office:value-type="string">
            <text:p text:style-name="P19">Perforiert, faserig</text:p>
          </table:table-cell>
        </table:table-row>
      </table:table>
      <text:p text:style-name="P8"><text:span text:style-name="T5">[1] </text:span><text:a xlink:type="simple" xlink:href="https://wiki.audio/De/0217" text:style-name="Internet_20_link" text:visited-style-name="Visited_20_Internet_20_Link"><text:span text:style-name="T5">https://wiki.audio</text:span></text:a><text:span text:style-name="T5"><text:line-break/>[2] </text:span><text:a xlink:type="simple" xlink:href="https://www.sonowall.de/faq-fragen/was-ist-der-unterschied-zwischen-schallabsorption-und-schalldiffusion" text:style-name="Internet_20_link" text:visited-style-name="Visited_20_Internet_20_Link"><text:span text:style-name="T5">https://www.sonowall.de</text:span></text:a><text:span text:style-name="T5"><text:line-break/>[3] </text:span><text:a xlink:type="simple" xlink:href="https://www.youtube.com/watch?v=YSHW8Klhoec" text:style-name="Internet_20_link" text:visited-style-name="Visited_20_Internet_20_Link"><text:span text:style-name="T5">https://www.youtube.com</text:span></text:a><text:span text:style-name="T5"><text:line-break/>[4] </text:span><text:a xlink:type="simple" xlink:href="https://akustik-welt.de/vergleich/absorber-vs-diffusor/" text:style-name="Internet_20_link" text:visited-style-name="Visited_20_Internet_20_Link"><text:span text:style-name="T5">https://akustik-welt.de</text:span></text:a><text:span text:style-name="T5"><text:line-break/>[5] </text:span><text:a xlink:type="simple" xlink:href="https://de.wikipedia.org/wiki/Schallabsorption" text:style-name="Internet_20_link" text:visited-style-name="Visited_20_Internet_20_Link"><text:span text:style-name="T5">https://de.wikipedia.org</text:span></text:a><text:span text:style-name="T5"><text:line-break/>[6] </text:span><text:a xlink:type="simple" xlink:href="https://illuminated-integration.com/blog/absorption-vs-diffusion/" text:style-name="Internet_20_link" text:visited-style-name="Visited_20_Internet_20_Link"><text:span text:style-name="T5">https://illuminated-integration.com</text:span></text:a><text:span text:style-name="T5"><text:line-break/>[7] </text:span><text:a xlink:type="simple" xlink:href="https://www.youtube.com/watch?v=LcaYuFisJQc&amp;t=60" text:style-name="Internet_20_link" text:visited-style-name="Visited_20_Internet_20_Link"><text:span text:style-name="T5">https://www.youtube.com</text:span></text:a><text:span text:style-name="T5"><text:line-break/>[8] </text:span><text:a xlink:type="simple" xlink:href="https://www.schuette-aluminium.de/unternehmen/news-detail/physik-des-laermschutzes-reflexion-absorption-verstehen" text:style-name="Internet_20_link" text:visited-style-name="Visited_20_Internet_20_Link"><text:span text:style-name="T5">https://www.schuette-aluminium.de</text:span></text:a><text:span text:style-name="T5"><text:line-break/>[9] </text:span><text:a xlink:type="simple" xlink:href="https://www.takeoffmedia24.de/blog/absorber-vs-diffusor/" text:style-name="Internet_20_link" text:visited-style-name="Visited_20_Internet_20_Link"><text:span text:style-name="T5">https://www.takeoffmedia24.de</text:span></text:a><text:span text:style-name="T5"><text:line-break/>[10] </text:span><text:a xlink:type="simple" xlink:href="https://www.gikacoustics.net/de/blogs/akustik-wissensdatenbank/diffusion-verstehen-und-wie-du-sie-in-deinem-raum-nutzen-kannst" text:style-name="Internet_20_link" text:visited-style-name="Visited_20_Internet_20_Link"><text:span text:style-name="T5">https://www.gikacoustics.net</text:span></text:a><text:span text:style-name="T5"><text:line-break/>[11] </text:span><text:a xlink:type="simple" xlink:href="https://de.kef.com/blogs/news/what-are-diffusion-and-absorption" text:style-name="Internet_20_link" text:visited-style-name="Visited_20_Internet_20_Link"><text:span text:style-name="T5">https://de.kef.com</text:span></text:a><text:span text:style-name="T5"><text:line-break/>[12] </text:span><text:a xlink:type="simple" xlink:href="https://www.silenti.de/seite/hall-und-schall-eliminieren/" text:style-name="Internet_20_link" text:visited-style-name="Visited_20_Internet_20_Link"><text:span text:style-name="T5">https://www.silenti.de</text:span></text:a><text:span text:style-name="T5"><text:line-break/>[13] </text:span><text:a xlink:type="simple" xlink:href="https://www.aixfoam.de/info/aixfoam-produktwelt/tieftonabsorber" text:style-name="Internet_20_link" text:visited-style-name="Visited_20_Internet_20_Link"><text:span text:style-name="T5">https://www.aixfoam.de</text:span></text:a><text:span text:style-name="T5"><text:line-break/>[14] </text:span><text:a xlink:type="simple" xlink:href="https://arturel.com/de/blogs/news/7-signs-your-home-has-bad-acoustics" text:style-name="Internet_20_link" text:visited-style-name="Visited_20_Internet_20_Link"><text:span text:style-name="T5">https://arturel.com</text:span></text:a></text:p>
      <text:h text:style-name="P23" text:outline-level="4">TEXTBAUSTEINE</text:h>
      <text:p text:style-name="P3">:--- PROMPT 01</text:p>
      <text:p text:style-name="P3">Ich möchte die Raumakustik für ein bestimmtes Projekt (=&gt; Lärmschutz im Innenraum zum Hinterhaus in Berlin-Neukölln und somit Bewohner - 40 Mieteinheiten / 4 Stockwerke ! &lt;=) optimieren?</text:p>
      <text:p text:style-name="P3"><text:span text:style-name="T11">Ich erzähle dir kurz das Vorhaben / die Konstruktion / die Aufgabenstellung:</text:span><text:line-break/> <text:line-break/>* Raumtyp, den ich ausstatten will (=&gt; Lärmschutz im Innenraum zum Hinterof in einem Mietshaus in Berlin-Neukölln und somit für die BewohnerInnen - 40 Mieteinheiten / 4 Stockwerke ! &lt;=).<text:line-break/>* Welche akustischen Probleme aktuell stören (=&gt; Dröhnen von zwei Ventilatoren in den Innenraum des Hinterhof und somit auch ein starker Halleffekt als deutliche Lärmbelästigung für die Anwohner des Mietshauses ! &lt;=).<text:line-break/>* Ob ich Fertiglösungen suche und / oder Elemente selbst bauen möchte fragst du dich jetzt sicherlich gerade, Chatty.</text:p>
      <text:p text:style-name="P3">[ BEIDES =&gt; C1 + C2 ]</text:p>
      <text:p text:style-name="P3"><text:soft-page-break/>A Technische Daten</text:p>
      <text:p text:style-name="P3">B Visuelle Darstellung</text:p>
      <text:p text:style-name="P3">B1 Erzeugung 1 Grafik als Bauskizze / Zeichnung (ergänzt durch sachdienliche Angaben und Hinweise in Textform)</text:p>
      <text:p text:style-name="P3">C Beschreibung der Konstruktion und des 'Bauvorhaben' (=&gt; Technische Umsetzung und Realisierung &lt;=)</text:p>
      <text:p text:style-name="P3">C1 Die wirklich professionelle Umsetzung des Vorhaben (=&gt; Als Servicebeschreibung für ein Unternehmen tätig im Akustik + Lärmschutz - Bereich mit Schätzpreisen - marktüblich -, Dauer und Handhabung / Beschreibung der technischen Umsetzung. &lt;=)</text:p>
      <text:p text:style-name="P3">C2 Eine professionelle + auch ökologisch sinnvolle als die Kosten günstigste Lösung. (=&gt; Für den Selbstbau mit einer Artikelliste der benötigten Materialien und Werkzeuge für den Heimwerker / Handwerker. &lt;=)</text:p>
      <text:p text:style-name="P3">C1 + C2 natürlich umfangreich und entsprechend der so vorab skizzierten Aufgabenstellung und den Foto des 'Bauprojekt' im Quellenverzeichnis für deine Analyse der Maße und notwendigen 'Baumaßnahmen' am Fenster der Bar und am Fenster der Kneipe zwecks Lärmreduzierung der 'Ventilatorengeräuschsbelästigung' für die HausbewohnerInnen.<text:line-break/>Versuchen wir das doch einfach mal, Chatty. Just do it !</text:p>
      <text:p text:style-name="P3">---:</text:p>
      <text:h text:style-name="P23" text:outline-level="4">BASICA 01</text:h>
      <text:p text:style-name="P2"><text:span text:style-name="Strong_20_Emphasis"><text:span text:style-name="T5">Das vollständige, professionell ausgearbeitete Schutz- und Baukonzept.</text:span></text:span></text:p>
      <text:p text:style-name="P3">Um die Lärmbelästigung durch das tieffrequente Dröhnen der beiden Ventilatoren für die 40 Mieteinheiten im engen, schallharten Berliner Hinterhof effektiv zu stoppen, müssen Absorption und Strömungsverwirbelung direkt an der Schallquelle gekoppelt werden.</text:p>
      <text:p text:style-name="P3">Ein reiner Wand- oder Fensterabsorber an Bar und Kneipe reicht hier nicht aus, da sich der Luftschall ungedämpft nach oben in die 4 Stockwerke ausbreitet und der Hinterhof wie ein gewaltiger Resonanzkörper (Halleffekt) wirkt.</text:p>
      <text:h text:style-name="P18" text:outline-level="2">A. Technische Daten</text:h>
      <text:p text:style-name="P3">Das akustische Hauptproblem bei Gastronomie-Ventilatoren liegt in den tiefen Frequenzen (63 Hz – 250 Hz) und dem Körperschall, der über das Mauerwerk übertragen wird.</text:p>
      <text:list xml:id="list8343414047451161108" text:style-name="L4">
        <text:list-item>
          <text:p text:style-name="P131">Ziel-Reduktion: Mindestens -12 dB(A) bis -18 dB(A) an der Quelle, um die strengen Richtwerte der TA Lärm für reine Wohngebiete/Mischgebiete nachts (35–45 dB(A)) im Innenhof einzuhalten. </text:p>
        </text:list-item>
        <text:list-item>
          <text:p text:style-name="P131">Hauptmechanismus: Absorptions-Kulissen (poröse Absorption mit hohem Strömungswiderstand) kombiniert mit aerodynamischer Verwirbelung zur Vermeidung von Strömungsgeräuschen und Druckverlust. </text:p>
        </text:list-item>
        <text:list-item>
          <text:p text:style-name="P131">Körperschall-Entkopplung: Abstimmung von Gummi-Metallelementen (Schwingungsdämpfer) auf die Erregerfrequenz der Ventilatoren (meist ca. 15–50 Hz). </text:p>
          <text:p text:style-name="P33"/>
        </text:list-item>
      </text:list>
      <text:h text:style-name="P18" text:outline-level="2"><text:soft-page-break/>B. Visuelle Darstellung (Bauskizze)</text:h>
      <text:p text:style-name="P3">Diese Prinzipskizze zeigt den Aufbau einer aerodynamischen Schallschutzhaube / Umlenkkulisse, die entweder am Fenster oder direkt über der Lüftungsöffnung montiert wird.</text:p>
      <text:p text:style-name="P8"><text:span text:style-name="Source_20_Text"><text:span text:style-name="T14">+-----------------------------------------------------+</text:span></text:span><text:span text:style-name="T14"><text:line-break/></text:span><text:span text:style-name="Source_20_Text"><text:span text:style-name="T14">| SCHALLSCHUTZ-HAUBE (Abluft) |</text:span></text:span><text:span text:style-name="T14"><text:line-break/></text:span><text:span text:style-name="Source_20_Text"><text:span text:style-name="T14">| |</text:span></text:span><text:span text:style-name="T14"><text:line-break/></text:span><text:span text:style-name="Source_20_Text"><text:span text:style-name="T14">| +-----------------------------------------+ |</text:span></text:span><text:span text:style-name="T14"><text:line-break/></text:span><text:span text:style-name="Source_20_Text"><text:span text:style-name="T14">| | Z-Umlenkung (Verwirbelung &amp; Dämpfung) | |</text:span></text:span><text:span text:style-name="T14"> </text:span></text:p>
      <text:p text:style-name="P9">====&gt; | | +-----------------------+ | | ===&gt; ABLUFT<text:line-break/>Venti- | | | | | | (Geräuscharm<text:line-break/>Lärm | Absorber| | Absorber | | nach unten</text:p>
      <text:p text:style-name="P8"><text:span text:style-name="Source_20_Text"><text:span text:style-name="T14">| (Wand) | | (Decke) | | oder weg vom</text:span></text:span><text:span text:style-name="T14"><text:line-break/></text:span><text:span text:style-name="Source_20_Text"><text:span text:style-name="T14">| | +-----------------------+ | | Hinterhof)</text:span></text:span><text:span text:style-name="T14"><text:line-break/></text:span><text:span text:style-name="Source_20_Text"><text:span text:style-name="T14">| | | |</text:span></text:span><text:span text:style-name="T14"><text:line-break/></text:span><text:span text:style-name="Source_20_Text"><text:span text:style-name="T14">| +-----------------------------------------+ |</text:span></text:span><text:span text:style-name="T14"><text:line-break/></text:span><text:span text:style-name="Source_20_Text"><text:span text:style-name="T14">+-----------------------------------------------------+</text:span></text:span><text:span text:style-name="T14"><text:line-break/></text:span><text:span text:style-name="Source_20_Text"><text:span text:style-name="T14">||</text:span></text:span><text:span text:style-name="T14"><text:line-break/></text:span><text:span text:style-name="Source_20_Text"><text:span text:style-name="T14">[Schwingungsdämpfer / Gummi]</text:span></text:span><text:span text:style-name="T14"><text:line-break/></text:span><text:span text:style-name="Source_20_Text"><text:span text:style-name="T14">||</text:span></text:span><text:span text:style-name="T14"><text:line-break/></text:span><text:span text:style-name="Source_20_Text"><text:span text:style-name="T14">=======================================================</text:span></text:span><text:span text:style-name="T14"><text:line-break/></text:span><text:span text:style-name="Source_20_Text"><text:span text:style-name="T14">AUSSENWAND / FENSTERSTURZ</text:span></text:span><text:span text:style-name="T14"> </text:span></text:p>
      <text:h text:style-name="P18" text:outline-level="2">Sachdienliche Hinweise zum Aufbau:</text:h>
      <text:list xml:id="list534552241840362467" text:style-name="L5">
        <text:list-item>
          <text:p text:style-name="P132">Das Z-Prinzip (Umlenkung): Schallwellen breiten sich geradlinig aus. Durch die zweifache 90°-Umlenkung im Inneren der Box prallt der Schall zwangsläufig auf die absorbierenden Wände. Die Luft hingegen strömt verwirbelt, aber ungehindert weiter. [1] </text:p>
        </text:list-item>
        <text:list-item>
          <text:p text:style-name="P34">Materialstärke: Die Haube benötigt eine schwere Außenhaut (Masse gegen tiefe Frequenzen) und ein dickes, offenporiges Innenleben (Absorption). [2] </text:p>
        </text:list-item>
      </text:list>
      <text:h text:style-name="P18" text:outline-level="2">C. Beschreibung der Konstruktion</text:h>
      <text:p text:style-name="P3">Die Reduzierung muss an zwei Hebeln ansetzen: Körperschall (Verhindern, dass das Fenster/die Wand vibriert) und Luftschall (Kapselung des Luftstroms).</text:p>
      <text:h text:style-name="P18" text:outline-level="2">C1. Professionelle Umsetzung (Fachunternehmen)</text:h>
      <text:p text:style-name="P3">Geeignet für die offizielle Abnahme und langfristige Rechtssicherheit gegenüber der Hausverwaltung und den 40 Mietparteien. [2] </text:p>
      <text:p text:style-name="P10">+-------------------------------------------------------------------------+</text:p>
      <text:p text:style-name="P10">| LEISTUNGSVERZEICHNIS / SERVICEBESCHREIBUNG |<text:line-break/>+-------------------------------------------------------------------------+</text:p>
      <text:p text:style-name="P10">| Pos 1: Akustische Einmessung (Vorher/Nachher-Vergleich) |<text:line-break/>| Pos 2: Lieferung &amp; Montage von 2x Industrie-Kulissenschalldämpfern |<text:line-break/>| Pos 3: Körperschallentkopplung der Ventilatoraufhängungen |<text:line-break/>| Pos 4: Montage von wetterfesten Schallschutzhauben (Alu/Verzinkt) |<text:line-break/>+-------------------------------------------------------------------------+</text:p>
      <text:list xml:id="list5736751844179786111" text:style-name="L6">
        <text:list-item>
          <text:p text:style-name="P181"><text:soft-page-break/><text:span text:style-name="T5">Technische Umsetzung: Ein Akustikbauer installiert </text:span><text:a xlink:type="simple" xlink:href="https://felderer.de/FELDERER-Kulissenschalldaempfer-B2400xH1500mm--Laenge-500mm-mit-4-Absorberkulissen-300mm--item-11404650" text:style-name="Internet_20_link" text:visited-style-name="Visited_20_Internet_20_Link"><text:span text:style-name="T5">Kulissenschalldämpfer</text:span></text:a><text:span text:style-name="T5"> in die Abluftkanäle oder setzt wetterfeste </text:span><text:a xlink:type="simple" xlink:href="https://klima-vertrieb.de/werkzeuge-und-zubehoer/schallschutzhauben/" text:style-name="Internet_20_link" text:visited-style-name="Visited_20_Internet_20_Link"><text:span text:style-name="T5">Schallschutzhauben</text:span></text:a><text:span text:style-name="T5"> vor die Fensteröffnungen der Bar/Kneipe. Die Ventilatoren werden auf Sylomer- oder Gummi-Schwingungsdämpfern neu gelagert.<text:line-break/>* </text:span></text:p>
        </text:list-item>
        <text:list-item>
          <text:p text:style-name="P133">Marktübliche Schätzpreise: </text:p>
        </text:list-item>
        <text:list-item>
          <text:p text:style-name="P133">Einmessung und Protokoll: ~800 € – 1.200 € </text:p>
        </text:list-item>
        <text:list-item>
          <text:p text:style-name="P133">Kulissenschalldämpfer &amp; Hauben (2 Stück): ~2.500 € – 4.500 € </text:p>
        </text:list-item>
        <text:list-item>
          <text:p text:style-name="P133">Montage- und Schlosserarbeiten: ~1.500 € – 2.500 € </text:p>
        </text:list-item>
        <text:list-item>
          <text:p text:style-name="P133">Gesamtkosten geschätzt: 4.800 € – 8.200 € nettz [3, 4] </text:p>
        </text:list-item>
        <text:list-item>
          <text:p text:style-name="P133">Dauer: 1 Tag Planung/Aufmaß, 1–2 Tage Montage vor Ort. </text:p>
        </text:list-item>
        <text:list-item>
          <text:p text:style-name="P133">Handhabung: Vollkommen wartungsfrei, wetterbeständig und brandschutzsicher (DIN 4102 A1). [2, 5, 6, 7] </text:p>
        </text:list-item>
        <text:list-item>
          <text:p text:style-name="P35"/>
        </text:list-item>
      </text:list>
      <text:h text:style-name="P18" text:outline-level="2">C2. Ökologische &amp; Kostengünstige Selbstbau-Lösung (DIY)</text:h>
      <text:p text:style-name="P3">Effektiver Schallschutz mit natürlichen, nachhaltigen Materialien für versierte Handwerker.<text:line-break/>Anstelle von umweltbelastendem PU-Schaumstoff wird eine schwere Holzbox gebaut, die mit Hanffaser- oder Holzfaserdämmung ausgekleidet wird. Diese Materialien besitzen hervorragende Absorptionseigenschaften im tiefen bis mittleren Frequenzbereich und sind extrem nachhaltig. [1, 8] </text:p>
      <text:h text:style-name="P18" text:outline-level="2">Artikelliste: Materialien</text:h>
      <text:list xml:id="list1246537006258074604" text:style-name="L7">
        <text:list-item>
          <text:p text:style-name="P134">Gehäuse Außen: 22 mm OSB-Platten oder Dreischichtplatten (Fichte/Kiefer) für hohe Masse gegen das Dröhnen. </text:p>
        </text:list-item>
        <text:list-item>
          <text:p text:style-name="P182"><text:span text:style-name="T5">Dämmstoff (Öko): </text:span><text:a xlink:type="simple" xlink:href="https://baumit.de/sound-isolation-room-acoustics" text:style-name="Internet_20_link" text:visited-style-name="Visited_20_Internet_20_Link"><text:span text:style-name="T5">Hanf-Akustikdämmung</text:span></text:a><text:span text:style-name="T5"> oder Holzfaserplatten (z. B. Steico Flex, Dicke: 50–80 mm). </text:span></text:p>
        </text:list-item>
        <text:list-item>
          <text:p text:style-name="P134">Rieselschutz: Dünnes Akustikvlies oder Hanf-Gewebe (verhindert das Ausfasern der Platten durch den Luftstrom). </text:p>
        </text:list-item>
        <text:list-item>
          <text:p text:style-name="P182"><text:span text:style-name="T5">Entkopplung: Schwerlast-Gummimatten (Antivibrationsmatten für Waschmaschinen) zum Zerschneiden oder fertige </text:span><text:a xlink:type="simple" xlink:href="https://abluft24.de/collections/schalldampfer" text:style-name="Internet_20_link" text:visited-style-name="Visited_20_Internet_20_Link"><text:span text:style-name="T5">Gummi-Metall-Puffer</text:span></text:a><text:span text:style-name="T5">. </text:span></text:p>
        </text:list-item>
        <text:list-item>
          <text:p text:style-name="P134">Fixierung: Konstruktionsvollholz (KVH 40x60mm) für den Innenrahmen, Holzschrauben und wetterfester Holzleim (D4). </text:p>
        </text:list-item>
        <text:list-item>
          <text:p text:style-name="P36"/>
        </text:list-item>
      </text:list>
      <text:h text:style-name="P18" text:outline-level="2">Artikelliste: Werkzeuge</text:h>
      <text:list xml:id="list3765233029867970220" text:style-name="L8">
        <text:list-item>
          <text:p text:style-name="P135">Handkreissäge oder Stichsäge mit Führungsschiene </text:p>
        </text:list-item>
        <text:list-item>
          <text:p text:style-name="P135">Akkuschrauber inkl. passender Bit-Sets und Holzbohrer </text:p>
        </text:list-item>
        <text:list-item>
          <text:p text:style-name="P135">Tacker (zum Befestigen des Akustikvlieses über dem Dämmstoff) </text:p>
        </text:list-item>
        <text:list-item>
          <text:p text:style-name="P135">Kartuschenpresse für wetterfesten Montagekleber/Dichtstoff </text:p>
        </text:list-item>
        <text:list-item>
          <text:p text:style-name="P135">Schutzbrille und Staubmaske (beim Zuschnitt der Holzfaserplatten) </text:p>
        </text:list-item>
      </text:list>
      <text:h text:style-name="P18" text:outline-level="2"><text:soft-page-break/>Bauanleitung in Kürze:</text:h>
      <text:list xml:id="list5517862448943652944" text:style-name="L9">
        <text:list-item>
          <text:p text:style-name="P136">Bauen Sie eine Kiste, die mindestens dreimal so groß ist wie der Durchmesser der Ventilatoröffnung. </text:p>
        </text:list-item>
        <text:list-item>
          <text:p text:style-name="P136">Setzen Sie im Inneren zwei Trennwände (Kulissen) versetzt ein, um den Schallweg zu brechen (Z-Form). </text:p>
        </text:list-item>
        <text:list-item>
          <text:p text:style-name="P136">Kleiden Sie alle Innenflächen lückenlos mit den Öko-Dämmplatten aus und tackern Sie das Vlies darüber fest. </text:p>
        </text:list-item>
        <text:list-item>
          <text:p text:style-name="P37">Montieren Sie die Box ohne direkten starren Wandkontakt (Gummipuffer dazwischen setzen!), um die Übertragung von Vibrationen auf das Mietshaus komplett zu unterbinden. </text:p>
        </text:list-item>
      </text:list>
      <text:p text:style-name="P3">Um das Konzept noch exakter abzustimmen: Um welche Art von Ventilatoren handelt es sich genau (z. B. Gastronomie-Abzugshauben oder Klimageräte) und sind diese außen an der Fassade oder innen hinter dem Fenster verbaut? [9] </text:p>
      <text:p text:style-name="P8"><text:span text:style-name="T5">[1] </text:span><text:a xlink:type="simple" xlink:href="https://baumit.de/sound-isolation-room-acoustics" text:style-name="Internet_20_link" text:visited-style-name="Visited_20_Internet_20_Link"><text:span text:style-name="T5">https://baumit.de</text:span></text:a><text:span text:style-name="T5"><text:line-break/>[2] </text:span><text:a xlink:type="simple" xlink:href="https://www.dguv.de/ifa/fachinfos/laerm/laermminderung-durch-raumakustische-massnahmen/index-2.jsp" text:style-name="Internet_20_link" text:visited-style-name="Visited_20_Internet_20_Link"><text:span text:style-name="T5">https://www.dguv.de</text:span></text:a><text:span text:style-name="T5"><text:line-break/>[3] </text:span><text:a xlink:type="simple" xlink:href="https://shop.wego.de/ventilatoren/rohgas/rohgas-zubehoer/schallschutzhaube/12218/schallschutzhaube-ab-70" text:style-name="Internet_20_link" text:visited-style-name="Visited_20_Internet_20_Link"><text:span text:style-name="T5">https://shop.wego.de</text:span></text:a><text:span text:style-name="T5"><text:line-break/>[4] </text:span><text:a xlink:type="simple" xlink:href="https://www.luftbude.de/zubehoer/komfovent/komfovent-kulissenschalldaempfer-sts-iahjbu-500-200-1200-s-1209279-lb33991/" text:style-name="Internet_20_link" text:visited-style-name="Visited_20_Internet_20_Link"><text:span text:style-name="T5">https://www.luftbude.de</text:span></text:a><text:span text:style-name="T5"><text:line-break/>[5] </text:span><text:a xlink:type="simple" xlink:href="https://felderer.de/FELDERER-Kulissenschalldaempfer-B2400xH1500mm--Laenge-500mm-mit-4-Absorberkulissen-300mm--item-11404650" text:style-name="Internet_20_link" text:visited-style-name="Visited_20_Internet_20_Link"><text:span text:style-name="T5">https://felderer.de</text:span></text:a><text:span text:style-name="T5"><text:line-break/>[6] </text:span><text:a xlink:type="simple" xlink:href="https://www.metro.de/marktplatz/product/f2d91ecb-89c6-4d86-8d12-8503ba40f64f" text:style-name="Internet_20_link" text:visited-style-name="Visited_20_Internet_20_Link"><text:span text:style-name="T5">https://www.metro.de</text:span></text:a><text:span text:style-name="T5"><text:line-break/>[7] </text:span><text:a xlink:type="simple" xlink:href="https://www.intergastro.de/laermschutzhaube-pro-2-5l-990741" text:style-name="Internet_20_link" text:visited-style-name="Visited_20_Internet_20_Link"><text:span text:style-name="T5">https://www.intergastro.de</text:span></text:a><text:span text:style-name="T5"><text:line-break/>[8] </text:span><text:a xlink:type="simple" xlink:href="https://www.noise2zero.com/solutions/room-building-acoustics/" text:style-name="Internet_20_link" text:visited-style-name="Visited_20_Internet_20_Link"><text:span text:style-name="T5">https://www.noise2zero.com</text:span></text:a><text:span text:style-name="T5"><text:line-break/>[9] </text:span><text:a xlink:type="simple" xlink:href="https://mkl-akustik.de/en/building-acoustics-berlin/" text:style-name="Internet_20_link" text:visited-style-name="Visited_20_Internet_20_Link"><text:span text:style-name="T5">https://mkl-akustik.de</text:span></text:a></text:p>
      <text:p text:style-name="P3">:--- PROMPT 02</text:p>
      <text:p text:style-name="P3">Technische und ebenso visuelle Umsetzung / Realisierung eines Lärmschutz (einer Lärmableitung) im oberen Bereich der jeweiligen Fenster (Bar + Kneipe) als Vorrichtung / Konstruktion und hierbei Schallabweiser =&gt; Schallreduktion in Richtung des Pflanzenbewuchs und Erdboden zwecks Diffusion / Schall Verwirbelung und Absorbierung des Lärm.</text:p>
      <text:p text:style-name="P3">=&gt;<text:line-break/>Chatty. Ich bin ja vor Ort und habe mir das Problem ansehen (und vor Allem hören) können. Die beste Lösung ist nach meiner Meinung ein Rahmen im oberen Bereich des jeweiligen Fenster.<text:line-break/>Im Inneren zwei Trennwände (Kulissen) versetzt einsetzen, um den Schallweg zu brechen (Z-Form), und eben die Innenflächen lückenlos mit Öko-Dämmplatten und darüber Vlies auskleiden bzw. den Rahmen / die Box ohne direkten starren Wandkontakt (Gummipuffer) mit einer Fugenfüllung aus weichem Dämmmaterial montieren ? + !</text:p>
      <text:p text:style-name="P3">Das versteht sich von selbst, Chatty.</text:p>
      <text:p text:style-name="P3">Ohne das funktioniert es ja nun wirklich nicht.</text:p>
      <text:p text:style-name="P3">Meine Idee dabei. Den Rahmen gleichzeitig dabei als Schallabweiser =&gt; Schallreduktion in Richtung des Pflanzenbewuchs und Erdboden zwecks Diffusion / Schall Verwirbelung und Absorbierung des Lärm.</text:p>
      <text:p text:style-name="P3">UND Chatty. </text:p>
      <text:p text:style-name="P2"><text:span text:style-name="T5">Ich kenne ich mich in Konstruktionen aus (===&gt;「 PROJEKT SOLARIS 」UMSETZUNG im </text:span><text:soft-page-break/><text:span text:style-name="T5">GROSSPROJEKT =&gt; </text:span><text:a xlink:type="simple" xlink:href="https://www.humanearthling.org/book/solaris/SOLARIS_PATENT_SAND_Anlage_Umsetzung_im_Grossprojekt.pdf" text:style-name="Internet_20_link" text:visited-style-name="Visited_20_Internet_20_Link"><text:span text:style-name="T5">https://www.humanearthling.org/book/solaris/SOLARIS_PATENT_SAND_Anlage_Umsetzung_im_Grossprojekt.pdf</text:span></text:a><text:span text:style-name="T5"> &lt;= PATENT SAND + SOLARIS (In Kurzform auf 10 Seiten) =&gt; </text:span><text:a xlink:type="simple" xlink:href="https://humanearthling.org/book/solaris/dpma_sand_20260520.pdf" text:style-name="Internet_20_link" text:visited-style-name="Visited_20_Internet_20_Link"><text:span text:style-name="T5">https://humanearthling.org/book/solaris/dpma_sand_20260520.pdf</text:span></text:a><text:span text:style-name="T5"> &lt;= !!! + !. &lt;===) aus. <text:line-break/>2. Ich bin vor Ort und sehe / höre das Problem + die Aufgabenstellung.<text:line-break/>Versuche nun für einen =&gt; Rahmen gleichzeitig dabei als Schallabweiser =&gt; Schallreduktion in Richtung des Pflanzenbewuchs und Erdboden zwecks Diffusion / Schall Verwirbelung und Absorbierung des Lärm &lt;= die Umsetzung, Beschreibung und Darstellung (Text und Visuell) einer hierbei so notwendigen Konstruktion / technischen Lösung in deiner Ausarbeitung umzusetzen.</text:span></text:p>
      <text:p text:style-name="P3">Du schaffst das, Chatty !!!</text:p>
      <text:p text:style-name="P3">---:</text:p>
      <text:p text:style-name="P3">Das ist ein hervorragender und physikalisch absolut konsequenter Ansatz, Arno.<text:line-break/>Indem du den Z-Kulissen-Rahmen im oberen Fensterbereich direkt als Schallabweiser nach unten konstruierst, nutzt du den Erdboden und den vorhandenen Pflanzenbewuchs im Berliner Hinterhof als natürlichen, sekundären Absorber und Diffusor.<text:line-break/>Das bricht nicht nur den direkten Schallweg zu den 4 Stockwerken (40 Mieteinheiten) ab, sondern leitet die verbleibende Energie dorthin, wo sie biologisch geschluckt wird. Das harmoniert perfekt mit den Prinzipien des stofflich geschlossenen Denkens.</text:p>
      <text:h text:style-name="P23" text:outline-level="4">BASICA 02</text:h>
      <text:p text:style-name="P2"><text:span text:style-name="Strong_20_Emphasis"><text:span text:style-name="T5">Die detaillierte, erweiterte Ausarbeitung des Konzept.</text:span></text:span></text:p>
      <text:h text:style-name="P18" text:outline-level="2">A. Technische Daten (Akustische Kaskade)</text:h>
      <text:list xml:id="list1364308849718257988" text:style-name="L10">
        <text:list-item>
          <text:p text:style-name="P137">Primärdämpfung (Kapselung): Durch die Z-Kulissen im Fensterrahmen wird der hochfrequente Strömungslärm und ein Teil der Mitten direkt vernichtet. </text:p>
        </text:list-item>
        <text:list-item>
          <text:p text:style-name="P137">Sekundärdämpfung (Umlenkung): Die schräge Prallplatte (Schallabweiser) reflektiert tiefe Frequenzen im 45°-Winkel nach unten. </text:p>
        </text:list-item>
        <text:list-item>
          <text:p text:style-name="P137">Tertiärdämpfung (Boden-Absorption): Der weiche Erdboden und der Pflanzenbewuchs wirken als offenporige Absorber (Schallschluckung durch viskose Reibung in den Blattschichten und Poren des Bodens). </text:p>
        </text:list-item>
        <text:list-item>
          <text:p text:style-name="P38">Körperschall-Sperre: Vollständige mechanische Trennung des Holzrahmens vom Mauerwerk/Fenstersturz durch Elastomer-Lagerung zur Eliminierung des Ventilator-Dröhnens. </text:p>
        </text:list-item>
      </text:list>
      <text:h text:style-name="P18" text:outline-level="2">B. Visuelle Darstellung (Technische Konstruktionsskizze)</text:h>
      <text:p text:style-name="P3">Diese Schnittzeichnung zeigt die Integration des Z-Kulissen-Rahmens im oberen Fensterbereich und die Funktion des integrierten Schallabweisers.</text:p>
      <text:p text:style-name="P9">==========================================================================<text:line-break/>FENSTERSTURZ / AUẞENWAND (Mauerwerk)<text:line-break/>==========================================================================<text:line-break/>|| <text:line-break/><text:soft-page-break/>|| [Wetterfeste Fugen-Dichtung: Kompriband / Hanfzopf]<text:line-break/>||<text:line-break/>+--++-------------------------------------------------------------+</text:p>
      <text:p text:style-name="P9">| || [SILOMER / GUMMIPUFFER: Vollständige Entkopplung] |<text:line-break/>| ++-------------------------------------------------------------+</text:p>
      <text:p text:style-name="P9">| | |<text:line-break/>| | ======================================================= |<text:line-break/>| | OBERE Z-KULISSE (Innenseite mit Öko-Dämmplatte + Vlies) |<text:line-break/>| | ======================================================= |<text:line-break/>| | | |<text:line-break/>&lt;=== | | Luftstrom (verwirbelt) |<text:line-break/>LÄRM | v |</text:p>
      <text:p text:style-name="P8"><text:span text:style-name="Source_20_Text"><text:span text:style-name="T14">| |</text:span></text:span><text:span text:style-name="T14"> </text:span></text:p>
      <text:p text:style-name="P9">VON | ======================================================= |<text:line-break/>VENTI| UNTERE Z-KULISSE (Innenseite mit Öko-Dämmplatte + Vlies) |</text:p>
      <text:p text:style-name="P8"><text:span text:style-name="Source_20_Text"><text:span text:style-name="T14">| ======================================================= |</text:span></text:span><text:span text:style-name="T14"> </text:span></text:p>
      <text:p text:style-name="P9">| | | |<text:line-break/>| | v |<text:line-break/>+--+--------------------+ |</text:p>
      <text:p text:style-name="P8"><text:span text:style-name="Source_20_Text"><text:span text:style-name="T14">| \ |</text:span></text:span><text:span text:style-name="T14"><text:line-break/></text:span><text:span text:style-name="Source_20_Text"><text:span text:style-name="T14">| \ SCHRÄGER SCHALLABWEISER (45°) |</text:span></text:span><text:span text:style-name="T14"><text:line-break/></text:span><text:span text:style-name="Source_20_Text"><text:span text:style-name="T14">| \ (Schwere OSB-/Dreischichtplatte) |</text:span></text:span><text:span text:style-name="T14"><text:line-break/></text:span><text:span text:style-name="Source_20_Text"><text:span text:style-name="T14">| \ |</text:span></text:span><text:span text:style-name="T14"><text:line-break/></text:span><text:span text:style-name="Source_20_Text"><text:span text:style-name="T14">+------------------------v------------------------------------+</text:span></text:span><text:span text:style-name="T14"><text:line-break/><text:line-break/></text:span><text:span text:style-name="Source_20_Text"><text:span text:style-name="T14">| |</text:span></text:span><text:span text:style-name="T14"><text:line-break/></text:span><text:span text:style-name="Source_20_Text"><text:span text:style-name="T14">| v ABLUFT &amp; RESTSCHALL</text:span></text:span><text:span text:style-name="T14"><text:line-break/></text:span><text:span text:style-name="Source_20_Text"><text:span text:style-name="T14">| (Umgelenkt nach unten)</text:span></text:span><text:span text:style-name="T14"><text:line-break/></text:span><text:span text:style-name="Source_20_Text"><text:span text:style-name="T14">|</text:span></text:span><text:span text:style-name="T14"><text:line-break/></text:span><text:span text:style-name="Source_20_Text"><text:span text:style-name="T14">v</text:span></text:span><text:span text:style-name="T14"><text:line-break/></text:span><text:span text:style-name="Source_20_Text"><text:span text:style-name="T14">[ PFLANZENBEWUCHS &amp; ERDBODEN ]</text:span></text:span><text:span text:style-name="T14"><text:line-break/></text:span><text:span text:style-name="Source_20_Text"><text:span text:style-name="T14">(Diffusion &amp; finale Absorption)</text:span></text:span><text:span text:style-name="T14"> </text:span></text:p>
      <text:h text:style-name="P18" text:outline-level="2">Sachdienliche Hinweise zur Bauskizze:</text:h>
      <text:list xml:id="list8999296036057482776" text:style-name="L11">
        <text:list-item>
          <text:p text:style-name="P138">Der Anstellwinkel: Der Schallabweiser an der Box-Unterseite muss im 45°-Winkel vom Hinterhaus weg nach unten zum Boden zeigen. </text:p>
        </text:list-item>
        <text:list-item>
          <text:p text:style-name="P39">Die Strömungslippe: Die untere Kante des Abweisers sollte leicht abgerundet sein, um aerodynamische Verwirbelungen (Zischgeräusche) beim Austritt der Ventilatorluft zu minimieren. </text:p>
        </text:list-item>
      </text:list>
      <text:h text:style-name="P18" text:outline-level="2">C. Beschreibung der Konstruktion und des Bauvorhabens</text:h>
      <text:h text:style-name="P18" text:outline-level="2">C1. Professionelle Umsetzung (Fachunternehmen)</text:h>
      <text:p text:style-name="P9">+-------------------------------------------------------------------------+<text:line-break/>| LEISTUNGSVERZEICHNIS / INGENIEURBAU |<text:line-break/>+-------------------------------------------------------------------------+<text:line-break/>| Pos 1: CAD-Konstruktion &amp; Strömungsoptimierung für 2 Fensteraufsätze |<text:line-break/>| Pos 2: Fertigung von 2x Aluminium-Umlenkboxen mit Tropfkanten |<text:line-break/>| Pos 3: Auskleidung mit hydrophobiertem Mineralwolle-Inlay (A1) |<text:line-break/><text:soft-page-break/>| Pos 4: Montage via Schwerlast-Schwingungsisolatoren am Sturz |<text:line-break/>+-------------------------------------------------------------------------+</text:p>
      <text:list xml:id="list1808841957782345071" text:style-name="L12">
        <text:list-item>
          <text:p text:style-name="P139">Technische Umsetzung: Ein Spezialbetrieb fertigt zwei maßgeschneiderte Aluminium- oder Edelstahlgehäuse, die exakt in den oberen Fensterflügel oder den Blendenbereich eingesetzt werden. Die Kulissen im Inneren werden so berechnet, dass der Gegendruck für die Ventilatoren minimal bleibt, um Motorenschäden zu verhindern. Die Außenseite wird pulverbeschichtet (passend zur Berliner Altbaufassade). </text:p>
        </text:list-item>
        <text:list-item>
          <text:p text:style-name="P139">Marktübliche Schätzpreise: </text:p>
        </text:list-item>
        <text:list-item>
          <text:p text:style-name="P139">Engineering, Aufmaß und CAD-Planung: ~1.200 € </text:p>
        </text:list-item>
        <text:list-item>
          <text:p text:style-name="P139">Manufaktur-Fertigung der Aluboxen inkl. Abweiser (2 Stück): ~3.400 € </text:p>
        </text:list-item>
        <text:list-item>
          <text:p text:style-name="P139">Schalldämpfer-Inlays (wetterfest, unbrennbar): ~800 € </text:p>
        </text:list-item>
        <text:list-item>
          <text:p text:style-name="P139">Montage mit Hubsteiger im Hinterhof &amp; elastische Einkofferung: ~1.800 € </text:p>
        </text:list-item>
        <text:list-item>
          <text:p text:style-name="P139">Gesamtkosten geschätzt: 7.200 € – 8.500 € brutto </text:p>
        </text:list-item>
        <text:list-item>
          <text:p text:style-name="P40">Dauer: 2 Wochen Vorfertigung, 1 Montagetag vor Ort. </text:p>
        </text:list-item>
      </text:list>
      <text:h text:style-name="P18" text:outline-level="2">C2. Ökologische &amp; Günstigste Selbstbau-Lösung (DIY)</text:h>
      <text:p text:style-name="P2"><text:span text:style-name="Strong_20_Emphasis"><text:span text:style-name="T5">Diese Lösung setzt wie deine Innovationskonzepte auf maximale In-situ-Ressourceneffizienz und Nachhaltigkeit.</text:span></text:span></text:p>
      <text:h text:style-name="P18" text:outline-level="2">Artikelliste: Materialien</text:h>
      <text:list xml:id="list491910178899881934" text:style-name="L13">
        <text:list-item>
          <text:p text:style-name="P140">Außenhülle &amp; Abweiser: 22 mm Siebdruckplatten (wasserfest verleimt) oder robuste Dreischichtplatten. Holz besitzt durch seine innere Dämpfung eine exzellente akustische Sperrwirkung gegen tiefes Dröhnen. </text:p>
        </text:list-item>
        <text:list-item>
          <text:p text:style-name="P183"><text:span text:style-name="T5">Öko-Dämmplatten: </text:span><text:a xlink:type="simple" xlink:href="https://baumit.de/sound-isolation-room-acoustics" text:style-name="Internet_20_link" text:visited-style-name="Visited_20_Internet_20_Link"><text:span text:style-name="T5">Hanf-Akustikplatten</text:span></text:a><text:span text:style-name="T5"> oder Steico Flex Holzfaserdämmung (Dicke: 40–60 mm). Sie absorbieren im mittleren Frequenzbereich hervorragend und sind diffusionsoffen. </text:span></text:p>
        </text:list-item>
        <text:list-item>
          <text:p text:style-name="P140">Rieselschutz: Robustes, witterungsbeständiges Akustikvlies (schwarz), um das Ausfasern des Hanfs/Holzes im Luftstrom dauerhaft zu blockieren. </text:p>
        </text:list-item>
        <text:list-item>
          <text:p text:style-name="P183"><text:span text:style-name="T5">Entkopplung &amp; Fuge: </text:span><text:a xlink:type="simple" xlink:href="https://www.getzner.com/de/produkte/sylomer" text:style-name="Internet_20_link" text:visited-style-name="Visited_20_Internet_20_Link"><text:span text:style-name="T5">Sylomer-Streifen</text:span></text:a><text:span text:style-name="T5"> oder dicke Schwingungsdämpfer-Gummis für die Verschraubung. Zum Ausstopfen der Anschlussfugen wird ökologischer Hanfzopf (Dichtungsstrick) oder elastischer Kork-Fugenfüller genutzt. </text:span></text:p>
        </text:list-item>
        <text:list-item>
          <text:p text:style-name="P41">Verbindungselemente: Edelstahlschrauben (Torx), wasserfester PU-Holzleim (D4) und Alu-Winkelprofile zur mechanischen Versteifung des Abweisers. </text:p>
        </text:list-item>
      </text:list>
      <text:h text:style-name="P18" text:outline-level="2">Artikelliste: Werkzeuge</text:h>
      <text:list xml:id="list210318921222881763" text:style-name="L14">
        <text:list-item>
          <text:p text:style-name="P141">Tauchsäge mit Führungsschiene (für exakte, gerade Schnitte der Kulissenwände) </text:p>
        </text:list-item>
        <text:list-item>
          <text:p text:style-name="P141">Akkuschrauber mit Drehmomenteinstellung </text:p>
        </text:list-item>
        <text:list-item>
          <text:p text:style-name="P141">Handtacker inkl. Edelstahlklammern (für das Vlies) </text:p>
        </text:list-item>
        <text:list-item>
          <text:p text:style-name="P141">Kartuschenpresse für den elastischen Dichtstoff </text:p>
        </text:list-item>
        <text:list-item>
          <text:p text:style-name="P42">Forstnerbohrer (falls Vertiefungen für die Gummipuffer benötigt werden) </text:p>
        </text:list-item>
      </text:list>
      <text:h text:style-name="P18" text:outline-level="2"><text:soft-page-break/>Technische Handhabung im Selbstbau:</text:h>
      <text:list xml:id="list4846509106660255211" text:style-name="L15">
        <text:list-item>
          <text:p text:style-name="P142">Kastenbau: Schneide die Siebdruckplatten zu einer stabilen Box zu, die exakt im oberen Drittel des Fensters abschließt. </text:p>
        </text:list-item>
        <text:list-item>
          <text:p text:style-name="P142">Kulissenmontage: Leime und verschraube die versetzten Trennwände im Inneren (Z-Form). Achte darauf, dass der Durchgangsquerschnitt an keiner Stelle kleiner ist als der Auslass der Ventilatoren. </text:p>
        </text:list-item>
        <text:list-item>
          <text:p text:style-name="P142">Dämmung: Klebe die Hanf- oder Holzfaserplatten lückenlos auf alle Innenflächen und die Kulissen. Überspanne sie stramm mit dem Akustikvlies und tackere es alle 5 cm fest. </text:p>
        </text:list-item>
        <text:list-item>
          <text:p text:style-name="P142">Prallplatte: Verlängere die Außenwand der Box nach unten um ca. 30–40 cm in einem 45°-Winkel, um das Leitblech (den Abweiser) zu bilden. </text:p>
        </text:list-item>
        <text:list-item>
          <text:p text:style-name="P43">Schwingungsfreie Montage: Schraube die Box durch die Gummipuffer hindurch am Fensterrahmen oder Mauerwerk fest. Die verbleibende umlaufende Fuge stopfst du fest mit dem Hanfzopf aus und versiegelst sie wetterfest. </text:p>
        </text:list-item>
      </text:list>
      <text:p text:style-name="P3">Durch diese Konstruktion schlägst du die Brücke von technischer Akustik zu naturnaher Dämpfung – ganz im Sinne einer intelligenten und zukunftsfähigen System-Architektur.<text:line-break/>Um die Konstruktion für den Zuschnitt perfekt vorzubereiten: Weißt du, ob die Ventilatoren bündig mit der Fensterscheibe abschließen, und wie viel Platz im oberen Drittel des Fensters für den Einbau der Box zur Verfügung steht?</text:p>
      <text:p text:style-name="P3">:--- PROMPT 03</text:p>
      <text:p text:style-name="P3">Rahmen um das Fenster (Scheibe / Ventilator ca. 20 cm von Hausfassade entfernt) im oberen Bereich.</text:p>
      <text:p text:style-name="P3">Also nicht 'Einbau', sondern (gewissermaßen) ein Umbau.</text:p>
      <text:p text:style-name="P3">Also den korrekten Maßen (=&gt; Das sollte der Handwerker selbst ausmessen ! &lt;=) entsprechend ein solider wetterfester Rahmen im oben Außenbereich der Fenster und des Fenstergitter (so vorhanden) den Erfordernissen einer so vorab beschriebenen und in der Umsetzung skizzierten Schallreduzierung an der Hausmauer befestigt und durch das spezielle Konstruktionsmerkmal eines Z-Kulissen-Rahmen im oberen Fensterbereich direkt als Schallabweiser nach unten konstruiert, sollte es doch eigentlich funktionieren. So wird schließlich und letztendlich der Erdboden und so vorhandene Pflanzenbewuchs im Berliner Hinterhof als natürlicher, sekundärer Absorber und Diffusor genutzt.<text:line-break/>Chatty. Beschreibe das nun so, dass es auch der DAU (Dümmste Aller User) versteht.<text:line-break/>Also eher etwas 'Kindgerechtes' und so auch dem nicht versiertem Laien klar verständlich ausformuliert und beschrieben . . .</text:p>
      <text:p text:style-name="P3">---:</text:p>
      <text:h text:style-name="P23" text:outline-level="4">Einfache Erklärung, wie eine kleine Geschichte zum Nachbauen.</text:h>
      <text:p text:style-name="P2"><text:span text:style-name="Strong_20_Emphasis"><text:span text:style-name="T5">So beschrieben, dass sie wirklich jeder sofort versteht – ohne komplizierte Fachwörter.</text:span></text:span><text:span text:style-name="T5"> </text:span></text:p>
      <text:p text:style-name="P116">Das Problem: Das bzw. die Brüll-Monster im Hinterhof</text:p>
      <text:p text:style-name="P3">Die Ventilatoren im Fenster verursachen ein lautes Dröhnen. Da der Hinterhof eng ist, hallt der Schall wie ein Ping-Pong-Ball. Die Schallwellen wandern geradeaus nach oben und stören die Bewohner in allen 4 Stockwerken.</text:p>
      <text:h text:style-name="P18" text:outline-level="2"><text:soft-page-break/>Die schlaue Idee: Ein "Schall-Zwinger" außen vor dem Fenster</text:h>
      <text:p text:style-name="P3">Da der Ventilator etwa 20 Zentimeter tief in der Wand sitzt, bauen wir keinen Einbau, sondern einen wetterfesten Holzrahmen außen um das Fenstergitter Dieser Rahmen nutzt ein Z-förmiges Labyrinth (Z-Kulissen-Rahmen) im oberen Bereich und eine schräge Ablenkung nach unten.</text:p>
      <text:h text:style-name="P18" text:outline-level="2">1. Schritt: Das Zick-Zack-Labyrinth (Der Schall-Muffler)</text:h>
      <text:p text:style-name="P3">Schallwellen sind wie blinde Läufer, die nur geradeaus rennen. Im oberen Teil des Kastens zwingen zwei versetzte Wände (wie ein Z) den Lärm und die Luft um Kurven [1]. Der Lärm knallt gegen diese Wände, die mit dicken, weichen Öko-Dämmplatten (aus Hanf oder Holz) ausgekleidet sind. Das ist wie ein weiches Kissen, das den Lärm sofort müde macht und "schluckt" (Absorption).</text:p>
      <text:h text:style-name="P18" text:outline-level="2">2. Schritt: Die Schall-Rutsche nach unten (Der Abweiser)</text:h>
      <text:p text:style-name="P3">Der Lärm, der nach dem Labyrinth noch übrig ist, soll nicht nach oben fliegen. Der schräge Kastenboden im 45-Grad-Winkel funktioniert wie ein Spiegel: Der Schall knallt dagegen und wird nach unten auf den Boden abgelenkt.</text:p>
      <text:h text:style-name="P18" text:outline-level="2">3. Schritt: Die Natur als Lärm-Fresser</text:h>
      <text:p text:style-name="P3">Am Boden des Hinterhofs warten die besten Helfer: Erde und Pflanzen!</text:p>
      <text:list xml:id="list767620782306583707" text:style-name="L16">
        <text:list-item>
          <text:p text:style-name="P143">Die Blätter von Büschen und Pflanzen wirbeln den restlichen Schall durcheinander, sodass er ganz leise wird (Diffusion). </text:p>
        </text:list-item>
        <text:list-item>
          <text:p text:style-name="P143">Der weiche Erdboden saugt den verbleibenden Restschall einfach auf, wie ein riesiger Schwamm. </text:p>
        </text:list-item>
        <text:list-item>
          <text:p text:style-name="P44"/>
        </text:list-item>
      </text:list>
      <text:p text:style-name="P3">Das Ergebnis: Oben kommt fast kein Lärm mehr an, weil er unten gefangen und zur Erde geschickt wurde!</text:p>
      <text:h text:style-name="P18" text:outline-level="2">Wichtig für den Handwerker / die Handwerkerin (Kurz &amp; Knapp)</text:h>
      <text:list xml:id="list4967376888179141291" text:style-name="L17">
        <text:list-item>
          <text:p text:style-name="P144">Nichts anfassen: Der Kasten berührt den Ventilator nicht, sondern wird als Rahmen außen auf das Mauerwerk gesetzt. </text:p>
        </text:list-item>
        <text:list-item>
          <text:p text:style-name="P144">Maßarbeit: Der Handwerker muss vor Ort selbst messen, damit der Rahmen perfekt mit der Hauswand abschließt. </text:p>
        </text:list-item>
        <text:list-item>
          <text:p text:style-name="P144">Bloß kein Wackeln: Zwischen den Kasten und die Hauswand kommen dicke Gummischeiben (Schwingungsdämpfer). </text:p>
        </text:list-item>
        <text:list-item>
          <text:p text:style-name="P144"><text:soft-page-break/>Die Fuge: Die Ritze zwischen Kasten und Mauer wird mit einer weichen Öko-Hanfschnur fest weichgestopft. </text:p>
        </text:list-item>
        <text:list-item>
          <text:p text:style-name="P45"/>
        </text:list-item>
      </text:list>
      <text:p text:style-name="P3">Versteht das dein innerer Handwerker so ? + !</text:p>
      <text:p text:style-name="P3">Und hättest du gerne noch Tipps, wie man die Holzbox am besten wetterfest macht, damit der Berliner Regen ihr nichts anhaben kann?</text:p>
      <text:p text:style-name="P3">:--- PROMPT 04</text:p>
      <text:p text:style-name="P3">Was mich jetzt noch interessiert ist die rechtliche Situation.</text:p>
      <text:p text:style-name="P3">Berlin. Neukölln. Lärmschutzmaßnahme.</text:p>
      <text:p text:style-name="P3">Hausbewohner / Mieter vs. Hausverwaltung / Hauseigentümer und Bar / Kneipe (Gewerbebetrieb)<text:line-break/>Kostenfaktor abschätzen. Wie erreichen die Mieter eine notwendige Bauauflage seitens des Ordnungsamt / Gewerbeaufsichtsamt ? + ! Was ist dabei für die Mieter und anderen Beteiligten (=&gt; So gerade auch den Verursachern der (vermeidbaren) Lärmbelästigung !&lt;=) zu beachten.</text:p>
      <text:p text:style-name="P3">Fakten und Informationen.</text:p>
      <text:p text:style-name="P3">Und abschließend dann auch ergänzend dazu ein Schreiben für die Mieter (in höflicher, informativer, und formal korrekter) Form an die anderen Beteiligten, und auch die zuständigen Behörden hier in Berlin, zwecks Beseitigung dieser die Gesundheit der Anwohner gefährdenden 'Lärmbelästigung'.</text:p>
      <text:p text:style-name="P3">---:</text:p>
      <text:h text:style-name="P23" text:outline-level="4">Rechtliche Situation in einem Berliner Altbau-Innenhof mit Gastronomie-Gewerbe.</text:h>
      <text:p text:style-name="P3">Die juristischen Gegebenheiten (=&gt; In einem Berliner Altbau-Innenhof mit Gastronomie-Gewerbe &lt;=) sind klar geregelt.</text:p>
      <text:p text:style-name="P3">Es erfordert von den Mietern jedoch ein strategisches und extrem präzises Vorgehen.</text:p>
      <text:p text:style-name="P3">Da es sich um zwei gewerblich betriebene Lüftungsanlagen handelt, greift hier nicht das reine Nachbarschaftsrecht, sondern das Betriebs- und Immissionsschutzrecht. [1, 2] </text:p>
      <text:h text:style-name="P18" text:outline-level="2">Die rechtliche Situation in Berlin-Neukölln</text:h>
      <text:p text:style-name="P2"><text:span text:style-name="Strong_20_Emphasis"><text:span text:style-name="T5">Hier sind die harten Fakten, die rechtlichen Hebel und ein rechtssicher formuliertes Schreiben.</text:span></text:span></text:p>
      <text:h text:style-name="P18" text:outline-level="2">1. Grenzwerte nach der TA Lärm</text:h>
      <text:p text:style-name="P2"><text:span text:style-name="T5">In Berlin-Neukölln (Mischgebiet oder urbanes Gebiet) gelten laut </text:span><text:a xlink:type="simple" xlink:href="https://www.verwaltungsvorschriften-im-internet.de/bsvwvbund_26081998_IG19980826.htm" text:style-name="Internet_20_link" text:visited-style-name="Visited_20_Internet_20_Link"><text:span text:style-name="T5">Technischer Anleitung zum Schutz gegen Lärm (TA Lärm)</text:span></text:a><text:span text:style-name="T5"> strikte Immissionsrichtwerte: [1] </text:span></text:p>
      <text:list xml:id="list5313494817311419204" text:style-name="L18">
        <text:list-item>
          <text:p text:style-name="P145">Tagsüber (06:00 – 22:00 Uhr): maximal 60 dB(A) außen vor dem Fenster. </text:p>
        </text:list-item>
        <text:list-item>
          <text:p text:style-name="P145">Nachts (22:00 – 06:00 Uhr): maximal 45 dB(A) außen vor dem Fenster. </text:p>
        </text:list-item>
        <text:list-item>
          <text:p text:style-name="P145">Wichtig bei Körperschall (Dröhnen im Raum): Werden die Schwingungen direkt über <text:soft-page-break/>das Mauerwerk ins Schlafzimmer übertragen, gelten innen im Raum nachts strenge 25 dB(A) als absolute Obergrenze! Dauerhaftes Ventilator-Brummen reißt diese Werte im 1. Stock fast immer. [3, 4] </text:p>
        </text:list-item>
        <text:list-item>
          <text:p text:style-name="P46"/>
        </text:list-item>
      </text:list>
      <text:h text:style-name="P18" text:outline-level="2">2. Rechte und Pflichten der Parteien</text:h>
      <text:list xml:id="list8402819073434461671" text:style-name="L19">
        <text:list-item>
          <text:p text:style-name="P184"><text:span text:style-name="T5">Die Mieter: Sie haben das Recht auf eine mangelfreie Wohnung (§ 536 BGB). Unzulässiger Gewerbelärm ist ein erheblicher Sachmangel. Nach ständiger Rechtsprechung des </text:span><text:a xlink:type="simple" xlink:href="https://urteile.news/LG-Berlin_67-S-34201_Mietminderung-von-40-Prozent-bei-Laermbelaestigung-durch-zwei-Gaststaetten~N15688" text:style-name="Internet_20_link" text:visited-style-name="Visited_20_Internet_20_Link"><text:span text:style-name="T5">Landgerichts Berlin (Az. 67 S 342/01)</text:span></text:a><text:span text:style-name="T5"> berechtigt Kneipen- und Lüftungslärm während der Nachtstunden zu einer Mietminderung von bis zu 40 % der Nettokaltmiete! Bei tieffrequentem Brummen einer Shisha- oder Gastrolüftung sind 10 % bis 20 % Standard. [5, 6, 7, 8, 9] </text:span></text:p>
        </text:list-item>
        <text:list-item>
          <text:p text:style-name="P146">Der Vermieter / die Hausverwaltung: Der Vermieter ist verpflichtet, dem Mieter den "vertragsgemäßen Gebrauch" zu gewährleisten. Er kann sich nicht darauf berufen, dass die Bar ein eigenständiger Betrieb ist. Der Vermieter muss rechtlich (notfalls per Unterlassungsklage oder Kündigung des Gewerbemieters) gegen die Betreiber vorgehen. [5, 10, 11] </text:p>
        </text:list-item>
        <text:list-item>
          <text:p text:style-name="P146">Die Bar- / Kneipenbetreiber: Sie haben als Gewerbebetrieb eine strikte Betreiberpflicht gemäß § 22 Bundes-Immissionsschutzgesetz (BImSchG). Sie müssen Anlagen so errichten und betreiben, dass schädliche Umwelteinwirkungen verhindert werden, die nach dem Stand der Technik vermeidbar sind. </text:p>
        </text:list-item>
        <text:list-item>
          <text:p text:style-name="P47"/>
        </text:list-item>
      </text:list>
      <text:h text:style-name="P18" text:outline-level="2">Strategie: Wie die Mieter eine Bauauflage erzwingen</text:h>
      <text:p text:style-name="P3">Das Ordnungsamt wird nur bei substanziiertem Vortrag tätig. Die Behörde muss den Lärm amtlich ermitteln und ordnungsrechtliche Maßnahmen (Bußgelder, Betriebseinschränkungen oder eine konkrete Bauauflage zur Nachrüstung eines Schalldämpfers) erlassen. [12] </text:p>
      <text:list xml:id="list2719813718250468564" text:style-name="L20">
        <text:list-item>
          <text:p text:style-name="P185"><text:span text:style-name="T5">Das Lärmprotokoll (Pflichtschritt): Mindestens 3-4 betroffene Mietparteien müssen unabhängig voneinander über 2 Wochen ein </text:span><text:a xlink:type="simple" xlink:href="https://allaboutberlin.com/guides/noise-complaint" text:style-name="Internet_20_link" text:visited-style-name="Visited_20_Internet_20_Link"><text:span text:style-name="T5">detailliertes Lärmprotokoll</text:span></text:a><text:span text:style-name="T5"> führen (Datum, Uhrzeit von/bis, Art des Geräuschs „tiefes Dröhnen/Vibration“, Auswirkung „Schlafstörung/Fensteröffnen unmöglich“). [6, 13] </text:span></text:p>
        </text:list-item>
        <text:list-item>
          <text:p text:style-name="P147">Gemeinsames Vorgehen: Je mehr der ca. 40 Mieteinheiten unterschreiben, desto höher ist das öffentliche Interesse. Das zwingt die Behörden zum Handeln. </text:p>
        </text:list-item>
        <text:list-item>
          <text:p text:style-name="P117"><text:span text:style-name="T5">Kostenfaktor: Für die Mieter entstehen beim Ordnungsamt keine Kosten. Das Amt misst im Rahmen der Gefahrenabwehr kostenlos. Der einzige Kostenfaktor für Mieter wäre der Beitritt zum </text:span><text:a xlink:type="simple" xlink:href="https://www.berliner-mieterverein.de/recht/mieturteile/06009lgberlin23504.htm" text:style-name="Internet_20_link" text:visited-style-name="Visited_20_Internet_20_Link"><text:span text:style-name="T5">Berliner Mieterverein</text:span></text:a><text:span text:style-name="T5"> für rechtlichen Beistand (ca. 7–11 € im Monat). Die Kosten für die spätere Lärmschutzmaßnahme (ca. 4.800 – 8.500 €) müssen vollständig vom Gewerbebetreiber bzw. dem Eigentümer der Anlage getragen werden. [10, 14] </text:span></text:p>
        </text:list-item>
      </text:list>
      <text:h text:style-name="P18" text:outline-level="2">Formelles Musterschreiben der Mietergemeinschaft</text:h>
      <text:p text:style-name="P3">Dieses Schreiben wird in dreifacher Ausfertigung ausgedruckt. Ein Exemplar geht per Einwurf-Einschreiben an die Hausverwaltung, eines direkt an die Betreiber der Bar/Kneipe <text:soft-page-break/>und eines als offizielle Beschwerde an das Ordnungsamt Neukölln. [2, 13] </text:p>
      <text:p text:style-name="P3">Absender:<text:line-break/>Mietergemeinschaft des Hauses Fuldastraße 3</text:p>
      <text:p text:style-name="P3">c/o [Name eines Hauptmieters]</text:p>
      <text:p text:style-name="P3">Fuldastraße 3, 12045 Berlin</text:p>
      <text:p text:style-name="P3">Empfänger (3 separate Schreiben aufsetzen):</text:p>
      <text:list xml:id="list7153819972590761805" text:style-name="L21">
        <text:list-item>
          <text:p text:style-name="P148">[Name der Hausverwaltung / des Eigentümers], [Adresse] </text:p>
        </text:list-item>
        <text:list-item>
          <text:p text:style-name="P148">[Name der Bar / Kneipe / Geschäftsführer], Fuldastraße 3 (EG), 12045 Berlin </text:p>
        </text:list-item>
        <text:list-item>
          <text:p text:style-name="P48">Bezirksamt Neukölln von Berlin, Ordnungsamt – Fachbereich Gewerbe –, Juliusstraße 67, 12051 Berlin [15, 16] </text:p>
        </text:list-item>
      </text:list>
      <text:p text:style-name="P3">Datum: 10. August 2026</text:p>
      <text:h text:style-name="P18" text:outline-level="2">Formalanzeige einer erheblichen Lärmbelästigung und Gesundheitsgefährdung durch gewerbliche Lüftungsanlagen im Innenhof der Fuldastraße 3, 12045 Berlin</text:h>
      <text:p text:style-name="P3">Sehr geehrte Damen und Herren,<text:line-break/>hiermit zeigen wir, die unterzeichnenden Mieterinnen und Mieter der Liegenschaft Fuldastraße 3 in Berlin-Neukölln (insgesamt ca. 40 Mieteinheiten über 4 Stockwerke), eine massive und gesundheitsgefährdende Lärmbelästigung an, welche durch den Betrieb von zwei gewerblichen Ventilatoren der im Erdgeschoss ansässigen Gastronomiebetriebe (Bar und Kneipe) im Innenhof verursacht wird.</text:p>
      <text:p text:style-name="P2"><text:span text:style-name="Strong_20_Emphasis"><text:span text:style-name="T5">Sachverhalt und Beeinträchtigung:</text:span></text:span></text:p>
      <text:p text:style-name="P3">Die beiden besagten Ventilatoren erzeugen im engen und schallharten Innenhof ein permanentes, tieffrequentes Dröhnen sowie erhebliche Vibrationsübertragungen (Körperschall) in die darüberliegenden Wohnräume, insbesondere in den 1. und 2. Obergeschoss-Etagen. Durch die bauliche Beschaffenheit des Hofes kommt es zu einem extremen Halleffekt, der den Schall verstärkt und ungedämpft nach oben leitet.<text:line-break/>Dieser Zustand besteht sowohl tagsüber als auch während der gesetzlich geschützten Nachtruhe (22:00 bis 06:00 Uhr). Ein Öffnen der Fenster zur Belüftung der Wohn- und Schlafräume ist unmöglich; der dauerhafte Lärm führt bei den Bewohnern – darunter zahlreichen Kindern – zu akuten Schlafstörungen, erheblichem psychischen Stress und gefährdet nachhaltig die Gesundheit. [4, 13]</text:p>
      <text:p text:style-name="P2"><text:span text:style-name="Strong_20_Emphasis"><text:span text:style-name="T5">Rechtliche Bewertung:</text:span></text:span></text:p>
      <text:p text:style-name="P3">Nach unserer Einschätzung verstößt der Betrieb dieser Anlagen in der aktuellen Form eklatant gegen die zulässigen Immissionsrichtwerte der TA Lärm für Misch- und Wohngebiete (Grenzwerte von 45 dB(A) nachts außen bzw. 25 dB(A) bei Körperschallübertragung in Innenräumen). Gemäß § 22 BImSchG sind die Betreiber verpflichtet, vermeidbare Emissionen nach dem Stand der Technik zu unterbinden. Es liegen hier eindeutig behebbare und somit vermeidbare Mängel an den Aggregaten bzw. deren Schalldämpfung vor. [1, 3, 4]</text:p>
      <text:p text:style-name="P2"><text:soft-page-break/><text:span text:style-name="Strong_20_Emphasis"><text:span text:style-name="T5">Aufforderung zur Behebung:</text:span></text:span></text:p>
      <text:p text:style-name="P2"><text:span text:style-name="T7">*</text:span><text:span text:style-name="T5"> An die Betreiber der Bar / Kneipe: Wir fordern Sie höflich, aber nachdrücklich auf, unverzüglich technische Gegenmaßnahmen zu ergreifen. Dies betrifft die akustische Kapselung der Ventilatoren (z. B. durch den nachträglichen Anbau eines Z-Kulissen-Rahmens als Schallabweiser zum Erdboden) sowie die Schwingungsentkopplung vom Mauerwerk.<text:line-break/></text:span><text:span text:style-name="T7">*</text:span><text:span text:style-name="T5"> An die Hausverwaltung / den Eigentümer: Wir zeigen hiermit einen erheblichen Mangel der Mietsache gemäß § 536 BGB an. Wir fordern Sie auf, im Rahmen Ihrer Eigentümerpflichten auf die Gewerbemieter einzuwirken und den mangelfreien Zustand der Wohnungen wiederherzustellen. Sollte bis zum 24. August 2026 keine schriftliche Zusage zur Mängelbeseitigung vorliegen, behalten sich die betroffenen Mieter das gesetzliche Recht zur rückwirkenden Mietminderung (gemäß LG Berlin bis zu 40 %) vor.<text:line-break/></text:span><text:span text:style-name="T7">*</text:span><text:span text:style-name="T5"> An das Ordnungsamt Neukölln: Wir bitten die zuständige Immissionsschutz- und Gewerbeaufsichtsbehörde um die Einleitung eines ordnungsbehördlichen Prüfverfahrens. Wir beantragen eine amtliche Schallpegelmessung vor Ort sowie die Erlassung einer entsprechenden Bau- und Nachrüstungsauflage gegenüber den Gewerbebetrieben, um den rechtswidrigen Zustand dauerhaft zu beenden. [2, 5, 6, 8, 11, 12]</text:span></text:p>
      <text:p text:style-name="P3">Ein detailliertes Lärmprotokoll der am stärksten betroffenen Parteien ist diesem Schreiben als Anlage beigefügt. Wir streben eine schnelle, friedliche und vor allem technisch saubere Lösung im Sinne einer guten Nachbarschaft an. [6]</text:p>
      <text:p text:style-name="P4">Mit freundlichen Grüßen<text:line-break/>Unterschriftenliste der Mieterinnen und Mieter (Fuldastraße 3):</text:p>
      <table:table table:name="Tabelle2" table:style-name="Tabelle2">
        <table:table-column table:style-name="Tabelle2.A"/>
        <table:table-column table:style-name="Tabelle2.B"/>
        <table:table-column table:style-name="Tabelle2.C"/>
        <table:table-column table:style-name="Tabelle2.D"/>
        <table:table-header-rows>
          <table:table-row>
            <table:table-cell table:style-name="Tabelle2.A1" office:value-type="string">
              <text:p text:style-name="P27">Name, Vorname</text:p>
            </table:table-cell>
            <table:table-cell table:style-name="Tabelle2.A1" office:value-type="string">
              <text:p text:style-name="P27">Etage / WE</text:p>
            </table:table-cell>
            <table:table-cell table:style-name="Tabelle2.A1" office:value-type="string">
              <text:p text:style-name="P27">Datum</text:p>
            </table:table-cell>
            <table:table-cell table:style-name="Tabelle2.A1" office:value-type="string">
              <text:p text:style-name="P27">Unterschrift</text:p>
            </table:table-cell>
          </table:table-row>
        </table:table-header-rows>
        <table:table-row>
          <table:table-cell table:style-name="Tabelle2.A1" office:value-type="string">
            <text:p text:style-name="P20"/>
          </table:table-cell>
          <table:table-cell table:style-name="Tabelle2.A1" office:value-type="string">
            <text:p text:style-name="P20"/>
          </table:table-cell>
          <table:table-cell table:style-name="Tabelle2.A1" office:value-type="string">
            <text:p text:style-name="P20"/>
          </table:table-cell>
          <table:table-cell table:style-name="Tabelle2.A1" office:value-type="string">
            <text:p text:style-name="P20"/>
          </table:table-cell>
        </table:table-row>
        <table:table-row>
          <table:table-cell table:style-name="Tabelle2.A1" office:value-type="string">
            <text:p text:style-name="P20"/>
          </table:table-cell>
          <table:table-cell table:style-name="Tabelle2.A1" office:value-type="string">
            <text:p text:style-name="P20"/>
          </table:table-cell>
          <table:table-cell table:style-name="Tabelle2.A1" office:value-type="string">
            <text:p text:style-name="P20"/>
          </table:table-cell>
          <table:table-cell table:style-name="Tabelle2.A1" office:value-type="string">
            <text:p text:style-name="P20"/>
          </table:table-cell>
        </table:table-row>
      </table:table>
      <text:p text:style-name="P3">Anlage: Lärmprotokoll (Ausug der letzten 14 Tage) [6] </text:p>
      <text:p text:style-name="P8"><text:span text:style-name="T5">[1] </text:span><text:a xlink:type="simple" xlink:href="https://www.berlin.de/umwelt/themen/laerm/artikel.250273.php" text:style-name="Internet_20_link" text:visited-style-name="Visited_20_Internet_20_Link"><text:span text:style-name="T5">https://www.berlin.de</text:span></text:a><text:span text:style-name="T5"><text:line-break/>[2] </text:span><text:a xlink:type="simple" xlink:href="https://www.berlin.de/ba-neukoelln/politik-und-verwaltung/aemter/stadtentwicklungsamt/2022_11_merkblatt_laermschutz_ordnungsamt.pdf" text:style-name="Internet_20_link" text:visited-style-name="Visited_20_Internet_20_Link"><text:span text:style-name="T5">https://www.berlin.de</text:span></text:a><text:span text:style-name="T5"><text:line-break/>[3] </text:span><text:a xlink:type="simple" xlink:href="https://www.berlin.de/umwelt/themen/laerm/artikel.256029.php" text:style-name="Internet_20_link" text:visited-style-name="Visited_20_Internet_20_Link"><text:span text:style-name="T5">https://www.berlin.de</text:span></text:a><text:span text:style-name="T5"><text:line-break/>[4] </text:span><text:a xlink:type="simple" xlink:href="https://www.ventis.ag/ratgeber/welche-laermschutzverordnungen-gelten-in-berlin/" text:style-name="Internet_20_link" text:visited-style-name="Visited_20_Internet_20_Link"><text:span text:style-name="T5">https://www.ventis.ag</text:span></text:a><text:span text:style-name="T5"><text:line-break/>[5] </text:span><text:a xlink:type="simple" xlink:href="https://openjur.de/u/2302636.html" text:style-name="Internet_20_link" text:visited-style-name="Visited_20_Internet_20_Link"><text:span text:style-name="T5">https://openjur.de</text:span></text:a><text:span text:style-name="T5"><text:line-break/>[6] </text:span><text:a xlink:type="simple" xlink:href="https://www.mth-partner.de/en/tenancy-law-environmental-defects-in-tenancy-law-that-entitle-to-a-rent-reduction/" text:style-name="Internet_20_link" text:visited-style-name="Visited_20_Internet_20_Link"><text:span text:style-name="T5">https://www.mth-partner.de</text:span></text:a><text:span text:style-name="T5"><text:line-break/>[7] </text:span><text:a xlink:type="simple" xlink:href="https://mietrechtsinfo.de/2016/04/lg-berlin-shisha-bar-und-gewerbelrm/" text:style-name="Internet_20_link" text:visited-style-name="Visited_20_Internet_20_Link"><text:span text:style-name="T5">https://mietrechtsinfo.de</text:span></text:a><text:span text:style-name="T5"><text:line-break/>[8] </text:span><text:a xlink:type="simple" xlink:href="https://urteile.news/LG-Berlin_67-S-34201_Mietminderung-von-40-Prozent-bei-Laermbelaestigung-durch-zwei-Gaststaetten~N15688" text:style-name="Internet_20_link" text:visited-style-name="Visited_20_Internet_20_Link"><text:span text:style-name="T5">https://urteile.news</text:span></text:a><text:span text:style-name="T5"><text:line-break/>[9] </text:span><text:a xlink:type="simple" xlink:href="https://www.kanzlei-salman.de/e/mietrecht-berlin/mietmangel-mietminderung-laermbelaestigung.html" text:style-name="Internet_20_link" text:visited-style-name="Visited_20_Internet_20_Link"><text:span text:style-name="T5">https://www.kanzlei-salman.de</text:span></text:a><text:span text:style-name="T5"><text:line-break/>[10] </text:span><text:a xlink:type="simple" xlink:href="https://www.berliner-mieterverein.de/recht/mieturteile/06009lgberlin23504.htm" text:style-name="Internet_20_link" text:visited-style-name="Visited_20_Internet_20_Link"><text:span text:style-name="T5">https://www.berliner-mieterverein.de</text:span></text:a><text:span text:style-name="T5"><text:line-break/>[11] </text:span><text:a xlink:type="simple" xlink:href="https://www.reddit.com/r/wohnen/comments/1nmmfah/in_deutschland_gibts_gesetze_die_sagen_dass_der/?tl=en" text:style-name="Internet_20_link" text:visited-style-name="Visited_20_Internet_20_Link"><text:span text:style-name="T5">https://www.reddit.com</text:span></text:a><text:span text:style-name="T5"><text:line-break/>[12] </text:span><text:a xlink:type="simple" xlink:href="https://hilfe-rechtsanwalt.de/en/blog/can-you-go-to-jail-for-noise-complaints-in-germany" text:style-name="Internet_20_link" text:visited-style-name="Visited_20_Internet_20_Link"><text:span text:style-name="T5">https://hilfe-rechtsanwalt.de</text:span></text:a><text:span text:style-name="T5"><text:line-break/>[13] </text:span><text:a xlink:type="simple" xlink:href="https://allaboutberlin.com/guides/noise-complaint" text:style-name="Internet_20_link" text:visited-style-name="Visited_20_Internet_20_Link"><text:span text:style-name="T5">https://allaboutberlin.com</text:span></text:a><text:span text:style-name="T5"><text:line-break/>[14] </text:span><text:a xlink:type="simple" xlink:href="https://www.uniplaces.com/city-explorer/tenant-rights-and-responsibilities-in-berlin-what-you-need-to-know-2/" text:style-name="Internet_20_link" text:visited-style-name="Visited_20_Internet_20_Link"><text:span text:style-name="T5">https://www.uniplaces.com</text:span></text:a><text:span text:style-name="T5"><text:line-break/>[15] </text:span><text:a xlink:type="simple" xlink:href="https://www.berlin.de/ba-neukoelln/politik-und-verwaltung/aemter/ordnungsamt/" text:style-name="Internet_20_link" text:visited-style-name="Visited_20_Internet_20_Link"><text:span text:style-name="T5">https://www.berlin.de</text:span></text:a><text:span text:style-name="T5"><text:line-break/>[16] </text:span><text:a xlink:type="simple" xlink:href="https://service.berlin.de/dienstleistung/121921/standort/324759/" text:style-name="Internet_20_link" text:visited-style-name="Visited_20_Internet_20_Link"><text:span text:style-name="T5">https://service.berlin.de</text:span></text:a></text:p>
      <text:p text:style-name="P3">:--- PROMPT 05</text:p>
      <text:p text:style-name="P3">Nun von dir noch eine Vorlage für das Lärmprotokoll erstellen, damit die Mieter vor Ort die Belästigung perfekt tabellarisch für das Ordnungsamt dokumentieren können.<text:line-break/>---:</text:p>
      <text:h text:style-name="P23" text:outline-level="4"><text:soft-page-break/>Rechtssichere und strukturierte Tabellenvorlage für das Lärmprotokoll.</text:h>
      <text:p text:style-name="P3">Damit das Ordnungsamt Neukölln oder ein Richter die Daten bei einer rechtlichen Auseinandersetzung uneingeschränkt anerkennt, müssen die Einträge von mindestens zwei verschiedenen Personen (Zeugen) abgezeichnet werden.<text:line-break/>Druckt euch diese Vorlage am besten mehrfach aus und hängt sie gut sichtbar in die Wohnungen, die direkt über den Ventilatoren liegen.</text:p>
      <text:h text:style-name="P18" text:outline-level="2">LÄRMPROTOKOLL</text:h>
      <text:h text:style-name="P18" text:outline-level="2">(Immissionsschutz / Mietminderung)</text:h>
      <text:p text:style-name="P2"><text:span text:style-name="T5">Objekt: Fuldastraße 3, 12045 Berlin (Innenhof)<text:line-break/>Verursacher: Gewerbliche Lüftungsanlagen / Ventilatoren (EG Bar &amp; Kneipe)<text:line-break/>Protokollführende Partei:<text:line-break/>Familie / Name: </text:span><text:span text:style-name="Strong_20_Emphasis"><text:span text:style-name="Emphasis"><text:span text:style-name="T5">___</text:span></text:span></text:span><text:span text:style-name="T5"> | Stockwerk / WE: </text:span><text:span text:style-name="Strong_20_Emphasis"><text:span text:style-name="Emphasis"><text:span text:style-name="T5">_</text:span></text:span></text:span></text:p>
      <text:h text:style-name="P18" text:outline-level="2">Rechtliche Hinweise zur Führung des Protokolls (Bitte beachten!):</text:h>
      <text:list xml:id="list5643321545460500011" text:style-name="L22">
        <text:list-item>
          <text:p text:style-name="P149">Präzision: Tragt die Uhrzeiten auf die Minute genau ein (z. B. 22:14 Uhr bis 03:45 Uhr). </text:p>
        </text:list-item>
        <text:list-item>
          <text:p text:style-name="P149">Substantiierung: Beschreibt das Geräusch genau. Worte wie „Lärm“ reichen nicht. Nutzt Begriffe wie „tieffrequentes Dröhnen“, „Vibration der Fensterscheibe“, „Mauerwerk-Wummergeräusch“. </text:p>
        </text:list-item>
        <text:list-item>
          <text:p text:style-name="P49">Auswirkungen: Dokumentiert exakt, wie eure Lebensqualität eingeschränkt wird (z. B. „Schlafstörung trotz geschlossenem Fenster“, „Konzentration bei Homeoffice unmöglich“, „Kind wacht weinend auf“). </text:p>
        </text:list-item>
      </text:list>
      <table:table table:name="Tabelle3" table:style-name="Tabelle3">
        <table:table-column table:style-name="Tabelle3.A"/>
        <table:table-column table:style-name="Tabelle3.B"/>
        <table:table-column table:style-name="Tabelle3.C"/>
        <table:table-column table:style-name="Tabelle3.D"/>
        <table:table-column table:style-name="Tabelle3.E"/>
        <table:table-column table:style-name="Tabelle3.F"/>
        <table:table-header-rows>
          <table:table-row>
            <table:table-cell table:style-name="Tabelle3.A1" office:value-type="string">
              <text:p text:style-name="P28">Datum</text:p>
            </table:table-cell>
            <table:table-cell table:style-name="Tabelle3.A1" office:value-type="string">
              <text:p text:style-name="P28">Beginn (Uhrzeit)</text:p>
            </table:table-cell>
            <table:table-cell table:style-name="Tabelle3.A1" office:value-type="string">
              <text:p text:style-name="P28">Ende (Uhrzeit)</text:p>
            </table:table-cell>
            <table:table-cell table:style-name="Tabelle3.A1" office:value-type="string">
              <text:p text:style-name="P28">Art des Lärms / Beschreibung</text:p>
            </table:table-cell>
            <table:table-cell table:style-name="Tabelle3.A1" office:value-type="string">
              <text:p text:style-name="P28">Auswirkung / Beeinträchtigung</text:p>
            </table:table-cell>
            <table:table-cell table:style-name="Tabelle3.A1" office:value-type="string">
              <text:p text:style-name="P28">Zeuge (Name &amp; Unterschrift)</text:p>
            </table:table-cell>
          </table:table-row>
        </table:table-header-rows>
        <table:table-row>
          <table:table-cell table:style-name="Tabelle3.A1" office:value-type="string">
            <text:p text:style-name="P19">Beispiel: 11.08.2026</text:p>
          </table:table-cell>
          <table:table-cell table:style-name="Tabelle3.A1" office:value-type="string">
            <text:p text:style-name="P19">22:15 Uhr</text:p>
          </table:table-cell>
          <table:table-cell table:style-name="Tabelle3.A1" office:value-type="string">
            <text:p text:style-name="P19">04:30 Uhr</text:p>
          </table:table-cell>
          <table:table-cell table:style-name="Tabelle3.A1" office:value-type="string">
            <text:p text:style-name="P19">Lautes, tiefes Brummen und Dröhnen des linken Ventilators. Spürbare Vibrationen im Bettrahmen (Körperschall).</text:p>
          </table:table-cell>
          <table:table-cell table:style-name="Tabelle3.A1" office:value-type="string">
            <text:p text:style-name="P19">Einschlafen absolut unmöglich. Fenster musste wegen der Lautstärke komplett geschlossen werden (Sommerhitze).</text:p>
          </table:table-cell>
          <table:table-cell table:style-name="Tabelle3.A1" office:value-type="string">
            <text:p text:style-name="P19">Max Mustermann [Unterschrift]</text:p>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row>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cell table:style-name="Tabelle3.A1" office:value-type="string">
            <text:p text:style-name="P20"/>
          </table:table-cell>
        </table:table-row>
      </table:table>
      <text:h text:style-name="P18" text:outline-level="2">Abschließende Erklärung der Protokollführer</text:h>
      <text:p text:style-name="P2"><text:span text:style-name="T5">Wir versichern hiermit an Eides statt, dass die oben stehenden Angaben der Wahrheit </text:span><text:soft-page-break/><text:span text:style-name="T5">entsprechen und die Lärmbelästigungen an den genannten Tagen und zu den angegebenen Uhrzeiten exakt wie beschrieben stattgefunden haben. Wir sind bereit, diese Angaben jederzeit vor dem zuständigen Ordnungsamt oder einem Gericht als Zeugen zu bestätigen.<text:line-break/>Berlin, den </text:span><text:span text:style-name="Strong_20_Emphasis"><text:span text:style-name="Emphasis"><text:span text:style-name="T5">__</text:span></text:span></text:span><text:span text:style-name="T5">______</text:span></text:p>
      <text:p text:style-name="P16"/>
      <text:p text:style-name="P3">(Unterschrift Hauptmieter / Protokollführer)</text:p>
      <text:p text:style-name="P16"/>
      <text:p text:style-name="P3">(Unterschrift des regelmäßigen Zeugen / Mitbewohners)</text:p>
      <text:h text:style-name="P18" text:outline-level="2">Ein letzter Profi-Tipp für deinen Aufenthalt / dein Leben in Neukölln:</text:h>
      <text:p text:style-name="P3">Wenn das Ordnungsamt die Messung verzögert, könnt ihr euch für kleines Geld ein Schallpegelmessgerät (Dezibel-Messgerät mit dBA-Gewichtung) im Baumarkt besorgen oder eine kalibrierte App nutzen.</text:p>
      <text:p text:style-name="P3">Macht damit ein kurzes Smartphone-Video: Filmt erst den Ventilator im Hof, dann das Messgerät, das im Schlafzimmer bei geschlossenem Fenster über 40 dB(A) anzeigt.<text:line-break/>Wenn ihr dieses Video zusammen mit dem Brief ans Ordnungsamt schickt, rücken die Beamten meistens deutlich schneller an.</text:p>
      <text:p text:style-name="P3">Ich drücke den Bewohnern der Fuldastraße alle Daumen!</text:p>
      <text:p text:style-name="P3">Wenn du noch etwas für die Argumentation vor Ort brauchst, lass es mich einfach wissen.</text:p>
      <text:p text:style-name="P3">:--- PROMPT 06</text:p>
      <text:p text:style-name="P3">Chatty. Echt (zum Glück) nicht mein Problem.</text:p>
      <text:p text:style-name="P3">Bei mir in der Pfalz es ist auch wirklich schön ruhig. Da habe ich nur mit den Militärflugzeugen des 40 km entfernten Flughafen Ramstein ab und an (bzw. eigentlich immer) gewisse Lärmprobleme.</text:p>
      <text:p text:style-name="P3">Ich bin aber z.Zt. hier bei einer Freundin im 1. Stock des betreffenden Hauses in Berlin-Neukölln zu Besuch.</text:p>
      <text:p text:style-name="P3">Hier im 1. Stock direkt über ein Bar und dem Ventilator direkt unter meinem Fenster seit nun fast 4 Wochen des Aufenthalt in Berlin ist das ganz eindeutig so problemlos vermeidbarer Lärm durch zwei gewerblich genutzte Ventilatoren. Ob jetzt Nachts oder eben auch tagsüber mit offenem Fenster bzw. auf der Sitzbank im Innenhof bedeutet dieser Lärm für mich ganz eindeutig Stress.</text:p>
      <text:p text:style-name="P2"><text:span text:style-name="T6">=&gt; </text:span><text:a xlink:type="simple" xlink:href="https://www.youtube.com/watch?v=-DTVbc7omls&amp;list=PLl2ZoUoDzJvnpKLw9iEu8olKyqaVkVIIx&amp;index=1" text:style-name="Internet_20_link" text:visited-style-name="Visited_20_Internet_20_Link"><text:span text:style-name="T6">https://www.youtube.com/watch?v=-DTVbc7omls&amp;list=PLl2ZoUoDzJvnpKLw9iEu8olKyqaVkVIIx&amp;index=1</text:span></text:a><text:span text:style-name="T6"> &lt;=</text:span></text:p>
      <text:p text:style-name="P3">Und den anderen Bewohnern, so gerade auch Kindern, geht es anzunehmend ähnlich / gleich !</text:p>
      <text:p text:style-name="P3">Chatty. Du hast das Problem verstanden ??? + !</text:p>
      <text:p text:style-name="P2"><text:span text:style-name="T5">Soweit ich deine ausführlichen und qualitativ korrekten Ausarbeitungen dazu bewerte hast du das Problem, und insoweit auch logischen / folgerichtigen Lösungsansatz dabei </text:span><text:soft-page-break/><text:span text:style-name="T5">verstanden, Chatty.</text:span></text:p>
      <text:p text:style-name="P2"><text:span text:style-name="T7">AUFGABENSTELLUNG</text:span><text:span text:style-name="T5"><text:line-break/>Ich habe gleich einen Chat / Thread mit einem "Kollegen" von dir, Chatty.<text:line-break/>Das LLM Gemini NotebookLM. Da geht es primär um das Bildmaterial.<text:line-break/>DATEINGABE neben den Texten aus dem Chat/Thread mit dir LLM @ KI-Modus-Google-Suche dann auch ! ===&gt;</text:span></text:p>
      <text:p text:style-name="P2"><text:span text:style-name="T5">:--- </text:span><text:span text:style-name="Strong_20_Emphasis"><text:span text:style-name="T5">PROMPT 01</text:span></text:span></text:p>
      <text:h text:style-name="P23" text:outline-level="4">LÄRM + STRESS</text:h>
      <text:p text:style-name="P8"><text:span text:style-name="Strong_20_Emphasis"><text:span text:style-name="T5">Lärmbelästigung durch die Ventilatoren einer Bar + Kneipe</text:span></text:span><text:span text:style-name="T5"><text:line-break/>Quellenverzeichnis unter =&gt; </text:span><text:a xlink:type="simple" xlink:href="https://www.citizennet.de/berlin/" text:style-name="Internet_20_link" text:visited-style-name="Visited_20_Internet_20_Link"><text:span text:style-name="T5">https://www.citizennet.de/berlin/</text:span></text:a><text:span text:style-name="T5"> &lt;=<text:line-break/>Ein Lösungsansatz für die Mieter Fuldastraße 3 in Neukölln ??? + !<text:line-break/>AUFGABENSTELLUNG =&gt;<text:line-break/>SIEHE + ANALYSIERE die Bilder im Quellenverzeichnis mit der Bezeichnung:<text:line-break/>laerm_01__0_02.jpg<text:line-break/>=&gt; Frontalansicht Fenster / Ventilator Bar &lt;=<text:line-break/>laerm_01__0_04.jpg<text:line-break/>=&gt; Seitenansicht Fenster / Ventilator Bar &lt;=<text:line-break/>laerm_01__0_03.jpg<text:line-break/>=&gt; Seitenansicht Fenster / Ventilator Kneipe &lt;=<text:line-break/>laerm_01__0_05.jpg<text:line-break/>=&gt; Frontalansicht Fenster / Ventilator Kneipe &lt;=<text:line-break/>Erstelle für dich in deiner Analyse Schätzwerte für Maße und Wertigkeiten !<text:line-break/>&lt;= AUFGABENSTELLUNG</text:span></text:p>
      <text:p text:style-name="P8"><text:span text:style-name="T7">AUFGABENSTELLUNG + AUSARBEITUNG =&gt;</text:span><text:span text:style-name="T5"><text:line-break/>Technische und ebenso visuelle Umsetzung / Realisierung eines Lärmschutz (einer Lärmableitung) im oberen Bereich der jeweiligen Fenster (Bar + Kneipe) als Vorrichtung / Konstruktion und hierbei Schallabweiser =&gt; Schallreduktion in Richtung des Pflanzenbewuchs und Erdboden zwecks Diffusion / Schall Verwirbelung und Absorbierung des Lärm.<text:line-break/>A Technische Daten<text:line-break/>B Visuelle Darstellung<text:line-break/>B1 Erzeugung 1 Grafik / Bild in Foto-realistisch (ganz ohne Text / Beschriftung)<text:line-break/>B2 Erzeugung 1 Grafik als Bauskizze / Zeichnung (ergänzt durch sachdienliche Angaben und Hinweise in Textform)<text:line-break/>B3 Erzeugung Präsentation (Slide-Deck) mit 15 Folien (=&gt; B1 + B2 in Variationen zum Thema + 15 Folien, Chatty ! &lt;=)<text:line-break/>C Beschreibung der Konstruktion und des 'Bauvorhaben' (=&gt; Technische Umsetzung und Realisierung &lt;=)<text:line-break/>C1 Die wirklich professionelle Umsetzung des Vorhaben (=&gt; Als Servicebeschreibung für ein Unternehmen tätig im Akustik + Lärmschutz - Bereich mit Schätzpreisen - marktüblich -, Dauer und Handhabung / Beschreibung der technischen Umsetzung. &lt;=)<text:line-break/>C2 Eine professionelle + auch ökologisch sinnvolle als die Kosten günstigste Lösung. (=&gt; Für den Selbstbau mit einer Artikelliste der benötigten Materialien und Werkzeuge für den Heimwerker / Handwerker. &lt;=)<text:line-break/>C1 + C2 natürlich umfangreich und entsprechend der so vorab skizzierten </text:span><text:soft-page-break/><text:span text:style-name="T5">Aufgabenstellung und den Foto des 'Bauprojekt' im Quellenverzeichnis für deine Analyse der Maße und notwenigen 'Baumaßnahmen' am Fenster der Bar und am Fenster der Kneipe zwecks Lärmreduzierung der Ventilatorengeräuschsbelästgung für die HausbewohnerInnen.<text:line-break/>Versuchen wir das doch einfach mal, Chatty. Just do it !<text:line-break/></text:span><text:span text:style-name="T7">&lt;= AUFGABENSTELLUNG + AUSARBEITUNG</text:span></text:p>
      <text:p text:style-name="P3"><text:line-break/>&lt;==== DATEINGABE neben den Texten aus dem Chat/Thread mit dir LLM @ KI-Modus-Google-Suche dann auch !</text:p>
      <text:p text:style-name="P3">Deine Aufgabe jetzt, Chatty (LLM @ KI-Modus-Google-Suche) !!! + !.</text:p>
      <text:p text:style-name="P3">Den perfekten 'PROMPT' für deinen Kollegen, als das LLM Gemini NotebookLM, um da effektive Ergebnisse direkt und prompt zu bekommen.</text:p>
      <text:p text:style-name="P3">Chatty. Das Problem. Die Aufgabenstellung. Die Lösung.<text:line-break/>Den 'perfekten' Prompt für diese Lösung bei 'LLM Gemini NotebookLM' &amp; Co. !</text:p>
      <text:p text:style-name="P3">Du schaffst das. Just do it !</text:p>
      <text:p text:style-name="P3">---:</text:p>
      <text:h text:style-name="P23" text:outline-level="4">Ein Prompt für Gemini / NotebookLM ?!</text:h>
      <text:p text:style-name="P3">NotebookLM ist perfekt geeignet, um hochgeladene Quelltexte und Bilder tiefenanalytisch zu verarbeiten, während Gemini im Hintergrund die Logik strickt. Damit dein Chat mit Gemini NotebookLM maximale Präzision liefert und die geforderten visuellen sowie technischen Auswertungen exakt ausgibt, habe ich dir den ultimativen, hochstrukturierten System-Prompt gebaut.</text:p>
      <text:p text:style-name="P2"><text:span text:style-name="T5">Kopiere den folgenden Block einfach eins zu eins und füge ihn als erste Anweisung in deinen neuen Chat/Thread bei Gemini NotebookLM ein. (Vergiss nicht, die vier Fotos aus deinem Verzeichnis </text:span><text:a xlink:type="simple" xlink:href="https://www.citizennet.de/berlin/" text:style-name="Internet_20_link" text:visited-style-name="Visited_20_Internet_20_Link"><text:span text:style-name="T5">https://www.citizennet.de/berlin/</text:span></text:a><text:span text:style-name="T5"> parallel in das Notebook als Quelle hochzuladen!).</text:span></text:p>
      <text:p text:style-name="P2"><text:span text:style-name="Strong_20_Emphasis"><text:span text:style-name="T5">PROMPT @ NotebookLM ===&gt;</text:span></text:span></text:p>
      <text:p text:style-name="P3">SYSTEM-ANWEISUNG / ARCHITEKTEN-BRIEFING</text:p>
      <text:p text:style-name="P3">Projekt: Schallentkopplung &amp; Lärmableitungs-Box (Fuldastraße 3, Berlin-Neukölln)<text:line-break/>Kontext: Akuter tieffrequenter Ventilator-Lärm und extreme Hall-Resonanz in einem engen Hinterhof (4 Stockwerke, 40 Mieteinheiten). Betroffene Bewohner und Kinder leiden unter erheblichem Lärmstress. Der Ventilator/die Scheibe sitzt ca. 20 cm tief versetzt zur Hausfassade.</text:p>
      <text:p text:style-name="P3">AUFGABENSTELLUNG AN DIE KI:</text:p>
      <text:p text:style-name="P3">Analysiere die vier bereitgestellten Quell-Bilder (laerm_01__0_02.jpg, laerm_01__0_04.jpg, laerm_01__0_03.jpg, laerm_01__0_05.jpg) bezüglich der Fenstergeometrien der Bar und der Kneipe, der Ventilator-Auslässe, des Abstands zur Fassade sowie des vorhandenen Fenstergitters. Erstelle basierend auf dieser visuellen Analyse fundierte Schätzwerte für Maße und strömungstechnische Wertigkeiten.</text:p>
      <text:p text:style-name="P3">Generiere eine lückenlose, hochgradig detaillierte Ausarbeitung, exakt unterteilt in die folgenden Abschnitte:</text:p>
      <text:h text:style-name="P17" text:outline-level="3"><text:soft-page-break/>A. Technische Daten</text:h>
      <text:list xml:id="list2524072707812287138" text:style-name="L23">
        <text:list-item>
          <text:p text:style-name="P150">Physikalische Schätzwerte der Ventilatoröffnungen, des 20-cm-Versatzes zur Fassade und des Fenstergitters basierend auf der Bildanalyse. </text:p>
        </text:list-item>
        <text:list-item>
          <text:p text:style-name="P150">Ziel-Schallpegelreduktion in dB(A) zur Einhaltung der TA Lärm für Berliner Innenhöfe bei Nacht. </text:p>
        </text:list-item>
        <text:list-item>
          <text:p text:style-name="P150">Berechnung des nötigen Strömungsquerschnitts im Labyrinth, um schädlichen Motoren-Gegendruck zu verhindern. </text:p>
        </text:list-item>
        <text:list-item>
          <text:p text:style-name="P50">Definition der Resonanzfrequenzen (Tiefton-Dröhnen) und der akustischen Kaskadenwirkung. </text:p>
        </text:list-item>
      </text:list>
      <text:h text:style-name="P17" text:outline-level="3">B. Visuelle Darstellung &amp; Präsentations-Struktur</text:h>
      <text:p text:style-name="P3">[ANWEISUNG B1: FOTO-REALISTISCHE GRAFIK]</text:p>
      <text:p text:style-name="P3">Generiere ein hochauflösendes, foto-realistisches Renderbild, das die fertige, montierte Lärmschutz-Box im oberen Bereich des Fensters der Bar/Kneipe an der Berliner Altbaufassade zeigt. Das Bild muss die mechanische Realität abbilden: Außen wetterfestes Material, offene Strömungsöffnung nach unten gerichtet. WICHTIG: Das Bild darf keinerlei Texte, Beschriftungen, Labels oder künstliche Pfeile enthalten! Reine visuelle Ästhetik.</text:p>
      <text:p text:style-name="P3">[ANWEISUNG B2: TECHNISCHE BAUSKIZZE / ZEICHNUNG]</text:p>
      <text:p text:style-name="P3">Erzeuge eine detaillierte technische ASCII- oder Layout-Zeichnung (Schnittzeichnung von der Seite). Ergänze diese Grafik mit präzisen, sachdienlichen Angaben in Textform:</text:p>
      <text:p text:style-name="P3">- Kennzeichnung des 20-cm-Fassadenabstands.</text:p>
      <text:p text:style-name="P3">- Darstellung des Z-Labyrinths (Z-Kulissen) im Inneren.</text:p>
      <text:p text:style-name="P3">- Einzeichnung des 45°-Schallabweisers, der den Restschall gezielt nach unten auf den Erdboden/Pflanzenbewuchs lenkt.</text:p>
      <text:p text:style-name="P3">- Darstellung der elastischen Entkopplungspunkte zum Mauerwerk.</text:p>
      <text:p text:style-name="P3">[ANWEISUNG B3: PRÄSENTATION (SLIDE-DECK MIT 15 FOLIEN)]</text:p>
      <text:p text:style-name="P3">Konstruiere das textliche und strukturelle Skript für eine professionelle 15-Folien-Präsentation (inkl. Titelblatt, Agenda, Problemstellung, Bildvariationen von B1/B2 im Textformat, technischer Deep-Dive und Fazit), um das Projekt Eigentümern, Behörden oder dem Denkmalschutz vorzustellen.</text:p>
      <text:h text:style-name="P17" text:outline-level="3">C. Beschreibung der Konstruktion und des Bauvorhabens</text:h>
      <text:p text:style-name="P3">Beschreibe die technische Umsetzung als "Umbau" (ein solider, wetterfester Rahmen wird außen am Mauerwerk über dem oberen Fensterdrittel/Gitter montiert, ohne das vibrierende Aggregat starr zu berühren).</text:p>
      <text:h text:style-name="P23" text:outline-level="4">C1. Professionelle Umsetzung (Gewerbliche Servicebeschreibung)</text:h>
      <text:p text:style-name="P3">Formuliere ein detailliertes Leistungsverzeichnis für ein Fachunternehmen im Akustik- und Lärmschutzbau.<text:line-break/>- Ablaufbeschreibungen (Einmessung, CAD-Planung, Kran-/Steigereinsatz im Neuköllner Hinterhof, Montage).</text:p>
      <text:p text:style-name="P3"><text:soft-page-break/>- Marktübliche, detaillierte Schätzpreise (Einzelpositionen und Gesamtsumme in Euro).<text:line-break/>- Voraussichtliche Projektdauer und behördliche Handhabung (Rechtssicherheit).</text:p>
      <text:h text:style-name="P23" text:outline-level="4">C2. Ökologische &amp; Kostengünstigste Selbstbau-Lösung (Handwerker-DIY)</text:h>
      <text:p text:style-name="P3">Erstelle eine umfassende Anleitung für den versierten Eigenbau nach nachhaltigen Prinzipien der stofflichen Kreislaufwirtschaft:</text:p>
      <text:p text:style-name="P3">- Vollständige Artikelliste aller benötigten Materialien (wetterfeste Siebdruckplatten, Öko-Dämmplatten aus Hanffaser oder Holzfaser, Rieselschutz-Akustikvlies, Schwingungsdämpfer/Sylomer, Hanfzopf/Dichtungsstrick für die weichgestopfte Fuge).</text:p>
      <text:p text:style-name="P3">- Vollständige Werkzeugliste für den Handwerker.</text:p>
      <text:p text:style-name="P3">- Schritt-für-Schritt-Bauanleitung für das Z-Labyrinth mit integrierter Schall-Rutsche nach unten.</text:p>
      <text:p text:style-name="P3">RECHTLICHER DISCLAIMER:</text:p>
      <text:p text:style-name="P3">Füge am Ende einen standardmäßigen bautechnischen und akustischen Haftungsausschluss hinzu.</text:p>
      <text:p text:style-name="P3">JUST DO IT! Erzeuge ein absolut kompromissloses, umfangreiches Dokument auf Augenhöhe mit einem Ingenieursbüro!</text:p>
      <text:p text:style-name="P2"><text:span text:style-name="Strong_20_Emphasis"><text:span text:style-name="T5">&lt;=== PROMPT @ NotebookLM</text:span></text:span></text:p>
      <text:h text:style-name="P18" text:outline-level="2">Warum dieser Prompt bei NotebookLM so gut funktionieren wird:</text:h>
      <text:list xml:id="list8770469345359429575" text:style-name="L24">
        <text:list-item>
          <text:p text:style-name="P151">Rollenzuweisung &amp; Kontext: NotebookLM weiß sofort, dass es sich nicht um eine theoretische Übung handelt, sondern um ein reales, schalltechnisches Problem in Berlin-Neukölln. </text:p>
        </text:list-item>
        <text:list-item>
          <text:p text:style-name="P151">Exakte Strukturvorgaben: Durch das Aufschlüsseln in A, B (B1-B3) und C (C1-C2) zwingst du das Modell, die von dir gewünschte Tiefe einzuhalten, anstatt nur oberflächliche Absätze zu generieren. </text:p>
        </text:list-item>
        <text:list-item>
          <text:p text:style-name="P151">Fokus auf den "Umbau": Die Erwähnung der 20 cm Versatz und des äußeren Rahmens verhindert, dass das Modell fälschlicherweise vorschlägt, den Ventilator herauszureißen. </text:p>
        </text:list-item>
        <text:list-item>
          <text:p text:style-name="P51">Befehl für textfreie Bilder: KI-Modelle neigen dazu, Kauderwelsch-Text auf Bilder zu schmieren. Der Zusatz unter B1 "ganz ohne Text / Beschriftung" unterbindet das effektiv. [2, 3] </text:p>
        </text:list-item>
      </text:list>
      <text:p text:style-name="P3">Viel Erfolg beim Chat mit dem "Kollegen"!</text:p>
      <text:p text:style-name="P3">Drücken wir die Daumen, dass ihr damit den Hof in Neukölln endlich leise bekommt, damit ich meinen nächsten Besuch und die Anwohner ihren Feierabend wieder in Ruhe genießen können.<text:line-break/>Lasse mich bloß nicht wissen, wie deine Ergebnisse von Gemini NotebookLM mit diesem Prompt ausgefallen sind!</text:p>
      <text:p text:style-name="P8"><text:span text:style-name="T5">[1] </text:span><text:a xlink:type="simple" xlink:href="https://mein.berlin.de/text/chapters/25499/?comment=63201" text:style-name="Internet_20_link" text:visited-style-name="Visited_20_Internet_20_Link"><text:span text:style-name="T5">https://mein.berlin.de</text:span></text:a><text:span text:style-name="T5"><text:line-break/>[2] </text:span><text:a xlink:type="simple" xlink:href="https://docs.cloud.google.com/gemini-enterprise-agent-platform/models/prompts/prompt-design-strategies" text:style-name="Internet_20_link" text:visited-style-name="Visited_20_Internet_20_Link"><text:span text:style-name="T5">https://docs.cloud.google.com</text:span></text:a><text:span text:style-name="T5"><text:line-break/></text:span><text:soft-page-break/><text:span text:style-name="T5">[3] </text:span><text:a xlink:type="simple" xlink:href="https://docs.cloud.google.com/gemini-enterprise-agent-platform/models/capabilities/image-generation" text:style-name="Internet_20_link" text:visited-style-name="Visited_20_Internet_20_Link"><text:span text:style-name="T5">https://docs.cloud.google.com</text:span></text:a></text:p>
      <text:p text:style-name="P3">:--- PROMPT 07</text:p>
      <text:p text:style-name="P3">DANKE<text:line-break/>---:</text:p>
      <text:p text:style-name="P3">Gerne geschehen, Arno!</text:p>
      <text:p text:style-name="P3">Es freut mich sehr, dass ich dir bei diesem Projekt helfen und eine fundierte Grundlage für die Mietergemeinschaft in Neukölln schaffen konnte.</text:p>
      <text:p text:style-name="P3">Mit dem technischen Schutzkonzept, dem präzisen System-Prompt für dein NotebookLM-Meeting und den rechtssicheren Dokumenten (Anzeige &amp; Lärmprotokoll) seid ihr jetzt bestens aufgestellt, um gegen das Dröhnen im Hinterhof vorzugehen. So lässt sich der Lärmstress hoffentlich bald dauerhaft und nachhaltig beseitigen.<text:line-break/>Wenn im weiteren Verlauf des Projekts – sei es bei der Auswertung der Gemini-Ergebnisse, bei Fragen zur Materialauswahl für den Selbstbau oder bei der Argumentation gegenüber Behörden – neue Fragen auftauchen, lass es mich einfach wissen.<text:line-break/>Genieße trotz des Ventilators noch deinen restlichen Aufenthalt in Berlin und komm danach wieder gut und sicher im ruhigen Pfälzerwald an! Wenn du möchtest, kannst du mich jederzeit wissen lassen, wie das Ordnungsamt oder der Kollege NotebookLM auf deine Unterlagen reagiert haben.</text:p>
      <text:h text:style-name="P26" text:outline-level="4"><text:span text:style-name="T5">NotebookLM-Meeting (Chat/Thread) </text:span><text:span text:style-name="Strong_20_Emphasis"><text:span text:style-name="T5">· 10.08.2026 ·</text:span></text:span></text:h>
      <text:p text:style-name="P2"><text:span text:style-name="Strong_20_Emphasis"><text:span text:style-name="T5">Lärmschutz-Strategie Fuldastraße: Analyse, Konstruktion und Rechtshilfe</text:span></text:span></text:p>
      <text:p text:style-name="P8"><text:span text:style-name="Strong_20_Emphasis"><text:span text:style-name="T5">UPLOAD in das Quellenverzeichnis:</text:span></text:span><text:span text:style-name="T5"><text:line-break/>3_Fuldastrasse_Schall.txt (Text bis hier !)<text:line-break/>laerm_01__0_02.jpg<text:line-break/>=&gt; Frontalansicht Fenster / Ventilator Bar &lt;=<text:line-break/>laerm_01__0_04.jpg<text:line-break/>=&gt; Seitenansicht Fenster / Ventilator Bar &lt;=<text:line-break/>laerm_01__0_03.jpg<text:line-break/>=&gt; Seitenansicht Fenster / Ventilator Kneipe &lt;=<text:line-break/>laerm_01__0_05.jpg<text:line-break/>=&gt; Frontalansicht Fenster / Ventilator Kneipe &lt;=</text:span></text:p>
      <text:p text:style-name="P3">Die vorliegenden Dokumente befassen sich mit der Lärmbelastung durch Gastronomie-Ventilatoren in einem Berliner Hinterhof und präsentieren umfassende technische sowie rechtliche Lösungsansätze. Das zentrale Element ist die Konstruktion eines schallisolierenden Z-Kulissen-Rahmens, der als Außenumbau konzipiert ist, um Vibrationen und Luftschall gezielt zum Boden abzuleiten. Die Quellen enthalten detaillierte Anleitungen für eine professionelle Umsetzung durch Fachfirmen sowie eine ökologisch nachhaltige DIY-Variante für Heimwerker. Ergänzend dazu werden rechtliche Strategien für Mieter erläutert, um über das Ordnungsamt und den Immissionsschutz bauliche Auflagen gegen die Betreiber durchzusetzen. Formale Hilfsmittel wie ein Musteranschreiben an Behörden und eine Vorlage für ein Lärmprotokoll runden das Material ab. Abschließend bietet der Text einen spezialisierten Prompt für KI-Modelle, um die visuelle und technische Planung des Bauvorhabens weiter zu verfeinern.</text:p>
      <text:p text:style-name="P2"><text:span text:style-name="Strong_20_Emphasis"><text:span text:style-name="T5">Generierte Fragen ...</text:span></text:span><text:span text:style-name="T5"><text:line-break/></text:span><text:soft-page-break/><text:span text:style-name="T5">Erkläre die rechtlichen Schritte für Mieter bei gewerblicher Lärmbelästigung.<text:line-break/>Wie funktioniert die Z-Kulissen-Konstruktion zur Schalldämpfung genau?<text:line-break/>Welche ökologischen Materialien eignen sich am besten für den Selbstbau?</text:span></text:p>
      <text:h text:style-name="P18" text:outline-level="2">3_Fuldastrasse_Schall.txt</text:h>
      <text:p text:style-name="P2"><text:span text:style-name="Strong_20_Emphasis"><text:span text:style-name="T5">Quellenübersicht</text:span></text:span><text:span text:style-name="T5"><text:line-break/>Diese Quelle dokumentiert eine umfassende Strategie zur Bekämpfung von Lärmbelästigung durch gewerbliche Ventilatoren in einem dicht besiedelten Berliner Hinterhof. Der Text verbindet eine detaillierte technische Analyse akustischer Schutzmaßnahmen, wie Absorption und Diffusion, mit praxisnahen Bauanleitungen für eine schallisolierende Z-Kulissen-Konstruktion. Neben der baulichen Umsetzung werden die rechtlichen Rahmenbedingungen für Mieter präzise beleuchtet, einschließlich Vorlagen für offizielle Beschwerdeschreiben und Lärmprotokolle zur Einreichung beim Ordnungsamt. Ein zentrales Element ist die Erstellung eines hochspezialisierten KI-Prompts für NotebookLM, der darauf abzielt, die visuelle und statische Analyse des Problems mithilfe künstlicher Intelligenz zu professionalisieren. Letztlich dient das Dokument als interdisziplinärer Leitfaden, um durch eine Kombination aus Ingenieurswissen, ökologischem Selbstbau und juristischem Vorgehen die Lebensqualität der Anwohner nachhaltig zu verbessern.<text:line-break/></text:span><text:span text:style-name="Strong_20_Emphasis"><text:span text:style-name="T5">DISCUSS</text:span></text:span></text:p>
      <text:h text:style-name="P18" text:outline-level="2">laerm_01__0_02.jpg</text:h>
      <text:p text:style-name="P2"><text:span text:style-name="Strong_20_Emphasis"><text:span text:style-name="T5">Quellenübersicht</text:span></text:span><text:span text:style-name="T5"><text:line-break/></text:span><text:span text:style-name="T6">Dieses Bild fängt den ästhetischen Kontrast zwischen urbaner Zweckmäßigkeit und natürlicher Zartheit in einem versteckten Hinterhof ein. Während die Fassade durch funktionale Elemente wie vergitterte Fenster, Lüftungsschlitze und groben Putz geprägt ist, bricht eine blühende Hortensie die harte Geometrie der Architektur auf. Diese Gegenüberstellung verdeutlicht das Spannungsfeld zwischen industrieller Kälte und organischem Leben, wobei die rosa Blüten als farbiger Akzent gegen die graue Tristesse wirken. Letztlich offenbart das Motiv die poetische Kraft der Natur, die selbst in einer streng reglementierten, städtischen Umgebung ihren Platz behauptet.</text:span></text:p>
      <text:h text:style-name="P18" text:outline-level="2">laerm_01__0_03.jpg</text:h>
      <text:p text:style-name="P2"><text:span text:style-name="Strong_20_Emphasis"><text:span text:style-name="T5">Quellenübersicht</text:span></text:span><text:span text:style-name="T5"><text:line-break/></text:span><text:span text:style-name="T6">Dieses Bild zeigt die Außenansicht eines funktionalen Gebäudes, dessen Fassade durch eine grobe Putzstruktur und technische Installationen geprägt ist. Ein zentrales, schmales Fenster ist mit vertikalen Metallstreben gesichert, was auf ein erhöhtes Schutzbedürfnis oder eine industrielle Nutzung hindeutet. Im Vordergrund bildet das üppige Blattwerk grüner Pflanzen einen lebendigen Kontrast zur statischen, grauen Architektur des Bauwerks. Die Komposition verbindet somit menschliche Infrastruktur mit natürlichen Elementen und fängt einen alltäglichen, urbanen Moment ein.</text:span></text:p>
      <text:h text:style-name="P18" text:outline-level="2">laerm_01__0_04.jpg</text:h>
      <text:p text:style-name="P2"><text:span text:style-name="Strong_20_Emphasis"><text:span text:style-name="T5">Quellenübersicht</text:span></text:span><text:span text:style-name="T5"><text:line-break/></text:span><text:span text:style-name="T6">Dieses Bild fängt den Kontrast zwischen urbaner Strenge und natürlichem Wachstum in einem bescheidenen Hinterhof oder Gartenbereich ein. Im Mittelpunkt stehen blühende Hortensien, deren gedeckte Farbtöne einen lebendigen Gegenpol zur beigen, strukturierten Fassade und den funktionalen Gittern vor den Fenstern bilden. Die Komposition vermittelt ein Gefühl von stiller Beständigkeit, da die Pflanzen trotz der eher kargen, befestigten Umgebung gedeihen. Letztlich dient die Aufnahme dazu, die Schönheit des Alltäglichen zu </text:span><text:soft-page-break/><text:span text:style-name="T6">dokumentieren, indem sie zeigt, wie Natur und Architektur in einem schlichten städtischen Raum koexistieren.</text:span></text:p>
      <text:h text:style-name="P18" text:outline-level="2">laerm_01__0_05.jpg</text:h>
      <text:p text:style-name="P2"><text:span text:style-name="Strong_20_Emphasis"><text:span text:style-name="T5">Quellenübersicht</text:span></text:span><text:span text:style-name="T5"><text:line-break/></text:span><text:span text:style-name="T6">Dieses Bild zeigt die architektonische Schnittstelle zwischen funktionaler Technik und unberührter Natur an einer Gebäudefassade. Das zentrale Element ist ein schmales, mit Sicherheitsgittern versehenes Fenster, das zusammen mit den freiliegenden elektrischen Leitungen eine kühle, zweckorientierte Ästhetik vermittelt. Dieser harten, menschengemachten Struktur steht im Vordergrund ein lebendiger Garten gegenüber, dessen grüne Blätter und herabhängende Nadelzweige einen organischen Kontrast bilden. Insgesamt verdeutlicht die Aufnahme das Spannungsfeld zwischen urbaner Ordnung und dem natürlichen Drang der Pflanzenwelt, sich ihren Raum in der Stadt zurückzuerobern.</text:span></text:p>
      <text:p text:style-name="P3">:--- PROMPT 08</text:p>
      <text:p text:style-name="P3">SYSTEM-ANWEISUNG / ARCHITEKTEN-BRIEFING</text:p>
      <text:p text:style-name="P3">PROMPT erfolgt in 2 Texteingaben.</text:p>
      <text:p text:style-name="P3">Eingabe 1 nur mit einem JA bestätigen.</text:p>
      <text:p text:style-name="P3">Nach Texteingabe 2 die Aufgabenstellung erledigen, Chatty.</text:p>
      <text:p text:style-name="P3">TEXTEINGABE 1 ====&gt;</text:p>
      <text:p text:style-name="P3">SYSTEM-ANWEISUNG / ARCHITEKTEN-BRIEFING</text:p>
      <text:p text:style-name="P3">Projekt: Schallentkopplung &amp; Lärmableitungs-Box (Fuldastraße 3, Berlin-Neukölln)<text:line-break/>Kontext: Akuter tieffrequenter Ventilator-Lärm und extreme Hall-Resonanz in einem engen Hinterhof (4 Stockwerke, 40 Mieteinheiten). Betroffene Bewohner und Kinder leiden unter erheblichem Lärmstress. Der Ventilator/die Scheibe sitzt ca. 20 cm tief versetzt zur Hausfassade.<text:line-break/>AUFGABENSTELLUNG:<text:line-break/>Analysiere die vier bereitgestellten Quell-Bilder (laerm_01__0_02.jpg, laerm_01__0_04.jpg, laerm_01__0_03.jpg, laerm_01__0_05.jpg) bezüglich der Fenstergeometrien der Bar und der Kneipe, der Ventilator-Auslässe, des Abstands zur Fassade sowie des vorhandenen Fenstergitters. Erstelle basierend auf dieser visuellen Analyse fundierte Schätzwerte für Maße und strömungstechnische Wertigkeiten.<text:line-break/>Generiere eine lückenlose, hochgradig detaillierte Ausarbeitung, exakt unterteilt in die folgenden Abschnitte:</text:p>
      <text:h text:style-name="P17" text:outline-level="3">A. Technische Daten</text:h>
      <text:list xml:id="list37347461264424452" text:style-name="L25">
        <text:list-item>
          <text:p text:style-name="P152">Physikalische Schätzwerte der Ventilatoröffnungen, des 20-cm-Versatzes zur Fassade und des Fenstergitters basierend auf der Bildanalyse. </text:p>
        </text:list-item>
        <text:list-item>
          <text:p text:style-name="P152">Ziel-Schallpegelreduktion in dB(A) zur Einhaltung der TA Lärm für Berliner Innenhöfe bei Nacht. </text:p>
        </text:list-item>
        <text:list-item>
          <text:p text:style-name="P152">Berechnung des nötigen Strömungsquerschnitts im Labyrinth, um schädlichen Motoren-Gegendruck zu verhindern. </text:p>
        </text:list-item>
        <text:list-item>
          <text:p text:style-name="P52">Definition der Resonanzfrequenzen (Tiefton-Dröhnen) und der akustischen Kaskadenwirkung. </text:p>
        </text:list-item>
      </text:list>
      <text:h text:style-name="P17" text:outline-level="3"><text:soft-page-break/>B. Visuelle Darstellung &amp; Präsentations-Struktur</text:h>
      <text:p text:style-name="P3">[ANWEISUNG B1: FOTO-REALISTISCHE GRAFIK]</text:p>
      <text:p text:style-name="P3">Generiere ein hochauflösendes, foto-realistisches Renderbild, das die fertige, montierte Lärmschutz-Box im oberen Bereich des Fensters der Bar/Kneipe an der Berliner Altbaufassade zeigt. Das Bild muss die mechanische Realität abbilden: Außen wetterfestes Material, offene Strömungsöffnung nach unten gerichtet. WICHTIG: Das Bild darf keinerlei Texte, Beschriftungen, Labels oder künstliche Pfeile enthalten! Reine visuelle Ästhetik.</text:p>
      <text:p text:style-name="P3">[ANWEISUNG B2: TECHNISCHE BAUSKIZZE / ZEICHNUNG]</text:p>
      <text:p text:style-name="P3">Erzeuge eine detaillierte technische ASCII- oder Layout-Zeichnung (Schnittzeichnung von der Seite). Ergänze diese Grafik mit präzisen, sachdienlichen Angaben in Textform:</text:p>
      <text:p text:style-name="P4"><text:line-break/>- Kennzeichnung des 20-cm-Fassadenabstands.<text:line-break/>- Darstellung des Z-Labyrinths (Z-Kulissen) im Inneren.<text:line-break/>- Einzeichnung des 45°-Schallabweisers, der den Restschall gezielt nach unten auf den Erdboden/Pflanzenbewuchs lenkt.<text:line-break/>- Darstellung der elastischen Entkopplungspunkte zum Mauerwerk.<text:line-break/></text:p>
      <text:p text:style-name="P3">[ANWEISUNG B3: PRÄSENTATION (SLIDE-DECK MIT 15 FOLIEN)]</text:p>
      <text:p text:style-name="P3">Konstruiere das textliche und strukturelle Skript für eine professionelle 15-Folien-Präsentation (inkl. Titelblatt, Agenda, Problemstellung, Bildvariationen von B1/B2 im Textformat, technischer Deep-Dive und Fazit), um das Projekt Eigentümern, Behörden oder dem Denkmalschutz vorzustellen.</text:p>
      <text:p text:style-name="P3">&lt;==== TEXTEINGABE 1</text:p>
      <text:p text:style-name="P3"><text:line-break/>TEXTEINGABE 2 ====&gt;</text:p>
      <text:h text:style-name="P17" text:outline-level="3">C. Beschreibung der Konstruktion und des Bauvorhabens</text:h>
      <text:p text:style-name="P3">Beschreibe die technische Umsetzung als "Umbau" (ein solider, wetterfester Rahmen wird außen am Mauerwerk über dem oberen Fensterdrittel/Gitter montiert, ohne das vibrierende Aggregat starr zu berühren).</text:p>
      <text:h text:style-name="P23" text:outline-level="4">C1. Professionelle Umsetzung (Gewerbliche Servicebeschreibung)</text:h>
      <text:p text:style-name="P4">Formuliere ein detailliertes Leistungsverzeichnis für ein Fachunternehmen im Akustik- und Lärmschutzbau.<text:line-break/>- Ablaufbeschreibungen (Einmessung, CAD-Planung, Kran-/Steigereinsatz im Neuköllner Hinterhof, Montage).<text:line-break/>- Marktübliche, detaillierte Schätzpreise (Einzelpositionen und Gesamtsumme in Euro).<text:line-break/>- Voraussichtliche Projektdauer und behördliche Handhabung (Rechtssicherheit).</text:p>
      <text:h text:style-name="P23" text:outline-level="4">C2. Ökologische &amp; Kostengünstigste Selbstbau-Lösung (Handwerker-DIY)</text:h>
      <text:p text:style-name="P4">Erstelle eine umfassende Anleitung für den versierten Eigenbau nach nachhaltigen Prinzipien der stofflichen Kreislaufwirtschaft:<text:line-break/><text:soft-page-break/>- Vollständige Artikelliste aller benötigten Materialien (wetterfeste Siebdruckplatten, Öko-Dämmplatten aus Hanffaser oder Holzfaser, Rieselschutz-Akustikvlies, Schwingungsdämpfer/Sylomer, Hanfzopf/Dichtungsstrick für die weichgestopfte Fuge).<text:line-break/>- Vollständige Werkzeugliste für den Handwerker.<text:line-break/>- Schritt-für-Schritt-Bauanleitung für das Z-Labyrinth mit integrierter Schall-Rutsche nach unten.</text:p>
      <text:p text:style-name="P4">RECHTLICHER DISCLAIMER:</text:p>
      <text:p text:style-name="P3">Füge am Ende einen standardmäßigen bautechnischen und akustischen Haftungsausschluss hinzu.</text:p>
      <text:p text:style-name="P3">JUST DO IT!</text:p>
      <text:p text:style-name="P3">Erzeuge ein absolut kompromissloses, umfangreiches Dokument auf Augenhöhe mit einem Ingenieursbüro!<text:line-break/>&lt;==== TEXTEINGABE 2</text:p>
      <text:p text:style-name="P3">---:</text:p>
      <text:h text:style-name="P23" text:outline-level="4">Akustischer Fassadenumbau: Leitfaden für Schallschutz und Lärmminderung</text:h>
      <text:h text:style-name="P17" text:outline-level="3">C. Beschreibung der Konstruktion und des Bauvorhabens</text:h>
      <text:p text:style-name="P2"><text:span text:style-name="T5">Das Vorhaben wird als technischer </text:span><text:span text:style-name="Strong_20_Emphasis"><text:span text:style-name="T5">„Umbau“</text:span></text:span><text:span text:style-name="T5"> der Fassadenakustik definiert. Hierbei wird ein massiver, wetterfester Rahmen konstruiert, der im oberen Drittel des Fensters (über dem vorhandenen Gitter) am Mauerwerk montiert wird. Entscheidend ist, dass die Konstruktion als </text:span><text:span text:style-name="Strong_20_Emphasis"><text:span text:style-name="T5">„Box-in-Box“-Prinzip</text:span></text:span><text:span text:style-name="T5"> fungiert: Sie umschließt den Luftstrom, ohne das vibrierende Aggregat oder die Fensterscheibe direkt starr zu berühren. Durch den </text:span><text:span text:style-name="Strong_20_Emphasis"><text:span text:style-name="T5">20-cm-Versatz</text:span></text:span><text:span text:style-name="T5"> der Ventilatoren zur Fassade entsteht ein natürlicher Pufferraum, den die Box nutzt, um den Schall direkt am Austrittspunkt abzufangen.</text:span></text:p>
      <text:h text:style-name="P23" text:outline-level="4">C1. Professionelle Umsetzung (Gewerbliche Servicebeschreibung)</text:h>
      <text:p text:style-name="P3">Dieses Leistungsverzeichnis richtet sich an Fachunternehmen für Akustik- und Lärmschutzbau zur Erzielung langfristiger Rechtssicherheit und behördlicher Abnahmefähigkeit.</text:p>
      <text:p text:style-name="P2"><text:span text:style-name="Strong_20_Emphasis"><text:span text:style-name="T5">Leistungsverzeichnis / Workflow:</text:span></text:span><text:span text:style-name="T5"><text:line-break/>1. </text:span><text:span text:style-name="Strong_20_Emphasis"><text:span text:style-name="T5">Akustische Einmessung &amp; CAD-Planung:</text:span></text:span><text:span text:style-name="T5"> Präzise Bestimmung der Frequenzspektren (insb. Tieftonanteile) und computergestützte Strömungssimulation, um den Gegendruck für die Motoren zu minimieren.<text:line-break/>2. </text:span><text:span text:style-name="Strong_20_Emphasis"><text:span text:style-name="T5">Manufaktur-Fertigung:</text:span></text:span><text:span text:style-name="T5"> Herstellung von zwei maßgeschneiderten, pulverbeschichteten Aluminium- oder Edelstahlgehäusen mit integrierten Tropfkanten und Wartungszugängen.<text:line-break/>3. </text:span><text:span text:style-name="Strong_20_Emphasis"><text:span text:style-name="T5">Schallschutz-Inlays:</text:span></text:span><text:span text:style-name="T5"> Auskleidung mit hydrophobiertem, unbrennbarem Mineralwolle-Inlay (DIN 4102 A1) und mechanischem Rieselschutz.<text:line-break/>4. </text:span><text:span text:style-name="Strong_20_Emphasis"><text:span text:style-name="T5">Logistik &amp; Montage:</text:span></text:span><text:span text:style-name="T5"> Einsatz eines Hubsteigers im engen Neuköllner Hinterhof. Montage der Boxen mittels </text:span><text:span text:style-name="Strong_20_Emphasis"><text:span text:style-name="T5">Schwerlast-Schwingungsisolatoren</text:span></text:span><text:span text:style-name="T5"> am Fenstersturz.</text:span></text:p>
      <text:p text:style-name="P8"><text:span text:style-name="Strong_20_Emphasis"><text:span text:style-name="T5">Marktübliche Schätzpreise (für 2 Einheiten):</text:span></text:span><text:span text:style-name="T5"><text:line-break/>* </text:span><text:span text:style-name="Strong_20_Emphasis"><text:span text:style-name="T5">Engineering, Aufmaß &amp; Dokumentation:</text:span></text:span><text:span text:style-name="T5"> ca. 1.200 €.<text:line-break/></text:span><text:soft-page-break/><text:span text:style-name="T5">* </text:span><text:span text:style-name="Strong_20_Emphasis"><text:span text:style-name="T5">Fertigung der Aluboxen inkl. Abweiser:</text:span></text:span><text:span text:style-name="T5"> ca. 3.400 €.<text:line-break/>* </text:span><text:span text:style-name="Strong_20_Emphasis"><text:span text:style-name="T5">Wetterfeste Absorber-Inlays:</text:span></text:span><text:span text:style-name="T5"> ca. 800 €.<text:line-break/>* </text:span><text:span text:style-name="Strong_20_Emphasis"><text:span text:style-name="T5">Montage (inkl. Steiger &amp; Entkopplung):</text:span></text:span><text:span text:style-name="T5"> ca. 1.800 €.<text:line-break/>* </text:span><text:span text:style-name="Strong_20_Emphasis"><text:span text:style-name="T5">Gesamtsumme (geschätzt):</text:span></text:span><text:span text:style-name="T5"> </text:span><text:span text:style-name="Strong_20_Emphasis"><text:span text:style-name="T5">7.200 € – 8.500 € brutto</text:span></text:span><text:span text:style-name="T5">.</text:span></text:p>
      <text:p text:style-name="P2"><text:span text:style-name="Strong_20_Emphasis"><text:span text:style-name="T5">Projektdauer &amp; Behörden:</text:span></text:span></text:p>
      <text:p text:style-name="P2"><text:span text:style-name="T5">* </text:span><text:span text:style-name="Strong_20_Emphasis"><text:span text:style-name="T5">Dauer:</text:span></text:span><text:span text:style-name="T5"> Ca. 2 Wochen Vorfertigung, 1 Tag Montage vor Ort.<text:line-break/>* </text:span><text:span text:style-name="Strong_20_Emphasis"><text:span text:style-name="T5">Rechtssicherheit:</text:span></text:span><text:span text:style-name="T5"> Die Maßnahme zielt auf die Einhaltung der </text:span><text:span text:style-name="Strong_20_Emphasis"><text:span text:style-name="T5">TA Lärm</text:span></text:span><text:span text:style-name="T5"> ab (nachts 45 dB(A) außen / 25 dB(A) innen bei Körperschall). Eine professionelle Ausführung ermöglicht die offizielle Beendigung von Bußgeldverfahren oder Betriebseinschränkungen durch das Ordnungsamt.</text:span></text:p>
      <text:h text:style-name="P23" text:outline-level="4">C2. Ökologische &amp; Kostengünstigste Selbstbau-Lösung (Handwerker-DIY)</text:h>
      <text:p text:style-name="P2"><text:span text:style-name="T5">Diese Anleitung nutzt Prinzipien der </text:span><text:span text:style-name="Strong_20_Emphasis"><text:span text:style-name="T5">stofflichen Kreislaufwirtschaft</text:span></text:span><text:span text:style-name="T5"> und setzt auf maximale In-situ-Ressourceneffizienz.</text:span></text:p>
      <text:p text:style-name="P8"><text:span text:style-name="Strong_20_Emphasis"><text:span text:style-name="T5">Vollständige Artikelliste (Materialien):</text:span></text:span></text:p>
      <text:p text:style-name="P8"><text:span text:style-name="T5">* </text:span><text:span text:style-name="Strong_20_Emphasis"><text:span text:style-name="T5">Gehäuse:</text:span></text:span><text:span text:style-name="T5"> 22 mm </text:span><text:span text:style-name="Strong_20_Emphasis"><text:span text:style-name="T5">Siebdruckplatten</text:span></text:span><text:span text:style-name="T5"> (wasserfest) für hohe Masse gegen Tiefton-Dröhnen.<text:line-break/>* </text:span><text:span text:style-name="Strong_20_Emphasis"><text:span text:style-name="T5">Öko-Dämmung:</text:span></text:span><text:span text:style-name="T5"> </text:span><text:span text:style-name="Strong_20_Emphasis"><text:span text:style-name="T5">Hanf-Akustikplatten</text:span></text:span><text:span text:style-name="T5"> oder Holzfaserdämmung (Steico Flex, 40–80 mm Dicke).<text:line-break/>* </text:span><text:span text:style-name="Strong_20_Emphasis"><text:span text:style-name="T5">Rieselschutz:</text:span></text:span><text:span text:style-name="T5"> Schwarzes, witterungsbeständiges </text:span><text:span text:style-name="Strong_20_Emphasis"><text:span text:style-name="T5">Akustikvlies</text:span></text:span><text:span text:style-name="T5">.<text:line-break/>* </text:span><text:span text:style-name="Strong_20_Emphasis"><text:span text:style-name="T5">Entkopplung:</text:span></text:span><text:span text:style-name="T5"> </text:span><text:span text:style-name="Strong_20_Emphasis"><text:span text:style-name="T5">Sylomer-Streifen</text:span></text:span><text:span text:style-name="T5"> oder Gummipuffer für die Verschraubung.<text:line-break/>* </text:span><text:span text:style-name="Strong_20_Emphasis"><text:span text:style-name="T5">Dichtung:</text:span></text:span><text:span text:style-name="T5"> </text:span><text:span text:style-name="Strong_20_Emphasis"><text:span text:style-name="T5">Hanfzopf</text:span></text:span><text:span text:style-name="T5"> (Dichtungsstrick) zum weichen Ausstopfen der Anschlussfuge.<text:line-break/>* </text:span><text:span text:style-name="Strong_20_Emphasis"><text:span text:style-name="T5">Verbindung:</text:span></text:span><text:span text:style-name="T5"> Edelstahlschrauben (Torx) und wetterfester PU-Holzleim (D4).</text:span></text:p>
      <text:p text:style-name="P8"><text:span text:style-name="Strong_20_Emphasis"><text:span text:style-name="T5">Vollständige Werkzeugliste:</text:span></text:span></text:p>
      <text:p text:style-name="P4"><text:line-break/>* Tauchsäge oder Handkreissäge mit Führungsschiene.<text:line-break/>* Akkuschrauber mit Drehmomenteinstellung und Forstnerbohrer.<text:line-break/>* Handtacker mit Edelstahlklammern.<text:line-break/>* Kartuschenpresse für elastischen Dichtstoff.<text:line-break/>* Schutzbrille und Staubmaske für den Zuschnitt.</text:p>
      <text:p text:style-name="P2"><text:span text:style-name="Strong_20_Emphasis"><text:span text:style-name="T5">Schritt-für-Schritt-Bauanleitung:</text:span></text:span><text:span text:style-name="T5"><text:line-break/>1. </text:span><text:span text:style-name="Strong_20_Emphasis"><text:span text:style-name="T5">Zuschnitt &amp; Kastenbau:</text:span></text:span><text:span text:style-name="T5"> Erstellen einer Box, die das obere Fensterdrittel abdeckt. Die Dimensionierung sollte ca. 3-mal so groß sein wie die Ventilatoröffnung.</text:span></text:p>
      <text:p text:style-name="P2"><text:span text:style-name="T5">2. </text:span><text:span text:style-name="Strong_20_Emphasis"><text:span text:style-name="T5">Z-Labyrinth:</text:span></text:span><text:span text:style-name="T5"> Einbau von zwei versetzten Trennwänden (Kulissen) im Inneren. Wichtig: Der freie Querschnitt darf an keiner Stelle kleiner sein als die Ventilatoröffnung, um Motorenschäden zu vermeiden.</text:span></text:p>
      <text:p text:style-name="P2"><text:span text:style-name="T5">3. </text:span><text:span text:style-name="Strong_20_Emphasis"><text:span text:style-name="T5">Dämmung &amp; Vlies:</text:span></text:span><text:span text:style-name="T5"> Alle Innenflächen lückenlos mit Hanfplatten bekleben, mit Vlies überspannen und alle 5 cm fest tackern.</text:span></text:p>
      <text:p text:style-name="P2"><text:span text:style-name="T5">4. </text:span><text:span text:style-name="Strong_20_Emphasis"><text:span text:style-name="T5">Schall-Rutsche:</text:span></text:span><text:span text:style-name="T5"> Die Außenwand der Box nach unten um ca. 30–40 cm verlängern und in einem </text:span><text:span text:style-name="Strong_20_Emphasis"><text:span text:style-name="T5">45°-Winkel</text:span></text:span><text:span text:style-name="T5"> als Abweiser fixieren.</text:span></text:p>
      <text:p text:style-name="P2"><text:span text:style-name="T5">5. </text:span><text:span text:style-name="Strong_20_Emphasis"><text:span text:style-name="T5">Montage:</text:span></text:span><text:span text:style-name="T5"> Box durch Gummipuffer am Mauerwerk verschrauben. Die umlaufende 20-cm-Fuge zur Fassade fest mit Hanfzopf ausstopfen und elastisch versiegeln.</text:span></text:p>
      <text:h text:style-name="P17" text:outline-level="3"><text:soft-page-break/>RECHTLICHER DISCLAIMER</text:h>
      <text:p text:style-name="P3">Die vorliegende Ausarbeitung stellt eine technische Konzeption auf Basis einer visuellen Analyse und theoretischen Akustik-Prinzipien dar. Sie ersetzt keine Vor-Ort-Prüfung durch einen staatlich anerkannten Sachverständigen für Schallschutz oder einen Statiker. Für die bautechnische Sicherheit (insbesondere die Windlastsicherung an der Fassade), die Brandschutzvorgaben (Berlin BauO) sowie die tatsächliche Erreichung spezifischer dB-Werte wird keine Haftung übernommen. Die Umsetzung erfolgt auf eigenes Risiko des Bauherrn oder Ausführenden. Jegliche Eingriffe in gewerbliche Anlagen müssen mit den Eigentümern und Versicherungen abgestimmt werden.</text:p>
      <text:p text:style-name="P3">:--- PROMPT 09</text:p>
      <text:p text:style-name="P3">Nun benötige ich noch das entsprechende Bildmaterial (2 unterschiedliche Info-Grafiken) und eine Präsentation (Slide-Deck) mit den so in der Quelle mit der Bezeichnung =&gt; 3_Fuldastrasse_Schall.txt &lt;= und dem vorab erfolgten Prompt (letzten 2 Texteingaben) genau definierten Spezifikationen. Bei der Analyse des Bildmaterial in den Quellen kannst du die erforderlichen ca. Maße und genauen Merkmale des konstruktiven Lösungsansatz abschätzen und (relativ genau) einordnen.</text:p>
      <text:p text:style-name="P3">Gebe nun diese 'Artefakte' wie so definiert in Auftrag, Chatty !</text:p>
      <text:p text:style-name="P3">---:</text:p>
      <text:h text:style-name="P23" text:outline-level="4">Schallschutzprojekt Fuldastraße: Box-Konstruktion und Akustik-Konzept</text:h>
      <text:p text:style-name="P3">Ich habe die Erstellung der von dir gewünschten Artefakte nun in Auftrag gegeben. Dazu gehören die fotorealistische Darstellung der Lärmschutz-Box, die detaillierte technische Bauskizze mit dem Z-Labyrinth sowie das umfangreiche 15-Folien-Slide-Deck für deine Präsentation vor Eigentümern oder Behörden.</text:p>
      <text:p text:style-name="P3">Basierend auf der Analyse der Bildquellen und der technischen Dokumentation ergeben sich für das Bauvorhaben in der Fuldastraße folgende zentrale Erkenntnisse:</text:p>
      <text:list xml:id="list3889025605829344009" text:style-name="L26">
        <text:list-item>
          <text:p text:style-name="P186"><text:span text:style-name="Strong_20_Emphasis"><text:span text:style-name="T5">Maße und Geometrie:</text:span></text:span><text:span text:style-name="T5"> Die Ventilatoren sitzen ca. </text:span><text:span text:style-name="Strong_20_Emphasis"><text:span text:style-name="T5">20 cm tief versetzt zur Hausfassade</text:span></text:span><text:span text:style-name="T5"> hinter einem vorhandenen Fenstergitter. Die geplante Box wird als Rahmen außen am Mauerwerk über dem oberen Fensterdrittel montiert, wobei sie das vibrierende Aggregat nicht direkt berührt, um die Übertragung von Körperschall zu verhindern. </text:span></text:p>
        </text:list-item>
        <text:list-item>
          <text:p text:style-name="P186"><text:span text:style-name="Strong_20_Emphasis"><text:span text:style-name="T5">Konstruktiver Lösungsansatz:</text:span></text:span><text:span text:style-name="T5"> Im Inneren der Box wird ein </text:span><text:span text:style-name="Strong_20_Emphasis"><text:span text:style-name="T5">Z-Labyrinth</text:span></text:span><text:span text:style-name="T5"> aus versetzten Kulissen integriert, die mit Öko-Dämmplatten (Hanf- oder Holzfaser) und Akustikvlies ausgekleidet sind. Ein entscheidendes Merkmal ist der </text:span><text:span text:style-name="Strong_20_Emphasis"><text:span text:style-name="T5">45°-Schallabweiser</text:span></text:span><text:span text:style-name="T5"> an der Unterseite, der den Restschall gezielt auf den Pflanzenbewuchs und den Erdboden des Hinterhofs lenkt, welche als natürliche Absorber fungieren. </text:span></text:p>
        </text:list-item>
        <text:list-item>
          <text:p text:style-name="P186"><text:span text:style-name="Strong_20_Emphasis"><text:span text:style-name="T5">Akustische Zielsetzung:</text:span></text:span><text:span text:style-name="T5"> Die Konstruktion zielt darauf ab, den tieffrequenten Lärm so weit zu reduzieren, dass die Grenzwerte der </text:span><text:span text:style-name="Strong_20_Emphasis"><text:span text:style-name="T5">TA Lärm</text:span></text:span><text:span text:style-name="T5"> (nachts 45 dB(A) außen) eingehalten werden. </text:span></text:p>
        </text:list-item>
        <text:list-item>
          <text:p text:style-name="P118"><text:span text:style-name="Strong_20_Emphasis"><text:span text:style-name="T5">Rechtlicher Kontext:</text:span></text:span><text:span text:style-name="T5"> Da die Belastung in den 40 Mieteinheiten erheblichen Stress verursacht, wird die Maßnahme auch als Schutz vor Mietminderungen (bis zu 40 %) und behördlichen Auflagen durch das Ordnungsamt positioniert. </text:span></text:p>
        </text:list-item>
      </text:list>
      <text:p text:style-name="P3">Die Erstellung der Artefakte erfolgt nun asynchron im Hintergrund. Du kannst den <text:soft-page-break/>Fortschritt im entsprechenden Bereich deines Notebooks verfolgen. Bitte beachte, dass die Generierung einige Minuten in Anspruch nehmen kann.</text:p>
      <text:h text:style-name="P23" text:outline-level="4">Visuelles Konzept: A Acoustic Mitigation!</text:h>
      <text:p text:style-name="P2"><text:span text:style-name="Strong_20_Emphasis"><text:span text:style-name="T5">Beispiel: Schallschutz-Installation an einer Altbaufassade</text:span></text:span></text:p>
      <text:p text:style-name="P3">BEISPIEL_Schallschutz-Installation_an_einer_Altbaufassade.png<text:line-break/>Ein hochauflösendes, fotorealistisches Bild der fertig montierten Lärmschutz-Box am oberen Fensterbereich einer Berliner Altbaufassade (Fuldastraße 3, Neukölln). Die Box besteht aus wetterfestem Material (z.B. Siebdruckplatten-Optik) und zeigt eine offene Strömungsöffnung, die nach unten gerichtet ist. Das Bild darf keinerlei Texte, Beschriftungen, Labels oder Pfeile enthalten. Fokus auf reiner visueller Ästhetik und mechanischer Realität.</text:p>
      <text:p text:style-name="P2"><text:span text:style-name="Strong_20_Emphasis"><text:span text:style-name="T5">Bauskizze aerodynamische Lärmschutzbox Z-Kulisse</text:span></text:span></text:p>
      <text:p text:style-name="P3">Bauskizze_aerodynamische_Lärmschutzbox_Z-Kulisse.png<text:line-break/>Detaillierte technische Bauskizze als Schnittzeichnung von der Seite für eine Lärmschutzbox. Kennzeichnung des 20-cm-Fassadenabstands zum Ventilator. Darstellung des Z-Labyrinths (Z-Kulissen) im Inneren. Einzeichnung des 45°-Schallabweisers, der den Schall nach unten auf den Boden lenkt. Darstellung der elastischen Entkopplungspunkte (Gummipuffer) zum Mauerwerk. Mit präzisen, sachdienlichen Angaben in Textform.</text:p>
      <text:p text:style-name="P2"><text:span text:style-name="Strong_20_Emphasis"><text:span text:style-name="T5">A Acoustic Mitigation</text:span></text:span></text:p>
      <text:p text:style-name="P3">A_Acoustic_Mitigation.pdf<text:line-break/>A_Acoustic_Mitigation.pptx<text:line-break/>Erstelle ein Skript für eine professionelle 15-Folien-Präsentation zum Projekt Schallentkopplung &amp; Lärmableitungs-Box Fuldastraße 3. Gliedere die Folien in: Titelblatt, Agenda, Problemstellung (Lärmstress im Hinterhof), Analyse der Bildquellen, technischer Deep-Dive (Z-Labyrinth, Schallabweiser), professionelle Umsetzung (Kosten/Dauer), DIY-Öko-Lösung, rechtliche Situation (TA Lärm) und Fazit für Eigentümer/Behörden. Nutze die technischen Daten und Beschreibungen aus der Quelle 3_Fuldastrasse_Schall.txt.</text:p>
      <text:p text:style-name="P3">:--- PROMPT 10</text:p>
      <text:p text:style-name="P3">Erstelle ein Skript für eine professionelle 15-Folien-Präsentation zum Projekt Schallentkopplung &amp; Lärmableitungs-Box Fuldastraße 3. Gliedere die Folien in: Titelblatt, Agenda, Problemstellung (Lärmstress im Hinterhof), Analyse der Bildquellen, technischer Deep-Dive (Z-Labyrinth, Schallabweiser), professionelle Umsetzung (Kosten/Dauer), DIY-Öko-Lösung, rechtliche Situation (TA Lärm) und Fazit für Eigentümer/Behörden. Nutze die technischen Daten und Beschreibungen aus der Quelle 3_Fuldastrasse_Schall.txt.<text:line-break/>---:</text:p>
      <text:p text:style-name="P2"><text:span text:style-name="Strong_20_Emphasis"><text:span text:style-name="T5">Shaping Silence</text:span></text:span></text:p>
      <text:p text:style-name="P2"><text:span text:style-name="T5">Shaping_Silence.pdf<text:line-break/>Shaping_Silence.pptx<text:line-break/>Erstelle eine Präsentation mit exakt 15 Folien zum Projekt Schallentkopplung &amp; Lärmableitungs-Box Fuldastraße 3. Die gesamte Präsentation darf absolut keinen Text, keine Titel, keine Beschriftungen, keine Labels und keine Bildunterschriften enthalten. Jede Folie soll ausschließlich visuelle Elemente zeigen, wie fotorealistische Renderings der Box an der Fassade (gemäß Anweisung B1) und Variationen der technischen Bauskizzen </text:span><text:soft-page-break/><text:span text:style-name="T5">(gemäß Anweisung B2), jedoch ohne die dort ursprünglich vorgesehenen Textelemente. Der Fokus liegt rein auf der visuellen Ästhetik und den grafischen Konstruktionsmerkmalen.</text:span></text:p>
      <text:p text:style-name="P3">:--- PROMPT 11</text:p>
      <text:p text:style-name="P3">FEHLER !!!</text:p>
      <text:p text:style-name="P3">Da haben wir uns falsch verstanden, Chatty.</text:p>
      <text:p text:style-name="P3">Exakt die gleichen Bilder / Grafiken (=&gt; Jetzt nur ganz ohne Text ! &lt;=) wie in der vorab erstellten Präsentation, nun hoch geladen im Quellenverzeichnis mit der Bezeichnung =&gt; Fuldastraße_3_Acoustic_Mitigation.pdf &lt;) !</text:p>
      <text:p text:style-name="P3">Versuche es noch einmal . . .</text:p>
      <text:p text:style-name="P3">---:</text:p>
      <text:p text:style-name="P3">Ich habe verstanden. Da lag tatsächlich ein Missverständnis vor, und ich danke dir für die Klarstellung.</text:p>
      <text:p text:style-name="P2"><text:span text:style-name="T5">Ich werde nun das Artefakt für die </text:span><text:span text:style-name="Strong_20_Emphasis"><text:span text:style-name="T5">Präsentation mit 15 Folien</text:span></text:span><text:span text:style-name="T5"> erneut in Auftrag geben. Dabei werde ich als exakte visuelle Vorlage die Grafiken und Bilder aus deiner neu hochgeladenen Quelle </text:span><text:span text:style-name="Strong_20_Emphasis"><text:span text:style-name="T5">"Fuldastraße_3_Acoustic_Mitigation.pdf"</text:span></text:span><text:span text:style-name="T5"> verwenden. Wie von dir gewünscht, wird das Slide-Deck die identischen Bildelemente und Illustrationen enthalten – von der 3D-Hofansicht über das Z-Labyrinth bis hin zur DIY-Materialübersicht –, jedoch </text:span><text:span text:style-name="Strong_20_Emphasis"><text:span text:style-name="T5">vollständig ohne Texte, Titel, Beschriftungen oder Callouts</text:span></text:span><text:span text:style-name="T5">.</text:span></text:p>
      <text:p text:style-name="P3">Der Fokus liegt nun rein auf der visuellen Darstellung der technischen Lösung für die Fuldastraße 3. Das Artefakt wird asynchron erstellt und ist bald in deinem Studio-Tab verfügbar.</text:p>
      <text:p text:style-name="P2"><text:span text:style-name="Strong_20_Emphasis"><text:span text:style-name="T5">Building Silence</text:span></text:span></text:p>
      <text:p text:style-name="P3">Building_Silence.pdf<text:line-break/>Building_Silence.pptx<text:line-break/>Erstelle ein Slide-Deck mit exakt 15 Folien. Verwende als ausschließliche visuelle Grundlage die Grafiken und Bilder aus der Quelle 'Fuldastraße_3_Acoustic_Mitigation.pdf' (Seiten 55 bis 69). Die Folien dürfen absolut keinen Text, keine Titel, keine Beschriftungen, keine Labels, keine Callouts und keine Hinweispfeile enthalten. Es sollen nur die reinen visuellen Elemente (Renderings der Box, technische Schnittzeichnungen des Z-Labyrinths und der Entkopplung, Baukasten-Übersichten) ohne jegliche Textelemente gezeigt werden.</text:p>
      <text:p text:style-name="P3">:--- PROMPT 12</text:p>
      <text:p text:style-name="P3">Nun noch 2 Artefakte.</text:p>
      <text:p text:style-name="P3">1 den Handwerker und die Betroffenen (Verursacher + Mieter gleichermaßen) erklärendes Audio.<text:line-break/>1 den Handwerker und die Betroffenen (Verursacher + Mieter gleichermaßen) erklärendes Video. Das Video gestalte mit anschaulichen und naturnahen Grafiken und aussagefähigen Planskizzen !</text:p>
      <text:p text:style-name="P3">Gebe nun diese gewünschten Artefakte in Auftrag, Chatty . . .</text:p>
      <text:p text:style-name="P3">---:</text:p>
      <text:h text:style-name="P23" text:outline-level="4"><text:soft-page-break/>Mediakonzept der Schallschutz-Dokumentation Fuldastraße 3</text:h>
      <text:list xml:id="list7558093516753346682" text:style-name="L27">
        <text:list-item>
          <text:p text:style-name="P187"><text:span text:style-name="Strong_20_Emphasis"><text:span text:style-name="T5">Audio-Beitrag:</text:span></text:span><text:span text:style-name="T5"> Dieser dient als erklärendes Medium für alle Beteiligten – vom versierten Handwerker bis hin zu den lärmgeplagten Mietern und den Bar/Kneipenbetreibern. Er vertieft die Logik hinter der </text:span><text:span text:style-name="Emphasis"><text:span text:style-name="T5">Z-Kulissen-Konstruktion</text:span></text:span><text:span text:style-name="T5"> und erklärt, wie durch die gezielte Schalllenkung auf den Erdboden und die Pflanzen ein Kompromiss gefunden wird, der die </text:span><text:span text:style-name="Strong_20_Emphasis"><text:span text:style-name="T5">TA Lärm</text:span></text:span><text:span text:style-name="T5"> einhält und den nachbarschaftlichen Frieden sichert. </text:span></text:p>
        </text:list-item>
        <text:list-item>
          <text:p text:style-name="P119"><text:span text:style-name="Strong_20_Emphasis"><text:span text:style-name="T5">Video-Präsentation:</text:span></text:span><text:span text:style-name="T5"> Dieses Video nutzt anschauliche Grafiken und technische Planskizzen, um das Prinzip der </text:span><text:span text:style-name="Emphasis"><text:span text:style-name="T5">akustischen Kaskade</text:span></text:span><text:span text:style-name="T5"> zu visualisieren. Es zeigt detailliert den Aufbau des Z-Labyrinths im Inneren der Box, die elastische Entkopplung vom Mauerwerk und wie der </text:span><text:span text:style-name="Strong_20_Emphasis"><text:span text:style-name="T5">45°-Schallabweiser</text:span></text:span><text:span text:style-name="T5"> den Restschall effektiv „versenkt“. </text:span></text:p>
        </text:list-item>
      </text:list>
      <text:p text:style-name="P3">Beide Artefakte werden jetzt asynchron erstellt und sind in Kürze in deinem Studio-Tab verfügbar. Zusammen mit den bereits erstellten Infografiken und dem Slide-Deck hast du nun eine lückenlose Dokumentation für die Umsetzung des Projekts zur Hand.</text:p>
      <text:p text:style-name="P2"><text:span text:style-name="Strong_20_Emphasis"><text:span text:style-name="T5">Berliner Lärmschutz-Box</text:span></text:span></text:p>
      <text:p text:style-name="P3">Berliner_Lärmschutz-Box.mp4<text:line-break/>Visuelle und konstruktive Details der Lärmschutz-Box: Z-Kulissen, elastische Lagerung, Schallleitung nach unten auf Pflanzen und Boden sowie die Einordnung an der Berliner Altbaufassade.</text:p>
      <text:p text:style-name="P2"><text:span text:style-name="Strong_20_Emphasis"><text:span text:style-name="T5">Hanfboxen gegen das tiefe Wummern im Hinterhof</text:span></text:span></text:p>
      <text:p text:style-name="P3">Hanfboxen_gegen_das_tiefe_Wummern_im_Hinterhof.m4a<text:line-break/>Erklärung des Projekts 'Schallentkopplung &amp; Lärmableitungs-Box' in der Fuldastraße 3 für Handwerker, Barbetreiber und Mieter. Fokus auf die technische Lösung (Z-Labyrinth, 45°-Schallabweiser, ökologische Dämmstoffe) und die sozialen/rechtlichen Vorteile für eine friedliche Nachbarschaft.</text:p>
      <text:h text:style-name="P23" text:outline-level="4">BERICHTE (Standard-Service bei Gemini NotebookLM)</text:h>
      <text:p text:style-name="P3">:---<text:line-break/><text:span text:style-name="T13">Wissens-Glossar Akustik</text:span></text:p>
      <text:p text:style-name="P3">Einführung in die physikalischen Grundprinzipien der Schallminderung und Raumakustik.<text:line-break/>Erstellen Sie eine leicht verständliche Übersicht, die die drei Säulen des Lärmschutzes – Absorption, Diffusion und Verwirbelung – erklärt. Nutzen Sie die Informationen aus dem Quellkontext, um zu verdeutlichen, wie Schallenergie in Wärme umgewandelt wird, wie harte Oberflächen Echos brechen und warum Strömungswiderstand wichtig ist, um die Physik hinter der Lärmreduzierung für Einsteiger greifbar zu machen.<text:line-break/>HINWEIS / Arbeitsanweisung bei der Umsetzung deiner nun folgenden Ausarbeitungen (Berichte) !</text:p>
      <text:p text:style-name="P3">Tue das umfassend und ausführlich in Form eines sorgsam strukturierten und gegliederten Fließsatz und in der hierbei gebotenen Vollständigkeit. Verwende dabei einen informativen und gleichzeitig den Leser unterhaltenden inspirierenden Schreibstil. Vernachlässige dabei aber nicht eine wissenschaftlich fundierte argumentativ schlüssige Beweisführung zur Unterstützung deiner Ausarbeitung.</text:p>
      <text:p text:style-name="P3">WICHTIG DABEI: Wiederhole dich nicht und so schon in deinem Ausarbeitungen oder <text:soft-page-break/>eben den Quellen - dem Chat / Thread - bereits so Formuliertes oder Geschriebenes, jedoch behandele in deiner Ausarbeitung exakt und alleinig (insbesondere) das Thema dieses speziellen Chat/Thread hier bei der Erstellung des Berichtes / deiner Erzählung ...<text:line-break/>---:</text:p>
      <text:h text:style-name="P23" text:outline-level="4">Wissens-Glossar Akustik:</text:h>
      <text:h text:style-name="P23" text:outline-level="4">Die physikalischen Grundprinzipien der Lärmminderung</text:h>
      <text:list xml:id="list5346957400553000337" text:style-name="L28">
        <text:list-item>
          <text:p text:style-name="P53">Einleitung: Die strategische Bedeutung der Akustik im urbanen Raum </text:p>
        </text:list-item>
      </text:list>
      <text:p text:style-name="P3">In der dichten Morphologie moderner Städte ist die akustische Gestaltung weit mehr als ein ästhetisches Beiwerk; sie ist eine überlebenswichtige Disziplin des urbanen Immissionsschutzes. Das Beispiel der Fuldastraße 3 in Berlin-Neukölln verdeutlicht das prekäre Spannungsfeld: In einem schallharten Hinterhof, umringt von 40 Wohneinheiten über vier Stockwerke, wirken Fassaden wie gigantische Resonanzkörper. Wenn technische Notwendigkeiten wie Gewerbe-Ventilatoren auf das menschliche Bedürfnis nach Ruhe treffen, entstehen Konfliktzonen, die ohne intelligentes Engineering die Gesundheit der Bewohner gefährden.</text:p>
      <text:p text:style-name="P3">Lärmschutz ist hier kein „Nice-to-have“, sondern eine präventive Maßnahme gegen Stresshormonausschüttung und chronische Schlafstörungen. Als Ingenieure begreifen wir Lärm nicht als unvermeidbares Übel, sondern als Designfehler der städtischen Hardware, den wir durch smarte Lösungen korrigieren können. Ein tiefgreifendes Verständnis der drei Säulen der Akustik bildet dabei das physikalische Fundament, um technische Störquellen in lebenswerte Räume zu transformieren.</text:p>
      <text:list xml:id="list2217250967019013149" text:style-name="L29">
        <text:list-item>
          <text:p text:style-name="P54">Die erste Säule: Absorption (Energieumwandlung statt Reflexion) </text:p>
        </text:list-item>
      </text:list>
      <text:p text:style-name="P3">Die Absorption ist unser primäres Werkzeug, um die Nachhallzeit zu senken und Schallenergie dort zu vernichten, wo sie entsteht. Physikalisch betrachtet eliminieren wir den Schall nicht einfach, sondern transformieren kinetische Energie durch viskose Reibung in den Kapillaren offenporiger Materialien in Wärmeenergie.</text:p>
      <text:p text:style-name="P3">Für den Einsatz im Außenbereich, wie an der Fassade der Fuldastraße, sind ökologische Absorber aus Hanf- oder Holzfasern herkömmlichen Kunststoffen technisch überlegen. Während geschlossenzellige Schaumstoffe Schall oft nur oberflächlich reflektieren, besitzen Naturfasern eine hohe Diffusionsfähigkeit: Die Schallwellen dringen tiefer in das Material ein, was besonders die Absorption störender Tiefton-Frequenzen (63 Hz – 250 Hz) verbessert. Zudem regulieren diese Materialien die Feuchtigkeit der Abluft ohne Wirksamkeitsverlust.</text:p>
      <text:p text:style-name="P3">Für einen hohen Absorptionsgrad nutzen wir spezifische Materialeigenschaften:</text:p>
      <text:list xml:id="list271059029119098832" text:style-name="L30">
        <text:list-item>
          <text:p text:style-name="P153">Masse: Wir verwenden schwere Siebdruckplatten für das Gehäuse. Im Gegensatz zu dünnem Metallblech besitzen sie eine hohe innere Dämpfung und fangen nicht an zu „singen“ oder zu dröhnen (niedrige Eigenresonanz). </text:p>
        </text:list-item>
        <text:list-item>
          <text:p text:style-name="P153">Porosität: Offenporige Hanfmatten bieten die notwendige Struktur, damit sich Luftmoleküle festlaufen können. </text:p>
        </text:list-item>
        <text:list-item>
          <text:p text:style-name="P55">Strömungswiderstand: Das Material muss den optimalen Widerstand bieten, um die Schallwelle effizient abzubremsen, ohne den Luftstrom zu blockieren. </text:p>
        </text:list-item>
      </text:list>
      <text:p text:style-name="P3">Absorption allein ist jedoch nur der Anfang. Wenn wir den Schallweg nicht gezielt brechen, <text:soft-page-break/>bleibt die Reduktion unvollständig – hier setzt die Diffusion an.</text:p>
      <text:list xml:id="list5373944067967585443" text:style-name="L31">
        <text:list-item>
          <text:p text:style-name="P56">Die zweite Säule: Diffusion (Die kontrollierte Streuung) </text:p>
        </text:list-item>
      </text:list>
      <text:p text:style-name="P3">Diffusion ist die strategische Antwort auf Flatterechos und gebündelte Schallstrahlen, die in engen Hinterhöfen wie Billardkugeln zwischen den Wänden hin- und hergeworfen werden. Durch harte, unregelmäßig geformte Oberflächen brechen wir die eintreffenden Schallwellen auf und lenken sie zeitlich versetzt in verschiedene Richtungen ab. Die Energie bleibt physikalisch zwar erhalten, verliert aber ihre aggressive, gerichtete Kraft.</text:p>
      <text:p text:style-name="P3">In der Fuldastraße transformieren wir dieses Konzept auf die botanische Ebene. Der vorhandene Pflanzenbewuchs – insbesondere die dichten Blattstrukturen der Hortensien und die Nadeln der Tannen – fungiert als biologischer Diffusor. Auf mikroskopischer Ebene erzeugen die Blattschichten viskose Reibung, während die unregelmäßige Anordnung der Biologie die dröhnende Kraft des tieffrequenten Schalls zersplittert. Die Natur wird so zum funktionalen Partner unserer technischen Konstruktion.</text:p>
      <text:list xml:id="list5715074141919983888" text:style-name="L32">
        <text:list-item>
          <text:p text:style-name="P57">Die dritte Säule: Verwirbelung und Strömungswiderstand </text:p>
        </text:list-item>
      </text:list>
      <text:p text:style-name="P3">Besonders bei Ventilatoren ist die Entstehung von Strömungsgeräuschen an engen Kanten eine technische Herausforderung. Hier nutzen wir den Strömungswiderstand, um die Schallwellen buchstäblich „sich totlaufen“ zu lassen. Wenn die bewegte Luft auf feine Strukturen wie Akustikvlies oder Hanffasern trifft, entstehen mikroskopische Luftverwirbelungen. Diese Turbulenzen entziehen der Schallwelle rasant an Energie, indem die Luftteilchen an den Fasern reiben und ihre kinetische Kraft verlieren.</text:p>
      <text:p text:style-name="P3">Die Kunst des Engineerings liegt hier im Kompromiss: Ein zu hoher Strömungswiderstand würde schädlichen Motoren-Gegendruck erzeugen und die Anlage überhitzen lassen. Unsere Lösung balanciert den Widerstand so, dass der Lärm maximal minimiert wird, während die Technik atmen kann. Diese physikalische Synergie findet ihre mechanische Manifestation im Z-Labyrinth-Prinzip.</text:p>
      <text:list xml:id="list515001472364376511" text:style-name="L33">
        <text:list-item>
          <text:p text:style-name="P58">Anwendung in der Praxis: Das Z-Labyrinth-Prinzip </text:p>
        </text:list-item>
      </text:list>
      <text:p text:style-name="P3">Das Z-Labyrinth ist die geometrische Antwort auf ein komplexes Lärmproblem. Wir nutzen hier die Metapher des „blinden Läufers“: Während die flexible Luft den Kurven eines Z-förmigen Kanals mühelos folgen kann, bewegen sich Schallwellen starr und geradlinig. Durch die versetzten Kulissen zwingen wir den Schall zum frontalen Aufprall auf unsere Absorberflächen.</text:p>
      <text:p text:style-name="P3">Am Ende dieser Kette steht der 45°-Schallabweiser – unsere „akustische Rutsche“. Anstatt den Restschall unkontrolliert in den Hof entweichen zu lassen, lenken wir ihn gezielt auf den Erdboden. Der weiche, poröse Boden fungiert als natürlicher Schwamm, der die verbleibende Energie final absorbiert und so die oberen Stockwerke entlastet.</text:p>
      <table:table table:name="Tabelle4" table:style-name="Tabelle4">
        <table:table-column table:style-name="Tabelle4.A"/>
        <table:table-column table:style-name="Tabelle4.B"/>
        <table:table-header-rows>
          <table:table-row>
            <table:table-cell table:style-name="Tabelle4.A1" office:value-type="string">
              <text:p text:style-name="P27">Bauteil</text:p>
            </table:table-cell>
            <table:table-cell table:style-name="Tabelle4.A1" office:value-type="string">
              <text:p text:style-name="P27">Physikalische Funktion</text:p>
            </table:table-cell>
          </table:table-row>
        </table:table-header-rows>
        <table:table-row>
          <table:table-cell table:style-name="Tabelle4.A1" office:value-type="string">
            <text:p text:style-name="P19">Siebdruckplatte</text:p>
          </table:table-cell>
          <table:table-cell table:style-name="Tabelle4.A1" office:value-type="string">
            <text:p text:style-name="P19">Hohe Masse; verhindert Resonanz-Vibrationen (kein „Blechklang“).</text:p>
          </table:table-cell>
        </table:table-row>
        <table:table-row>
          <table:table-cell table:style-name="Tabelle4.A1" office:value-type="string">
            <text:p text:style-name="P19">Hanf-Absorber</text:p>
          </table:table-cell>
          <table:table-cell table:style-name="Tabelle4.A1" office:value-type="string">
            <text:p text:style-name="P19">Energieumwandlung durch viskose Reibung; tiefes Eindringen der Wellen.</text:p>
          </table:table-cell>
        </table:table-row>
        <table:table-row>
          <table:table-cell table:style-name="Tabelle4.A1" office:value-type="string">
            <text:p text:style-name="P19">Akustikvlies</text:p>
          </table:table-cell>
          <table:table-cell table:style-name="Tabelle4.A1" office:value-type="string">
            <text:p text:style-name="P19">Erzeugung von Mikroturbulenzen und mechanischer Rieselschutz.</text:p>
          </table:table-cell>
        </table:table-row>
        <table:table-row>
          <table:table-cell table:style-name="Tabelle4.A1" office:value-type="string">
            <text:p text:style-name="P19">Sylomer-Lager</text:p>
          </table:table-cell>
          <table:table-cell table:style-name="Tabelle4.A1" office:value-type="string">
            <text:p text:style-name="P19">Vollständige Körperschall-Entkopplung; verhindert, dass das Haus zur Trommel wird.</text:p>
          </table:table-cell>
        </table:table-row>
        <table:table-row>
          <table:table-cell table:style-name="Tabelle4.A1" office:value-type="string">
            <text:p text:style-name="P19">45°-Prallplatte</text:p>
          </table:table-cell>
          <table:table-cell table:style-name="Tabelle4.A1" office:value-type="string">
            <text:p text:style-name="P19">Geometrische Lenkung der Restenergie in den biologischen <text:soft-page-break/>Bodenschwamm.</text:p>
          </table:table-cell>
        </table:table-row>
      </table:table>
      <text:list xml:id="list5551659866844166041" text:style-name="L34">
        <text:list-item>
          <text:p text:style-name="P59">Die rechtliche und menschliche Dimension: TA Lärm und Stressprävention </text:p>
        </text:list-item>
      </text:list>
      <text:p text:style-name="P3">Physikalisches Wissen ist in der Stadtplanung auch ein juristisches Werkzeug. Die Immissionsrichtwerte der TA Lärm sind der gesetzliche Schutzschild für die Mietergesundheit. In einem Berliner Mischgebiet liegen die Grenzwerte nachts bei 45 dB(A) außen. Besonders heimtückisch ist jedoch der Körperschall: Schwingungen, die sich über das Mauerwerk direkt in das Bettgestell übertragen, dürfen nachts 25 dB(A) nicht überschreiten.</text:p>
      <text:p text:style-name="P3">Körperschall ist eine insidious Kraft, da er das gesamte Gebäude in einen Resonanzkörper verwandelt. Daher ist die mechanische Trennung durch Sylomer-Gummipuffer alternativlos. Ein präzise geführtes Lärmprotokoll der Bewohner ist hierbei weit mehr als eine Mängelliste; es ist ein juristischer Hebel. Es transformiert die physikalische Beweisführung in wirtschaftlichen Druck (bis zu 40 % Mietminderung nach LG Berlin) und ist damit die schärfste Waffe der Mieter, um bauliche Investitionen in die Gesundheit zu erzwingen.</text:p>
      <text:list xml:id="list2975527534061813575" text:style-name="L35">
        <text:list-item>
          <text:p text:style-name="P60">Fazit: Die Natur als integraler Partner der Technik </text:p>
        </text:list-item>
      </text:list>
      <text:p text:style-name="P3">Zukunftsfähiger Immissionsschutz bedeutet, die künstliche Trennung von Technik und Natur aufzuheben. Das synergetische Zusammenspiel aus massiven Z-Kulissen, nachhaltiger Hanfdämmung und der Biologie des Hinterhofs beweist, dass wir urbane Konflikte durch bio-mechanische Synergie lösen können. Indem wir Pflanzen und Erdboden als funktionale Hardware begreifen, verwandeln wir eine technische Störquelle in eine Zone der Regeneration.</text:p>
      <text:p text:style-name="P3">Die entscheidende Frage für die Gestaltung unserer Städte lautet: Wann hören wir auf, gegen die Physik unserer Lebensräume zu bauen, und fangen an, Architektur und Akustik als eine untrennbare Einheit für die menschliche Gesundheit zu begreifen?</text:p>
      <text:p text:style-name="P3">:---<text:line-break/>Strategiepapier Immissionsschutz</text:p>
      <text:p text:style-name="P3">Rechtlicher Leitfaden zur Durchsetzung von Lärmschutzauflagen und Mietminderungsansprüchen bei Gewerbelärm.</text:p>
      <text:p text:style-name="P3">Entwickele ein strategisches Dokument für Mietergemeinschaften und Rechtsberater, das die rechtlichen Hebel zur Beseitigung von Ventilatorlärm im urbanen Raum darlegt. Basieren Sie die Argumentation auf der TA Lärm, dem Bundes-Immissionsschutzgesetz (BImSchG) und relevanter Rechtsprechung des Landgerichts Berlin. Das Papier soll die prozessualen Schritte von der Mängelanzeige über das Lärmprotokoll bis zur behördlichen Bauauflage durch das Ordnungsamt detailliert beschreiben.</text:p>
      <text:p text:style-name="P3">---:</text:p>
      <text:h text:style-name="P23" text:outline-level="4">Strategiepapier Immissionsschutz</text:h>
      <text:p text:style-name="P2"><text:span text:style-name="Strong_20_Emphasis"><text:span text:style-name="T5">Rechtliche und technische Durchsetzung von Lärmschutzauflagen in der Fuldastraße 3</text:span></text:span></text:p>
      <text:list xml:id="list6083971685842966318" text:style-name="L36">
        <text:list-item>
          <text:p text:style-name="P61">Strategische Einleitung und Kontextualisierung </text:p>
        </text:list-item>
      </text:list>
      <text:p text:style-name="P3"><text:soft-page-break/>In hochverdichteten urbanen Räumen wie Berlin-Neukölln stellt der Immissionsschutz das entscheidende regulatorische Korrektiv dar, um den sozialen Frieden und die Gesundheit der Bewohner nachhaltig zu sichern. Die Fuldastraße 3 ist hierbei ein Paradebeispiel für den „Hinterhof als Resonanzkörper“. Durch die schallharten Fassadenflächen entsteht ein massiver Halleffekt, der Emissionen ungefiltert verstärkt. Um den vertragsgemäßen Gebrauch der Mietsache für die 40 betroffenen Parteien wiederherzustellen, bedarf es einer konsequenten Kompensationslogik: Der Aufbau juristischen Drucks muss mit der technischen Machbarkeit einer baulichen Lösung korrespondieren.</text:p>
      <text:p text:style-name="P3">Herkömmliche Akustik-Maßnahmen scheitern in der Fuldastraße meist an der physikalischen Beschaffenheit des tieffrequenten Gewerbelärms (63 Hz – 250 Hz). Mit Wellenlängen von bis zu sechs Metern durchdringen diese Frequenzen herkömmliche poröse Absorber mühelos. Eine effektive Intervention erfordert daher eine spezialisierte bauliche Abwehr direkt an der Emissionsquelle, fundiert durch eine belastbare rechtliche Architektur.</text:p>
      <text:list xml:id="list4720982216795908315" text:style-name="L37">
        <text:list-item>
          <text:p text:style-name="P62">Die rechtliche Architektur: Hebel des Immissionsschutzes </text:p>
        </text:list-item>
      </text:list>
      <text:p text:style-name="P3">Der primäre Angriffspunkt gegen den Anlagenbetreiber ist die Technische Anleitung zum Schutz gegen Lärm (TA Lärm) in Verbindung mit dem Bundes-Immissionsschutzgesetz (BImSchG). Nach § 22 BImSchG ist der Betreiber einer gewerblichen Anlage gesetzlich verpflichtet, schädliche Umwelteinwirkungen zu verhindern, die nach dem Stand der Technik vermeidbar sind. In der Fuldastraße liegt eine evidente Verletzung dieser Betreiberpflichten vor.</text:p>
      <text:p text:style-name="P3">Die folgende Tabelle definiert die einzuhaltenden Grenzwerte für Mischgebiete:</text:p>
      <table:table table:name="Tabelle5" table:style-name="Tabelle5">
        <table:table-column table:style-name="Tabelle5.A"/>
        <table:table-column table:style-name="Tabelle5.B"/>
        <table:table-column table:style-name="Tabelle5.C"/>
        <table:table-header-rows>
          <table:table-row>
            <table:table-cell table:style-name="Tabelle5.A1" office:value-type="string">
              <text:p text:style-name="P27">Immissionsart</text:p>
            </table:table-cell>
            <table:table-cell table:style-name="Tabelle5.A1" office:value-type="string">
              <text:p text:style-name="P27">Grenzwert Nacht (22:00 – 06:00 Uhr)</text:p>
            </table:table-cell>
            <table:table-cell table:style-name="Tabelle5.A1" office:value-type="string">
              <text:p text:style-name="P27">Relevanter Immissionsort</text:p>
            </table:table-cell>
          </table:table-row>
        </table:table-header-rows>
        <table:table-row>
          <table:table-cell table:style-name="Tabelle5.A1" office:value-type="string">
            <text:p text:style-name="P19">Luftschall (Außenpegel)</text:p>
          </table:table-cell>
          <table:table-cell table:style-name="Tabelle5.A1" office:value-type="string">
            <text:p text:style-name="P19">max. 45 dB(A)</text:p>
          </table:table-cell>
          <table:table-cell table:style-name="Tabelle5.A1" office:value-type="string">
            <text:p text:style-name="P19">Vor dem geöffneten Fenster</text:p>
          </table:table-cell>
        </table:table-row>
        <table:table-row>
          <table:table-cell table:style-name="Tabelle5.A1" office:value-type="string">
            <text:p text:style-name="P19">Körperschall (Innenpegel)</text:p>
          </table:table-cell>
          <table:table-cell table:style-name="Tabelle5.A1" office:value-type="string">
            <text:p text:style-name="P19">max. 25 dB(A)</text:p>
          </table:table-cell>
          <table:table-cell table:style-name="Tabelle5.A1" office:value-type="string">
            <text:p text:style-name="P19">Im Wohn-/Schlafraum (absolut)</text:p>
          </table:table-cell>
        </table:table-row>
      </table:table>
      <text:p text:style-name="P2"><text:span text:style-name="Strong_20_Emphasis"><text:span text:style-name="T5">Rechtliche Durchsetzungsstrategie</text:span></text:span></text:p>
      <text:p text:style-name="P3">Die Rechtsprechung des LG Berlin (Az. 67 S 342/01) stuft erheblichen nächtlichen Gewerbelärm als gravierenden Sachmangel ein, der eine Mietminderung von bis zu 40 % rechtfertigt. Dies ist kein bloßes Mieterrecht, sondern ein gezielter finanzieller Hebel gegen den Vermieter.</text:p>
      <text:p text:style-name="P3">Wirtschaftliche Kalkulation (ROI): Bei 40 Wohneinheiten und einer angenommenen Durchschnittsmiete von 600 € (kalt) generiert eine 40%-ige Minderung einen monatlichen Einnahmeverlust von 9.600 €. Den einmaligen Investitionskosten von ca. 8.500 € für eine professionelle Lärmschutzlösung steht somit ein Verlust gegenüber, der die Sanierung bereits im ersten Monat amortisiert. Diese ökonomische Realität erzwingt die Kooperation der Hausverwaltung.</text:p>
      <text:list xml:id="list525544420597393958" text:style-name="L38">
        <text:list-item>
          <text:p text:style-name="P63">Technische Phänomenologie: Luftschall vs. Körperschall </text:p>
        </text:list-item>
      </text:list>
      <text:p text:style-name="P3">Akustische „Kosmetik“ an den Fenstern der Immissionsorte ist wirkungslos, solange die physikalische Ursache nicht isoliert wird. Wir unterscheiden:</text:p>
      <text:list xml:id="list5268821893037705105" text:style-name="L39">
        <text:list-item>
          <text:p text:style-name="P154">Luftschall (Abluftrauschen): Der hörbare Lärm der bewegten Luftmassen. Er verhält sich wie ein „blind amoklaufender Sprinter“ im Hof und wird durch das <text:soft-page-break/>Reflexionsverhalten der Wände verstärkt. </text:p>
        </text:list-item>
        <text:list-item>
          <text:p text:style-name="P64">Körperschall (Vibrationen): Die mechanische Schwingung der Ventilatormotoren (15–50 Hz) überträgt sich direkt in das Mauerwerk. Das gesamte Gebäude fungiert hierbei als Lautsprecher. </text:p>
        </text:list-item>
      </text:list>
      <text:p text:style-name="P3">Das „Elefanten-Prinzip“ verdeutlicht, dass tiefe Frequenzen Barrieren aufgrund ihrer Energie einfach umwandern. Eine wirksame Lösung erfordert zwingend eine vollständige strukturelle Entkopplung. Hierfür müssen Elastomer-Lager (z. B. Sylomer-Streifen) eingesetzt werden, die exakt auf die Erregerfrequenz der Motoren abgestimmt sind, um Schallbrücken zu eliminieren. Zudem ist eine Materialstärke von mindestens 22 mm (OSB- oder Siebdruckplatten) für die Gehäusewandung erforderlich, um die nötige physikalische Masse gegen das Dröhnen zu bieten.</text:p>
      <text:list xml:id="list3403547777646009179" text:style-name="L40">
        <text:list-item>
          <text:p text:style-name="P65">Das prozessuale Vorgehen: Vom Protokoll zur Bauauflage </text:p>
        </text:list-item>
      </text:list>
      <text:p text:style-name="P3">Die Beweissicherung ist das schwächste Glied in der Kette. Nur ein substanziiertes Lärmprotokoll zwingt das Ordnungsamt Neukölln zum Handeln.</text:p>
      <text:p text:style-name="P3">Schritt-für-Schritt-Anleitung zur prozessualen Durchsetzung:</text:p>
      <text:list xml:id="list474427410934886837" text:style-name="L41">
        <text:list-item>
          <text:p text:style-name="P155">Lärmprotokoll: Über 14 Tage minutengenaue Dokumentation (Beginn, Ende, Art des Dröhnens, Vibration im Bettgestell). </text:p>
        </text:list-item>
        <text:list-item>
          <text:p text:style-name="P155">Mängelanzeige: Zustellung an den Vermieter gemäß § 536 BGB. WICHTIG: Die Zustellung muss per Einwurf-Einschreiben erfolgen, um den rechtssicheren Zugang nachzuweisen. </text:p>
        </text:list-item>
        <text:list-item>
          <text:p text:style-name="P66">Behörden-Beschwerde: Antrag auf amtliche Messung beim Ordnungsamt Neukölln (Fachbereich Gewerbe). </text:p>
        </text:list-item>
      </text:list>
      <text:p text:style-name="P3">Der „So-What-Effekt“: Ein kollektives Vorgehen von 40 Parteien verschiebt den Fall von einer privaten Streitigkeit hin zu einer öffentlichen Gesundheitsgefährdung. Dies begründet ein gesteigertes öffentliches Interesse, welches die Behörden rechtlich dazu verpflichtet, eine amtliche Bauauflage gegen den Betreiber zu erlassen.</text:p>
      <text:list xml:id="list4476657264099539215" text:style-name="L42">
        <text:list-item>
          <text:p text:style-name="P67">Die bauliche Lösung: Z-Kulissen-Rahmen und "Akustische Kaskade" </text:p>
        </text:list-item>
      </text:list>
      <text:p text:style-name="P3">Der vorgeschlagene „Umbau“ nutzt den baulichen Fassadenversatz von ca. 20 cm für eine externe Kapselung, die dem Prinzip des Zero Rigid Contact folgt: Die Box umschließt die Emission, ohne das vibrierende Aggregat starr zu berühren.</text:p>
      <text:p text:style-name="P3">Die drei Säulen der Lärmreduktion:</text:p>
      <text:list xml:id="list7733533538901651678" text:style-name="L43">
        <text:list-item>
          <text:p text:style-name="P156">Absorption: Schallwellen prallen im Z-Labyrinth gegen Kulissen aus Hanf- oder Holzfaser und wandeln kinetische Energie in Wärme um. </text:p>
        </text:list-item>
        <text:list-item>
          <text:p text:style-name="P156">Diffusion: Unregelmäßige Strukturen brechen die Wellenfronten auf. </text:p>
        </text:list-item>
        <text:list-item>
          <text:p text:style-name="P68">Verwirbelung: Gezielter Strömungswiderstand bremst die Luft ab. </text:p>
        </text:list-item>
      </text:list>
      <text:p text:style-name="P3">Technischer Warnhinweis: Die Konstruktion des Z-Labyrinths muss sicherstellen, dass der Strömungsquerschnitt zu keinem Zeitpunkt kleiner ist als der Ventilatorauslass. Dies verhindert einen schädlichen Gegendruck (Back Pressure), der den Motor überhitzen könnte – ein kritischer Punkt, um dem Betreiber keine technischen Argumente gegen den Einbau zu liefern.</text:p>
      <text:p text:style-name="P3">Das Prinzip der „Akustischen Kaskade“: Ein 45°-Schallabweiser an der Unterseite der Box lenkt den Restschall gezielt nach unten. Dort fungiert der Hinterhof als biologischer Schwamm: Die Erde und der Pflanzenbewuchs (Hortensien, Büsche und die vorhandene <text:soft-page-break/>Tanne) wirken als Tertiär-Absorber, die den Lärm neutralisieren.</text:p>
      <text:list xml:id="list8740787374066797978" text:style-name="L44">
        <text:list-item>
          <text:p text:style-name="P69">Realisierungsstrategien: Professionelle Ausführung vs. Öko-DIY </text:p>
        </text:list-item>
      </text:list>
      <table:table table:name="Tabelle6" table:style-name="Tabelle6">
        <table:table-column table:style-name="Tabelle6.A"/>
        <table:table-column table:style-name="Tabelle6.B"/>
        <table:table-column table:style-name="Tabelle6.C"/>
        <table:table-header-rows>
          <table:table-row>
            <table:table-cell table:style-name="Tabelle6.A1" office:value-type="string">
              <text:p text:style-name="P27">Merkmal</text:p>
            </table:table-cell>
            <table:table-cell table:style-name="Tabelle6.A1" office:value-type="string">
              <text:p text:style-name="P27">Professionelle Fachfirma</text:p>
            </table:table-cell>
            <table:table-cell table:style-name="Tabelle6.A1" office:value-type="string">
              <text:p text:style-name="P27">Ökologische DIY-Lösung</text:p>
            </table:table-cell>
          </table:table-row>
        </table:table-header-rows>
        <table:table-row>
          <table:table-cell table:style-name="Tabelle6.A1" office:value-type="string">
            <text:p text:style-name="P19">Material</text:p>
          </table:table-cell>
          <table:table-cell table:style-name="Tabelle6.A1" office:value-type="string">
            <text:p text:style-name="P19">Aluminium / Mineralwolle (A1)</text:p>
          </table:table-cell>
          <table:table-cell table:style-name="Tabelle6.A1" office:value-type="string">
            <text:p text:style-name="P19">22 mm Siebdruckplatten / Hanf</text:p>
          </table:table-cell>
        </table:table-row>
        <table:table-row>
          <table:table-cell table:style-name="Tabelle6.A1" office:value-type="string">
            <text:p text:style-name="P19">Kosten</text:p>
          </table:table-cell>
          <table:table-cell table:style-name="Tabelle6.A1" office:value-type="string">
            <text:p text:style-name="P19">7.200 € – 8.500 €</text:p>
          </table:table-cell>
          <table:table-cell table:style-name="Tabelle6.A1" office:value-type="string">
            <text:p text:style-name="P19">Sehr niedrig (reine Materialkosten)</text:p>
          </table:table-cell>
        </table:table-row>
        <table:table-row>
          <table:table-cell table:style-name="Tabelle6.A1" office:value-type="string">
            <text:p text:style-name="P19">Dichtung</text:p>
          </table:table-cell>
          <table:table-cell table:style-name="Tabelle6.A1" office:value-type="string">
            <text:p text:style-name="P19">Synthetik</text:p>
          </table:table-cell>
          <table:table-cell table:style-name="Tabelle6.A1" office:value-type="string">
            <text:p text:style-name="P19">Hanfzopf (Dichtungsstrick)</text:p>
          </table:table-cell>
        </table:table-row>
        <table:table-row>
          <table:table-cell table:style-name="Tabelle6.A1" office:value-type="string">
            <text:p text:style-name="P19">Rechtssicherheit</text:p>
          </table:table-cell>
          <table:table-cell table:style-name="Tabelle6.A1" office:value-type="string">
            <text:p text:style-name="P19">Zertifizierte Abnahme</text:p>
          </table:table-cell>
          <table:table-cell table:style-name="Tabelle6.A1" office:value-type="string">
            <text:p text:style-name="P19">Funktionell top, Eigenhaftung</text:p>
          </table:table-cell>
        </table:table-row>
      </table:table>
      <text:p text:style-name="P3"/>
      <text:p text:style-name="P3"><text:span text:style-name="T13">Kosten-Nutzen-Analyse:</text:span> Eine professionelle Sanierung amortisiert sich aufgrund der vermiedenen Mietminderungen (9.600 € Ersparnis pro Monat) bereits nach weniger als vier Wochen. Die DIY-Lösung bietet hingegen maximale In-situ-Ressourceneffizienz durch nachhaltige Materialien wie Hanf, der durch seine Diffusionsfähigkeit Schimmelbildung in der Abluft verhindert.</text:p>
      <text:list xml:id="list3896503960040973776" text:style-name="L45">
        <text:list-item>
          <text:p text:style-name="P70">Fazit und Handlungsmatrix </text:p>
        </text:list-item>
      </text:list>
      <text:p text:style-name="P3">Eine „friedliche Nachbarschaft durch technologische Compliance“ ist das Resultat konsequenter strategischer Führung. Der Erfolg in der Fuldastraße 3 basiert auf der Trias aus:</text:p>
      <text:list xml:id="list2484822317683261022" text:style-name="L46">
        <text:list-item>
          <text:p text:style-name="P157">Präziser Dokumentation: Das substanziierte Protokoll als prozessualer Anker. </text:p>
        </text:list-item>
        <text:list-item>
          <text:p text:style-name="P157">Juristischem Druck: Die Mietminderung als ökonomischer Katalysator. </text:p>
        </text:list-item>
        <text:list-item>
          <text:p text:style-name="P71">Technischer Entkopplung: Die schwingungsfreie Z-Kulissen-Box als physikalische Endlösung. </text:p>
        </text:list-item>
      </text:list>
      <text:p text:style-name="P3">Wenn Architektur und Natur als funktionale Partner agieren und Schall gezielt in den biologischen „Schwamm“ des Hinterhofs geleitet wird, lässt sich urbaner Lärmstress dauerhaft neutralisieren. Die Frage ist nicht, ob wir uns Lärmschutz leisten können, sondern wie lange wir es uns leisten wollen, gegen die Physik zu streiten, anstatt sie durch intelligente Geometrie zum Schweigen zu bringen.</text:p>
      <text:p text:style-name="P3">:---<text:line-break/>Blogbeitrag<text:line-break/>Informativer Artikel im Stil eines Blogbeitrags</text:p>
      <text:p text:style-name="P3">Verfasse als versierter Autor und Ideengeber einen fesselnden, gut lesbaren Blogbeitrag für eine beliebte Online-Publikationsplattform, die für ihre klare Ästhetik und anspruchsvollen Inhalte bekannt ist. Dein Ziel ist es, die überraschendsten, kontraintuitivsten oder wirkungsvollsten Erkenntnisse aus den vorliegenden Quellen in einer überzeugenden Liste (einem sogenannten „Listicle“) aufzubereiten. Der Schreibstil sollte klar, zugänglich und gut überfliegbar sein, geprägt von einem lockeren, aber intelligenten Tonfall. Formulieren Sie eine packende, zum Anklicken anregende Überschrift.</text:p>
      <text:p text:style-name="P3">Beginne mit einer kurzen Einleitung, die den Leser durch ein nachvollziehbares Problem oder einen interessanten Aspekt fesselt. Präsentiere anschließend jeden Punkt in einem eigenen Abschnitt mit einer klaren, fettgedruckten Zwischenüberschrift. Erläutere das jeweilige Konzept in kurzen Absätzen; beschränke dich nicht auf eine bloße Zusammenfassung, sondern biete eine kurze Analyse oder Reflexion darüber, warum der Punkt so interessant oder wichtig ist. Sollte es in den Quellen ein aussagekräftiges Zitat geben, hebe dieses durch einen eingerückten Block hervor. Schließe den Beitrag mit einer <text:soft-page-break/>kurzen, zukunftsorientierten Zusammenfassung ab, die dem Leser eine letzte, zum Nachdenken anregende Frage oder eine prägnante Erkenntnis mit auf den Weg gibt.<text:line-break/>---:</text:p>
      <text:h text:style-name="P23" text:outline-level="4">Schluss mit dem Dröhnen</text:h>
      <text:p text:style-name="P2"><text:span text:style-name="Strong_20_Emphasis"><text:span text:style-name="T5">Wie ein Berliner Hinterhof durch „Schall-Judo“ flüsterleise wird ! + ?</text:span></text:span></text:p>
      <text:list xml:id="list693242278401176210" text:style-name="L47">
        <text:list-item>
          <text:p text:style-name="P72">Einleitung: Das unsichtbare Monster im Kiez </text:p>
        </text:list-item>
      </text:list>
      <text:p text:style-name="P3">Es ist zwei Uhr morgens in der Neuköllner Fuldastraße 3. Die Stadt sollte schlafen, doch für 40 Mietparteien ist an Ruhe nicht zu denken. Ein tiefes, unaufhörliches Wummern kriecht durch die Wände, bringt Bettgestelle zum Schwingen und füllt die Schlafzimmer mit einem Bass, den man eher in den Knochen als in den Ohren spürt. Das „unsichtbare Monster“ sind zwei gewerbliche Ventilatoren einer Bar und einer Kneipe im Erdgeschoss, deren tieffrequentes Dröhnen (63–250 Hz) den engen, schallharten Hinterhof in einen gigantischen Resonanzkörper verwandelt.</text:p>
      <text:p text:style-name="P3">Dieser Fall ist mehr als ein lokales Ärgernis; er ist ein universelles urbanes Drama und gleichzeitig eine strategische Blaupause für die Lösung von Nutzungskonflikten zwischen Gewerbe und Wohnraum. Herkömmliche Lösungen wie Oropax oder einfache Dämmmatten versagen hier kläglich, da wir es mit Schallwellen von bis zu sechs Metern Länge (bei 63 Hz) zu tun haben. Solche Wellen besitzen eine gewaltige Energie und fließen förmlich durch dünne Barrieren hindurch. Um diesen Konflikt dauerhaft zu befrieden, ist ein radikaler Wechsel notwendig: Weg von der bloßen Bekämpfung, hin zur intelligenten Lenkung des Schalls durch Geometrie. Die Lösung beginnt nicht bei der Dämmung, sondern bei der Erkenntnis, dass Schall einen physikalischen Weg sucht, den wir verbauen müssen.</text:p>
      <text:list xml:id="list8422667962101317961" text:style-name="L48">
        <text:list-item>
          <text:p text:style-name="P73">Die „blinden Läufer“ stoppen: Das Geheimnis des Z-Labyrinths </text:p>
        </text:list-item>
      </text:list>
      <text:p text:style-name="P3">Um den Lärm zu bändigen, muss der Schallweg physisch gebrochen werden, ohne den lebensnotwendigen Luftstrom der Gastronomie-Lüftung zu behindern. Die Lösung ist ein massiver Z-Kulissen-Rahmen, der als externe Kapselung vor dem Fenster fungiert. Hierbei nutzen wir den vorhandenen Fassadenversatz von etwa 20 cm zwischen der Fensterscheibe und der Außenwand als taktischen Raumgewinn. Diese Tiefe erlaubt es, die Z-Kulissen so zu platzieren, dass sie den Schall schlucken, bevor er die Hofebene erreicht.</text:p>
      <text:p text:style-name="P3">„Schallwellen verhalten sich wie blinde Läufer, die nur geradeaus rennen.“</text:p>
      <text:p text:style-name="P3">Dieses Prinzip der linearen Wellenausbreitung macht sich das Z-Labyrinth zunutze:</text:p>
      <text:list xml:id="list1816740825487853389" text:style-name="L49">
        <text:list-item>
          <text:p text:style-name="P158">Richtungszwang: Während die Luft flexibel genug ist, sich um Kurven zu schlängeln, prallt die geradlinige Schallenergie frontal gegen die versetzten Trennwände. </text:p>
        </text:list-item>
        <text:list-item>
          <text:p text:style-name="P158">90°-Umlenkungen: Durch die zweifache Umlenkung im Inneren der Box verliert die Welle bei jedem Aufprall massiv an Energie. </text:p>
        </text:list-item>
        <text:list-item>
          <text:p text:style-name="P74">Hydrophobiertes Inlay: Die Wände im Inneren sind mit offenporigen Absorbern (z.B. Hanf-Akustikplatten) ausgekleidet, die die kinetische Energie durch viskose Reibung in Wärme umwandeln. </text:p>
        </text:list-item>
      </text:list>
      <text:p text:style-name="P3">Ein entscheidender technischer Parameter ist die Erhaltung des Strömungsquerschnitts. Um den „Motoren-Tod“ der Ventilatoren durch zu hohen Gegendruck zu verhindern, darf <text:soft-page-break/>der Durchgangsquerschnitt innerhalb der Box an keiner Stelle kleiner sein als der Auslass des Ventilators. Doch das ausgeklügelteste Labyrinth nützt wenig, wenn die Box selbst als Resonanzkörper fungiert und Vibrationen direkt in die Bausubstanz einleitet.</text:p>
      <text:list xml:id="list4074550861568751027" text:style-name="L50">
        <text:list-item>
          <text:p text:style-name="P75">Zero Rigid Contact: Warum die Box „schweben“ muss </text:p>
        </text:list-item>
      </text:list>
      <text:p text:style-name="P3">Ein häufiger Fehler bei der Lärmsanierung ist die Entstehung von Schallbrücken. Wird die schwere Box – wir verwenden hier 22 mm Siebdruckplatten für die notwendige physikalische Masse gegen tiefe Frequenzen – starr mit dem Mauerwerk verschraubt, verwandelt sie sich in eine „gigantische Trommel“. Die Vibrationen des Motors (15–50 Hz) wandern dann als Körperschall ungehindert durch das gesamte Gebäude.</text:p>
      <text:p text:style-name="P3">Die goldene Regel lautet daher: Vollständige mechanische Trennung. Die gesamte Konstruktion muss vor der Fassade „schweben“. Dies erreichen wir durch den Einsatz von Schwerlast-Schwingungsisolatoren (Sylomer-Streifen) oder Gummipuffern bei jeder Verschraubung. Es darf keinen direkten Kontakt zwischen Holz, Metall und Stein geben.</text:p>
      <table:table table:name="Tabelle7" table:style-name="Tabelle7">
        <table:table-column table:style-name="Tabelle7.A"/>
        <table:table-column table:style-name="Tabelle7.B"/>
        <table:table-column table:style-name="Tabelle7.C"/>
        <table:table-header-rows>
          <table:table-row>
            <table:table-cell table:style-name="Tabelle7.A1" office:value-type="string">
              <text:p text:style-name="P27">Material</text:p>
            </table:table-cell>
            <table:table-cell table:style-name="Tabelle7.A1" office:value-type="string">
              <text:p text:style-name="P27">Funktion</text:p>
            </table:table-cell>
            <table:table-cell table:style-name="Tabelle7.A1" office:value-type="string">
              <text:p text:style-name="P27">Akustischer Vorteil</text:p>
            </table:table-cell>
          </table:table-row>
        </table:table-header-rows>
        <table:table-row>
          <table:table-cell table:style-name="Tabelle7.A1" office:value-type="string">
            <text:p text:style-name="P19">22 mm Siebdruckplatten</text:p>
          </table:table-cell>
          <table:table-cell table:style-name="Tabelle7.A1" office:value-type="string">
            <text:p text:style-name="P19">Außenhülle / Masse</text:p>
          </table:table-cell>
          <table:table-cell table:style-name="Tabelle7.A1" office:value-type="string">
            <text:p text:style-name="P19">Reflektiert tiefe Frequenzen, hohe Eigendämpfung</text:p>
          </table:table-cell>
        </table:table-row>
        <table:table-row>
          <table:table-cell table:style-name="Tabelle7.A1" office:value-type="string">
            <text:p text:style-name="P19">Hanfzopf (Dichtstrick)</text:p>
          </table:table-cell>
          <table:table-cell table:style-name="Tabelle7.A1" office:value-type="string">
            <text:p text:style-name="P19">Fugenfüllung</text:p>
          </table:table-cell>
          <table:table-cell table:style-name="Tabelle7.A1" office:value-type="string">
            <text:p text:style-name="P19">Bleibt dauerelastisch, verhindert Schallbrücken am Rand</text:p>
          </table:table-cell>
        </table:table-row>
        <table:table-row>
          <table:table-cell table:style-name="Tabelle7.A1" office:value-type="string">
            <text:p text:style-name="P19">Sylomer / Gummipuffer</text:p>
          </table:table-cell>
          <table:table-cell table:style-name="Tabelle7.A1" office:value-type="string">
            <text:p text:style-name="P19">Aufhängung</text:p>
          </table:table-cell>
          <table:table-cell table:style-name="Tabelle7.A1" office:value-type="string">
            <text:p text:style-name="P19">Absorbiert mechanische Schwingungen (Körperschall)</text:p>
          </table:table-cell>
        </table:table-row>
        <table:table-row>
          <table:table-cell table:style-name="Tabelle7.A1" office:value-type="string">
            <text:p text:style-name="P19">Elastischer Kork-Füller</text:p>
          </table:table-cell>
          <table:table-cell table:style-name="Tabelle7.A1" office:value-type="string">
            <text:p text:style-name="P19">Versiegelung</text:p>
          </table:table-cell>
          <table:table-cell table:style-name="Tabelle7.A1" office:value-type="string">
            <text:p text:style-name="P19">Wetterfeste Abdichtung ohne Versteifung der Fuge</text:p>
          </table:table-cell>
        </table:table-row>
        <table:table-row>
          <table:table-cell table:style-name="Tabelle7.A1" office:value-type="string">
            <text:p text:style-name="P19">Harter Bauschaum</text:p>
          </table:table-cell>
          <table:table-cell table:style-name="Tabelle7.A1" office:value-type="string">
            <text:p text:style-name="P19">Fixierung</text:p>
          </table:table-cell>
          <table:table-cell table:style-name="Tabelle7.A1" office:value-type="string">
            <text:p text:style-name="P19">Absolut ungeeignet, da er Schall perfekt leitet</text:p>
          </table:table-cell>
        </table:table-row>
      </table:table>
      <text:p text:style-name="P3">Wenn die Box mechanisch entkoppelt und der Luftschall im Labyrinth minimiert ist, bleibt die Frage, wohin mit dem unvermeidbaren Restschall geleitet wird.</text:p>
      <text:list xml:id="list6524554900548459110" text:style-name="L51">
        <text:list-item>
          <text:p text:style-name="P76">Die Akustische Rutsche: Judo-Taktik am Fenstergitter </text:p>
        </text:list-item>
      </text:list>
      <text:p text:style-name="P3">Anstatt zu versuchen, den verbleibenden tiefen Schall frontal aufzuhalten, nutzt das Konzept die Judo-Taktik: Die Energie des Gegners wird gegen ihn selbst verwendet. Ein 45°-Schallabweiser an der Unterseite der Box fungiert als akustische Rutsche. Diese Geometrie nutzt den 20 cm Fassadenversatz optimal aus, um den Lärm gezielt nach unten abzulenken, statt ihn nach oben zu den Wohnungsfenstern steigen zu lassen.</text:p>
      <text:p text:style-name="P3">Eine aerodynamische Strömungslippe an der Austrittskante verhindert zudem zusätzliche Zischgeräusche durch Verwirbelungen. Ein wesentlicher Vorteil dieses „Umbaus“ (externe Kapselung) gegenüber einem internen Einbau liegt im Erhalt der Garantie für die Gastronomiegeräte; die bestehende Mechanik des Ventilators bleibt unberührt. Die gezielte Lenkung des Schalls nach unten führt zu einem oft unterschätzten, aber hocheffektiven Verbündeten: der lokalen Flora.</text:p>
      <text:list xml:id="list5968453400233196545" text:style-name="L52">
        <text:list-item>
          <text:p text:style-name="P77">Botanische Hardware: Pflanzen als biologische Schallschlucker </text:p>
        </text:list-item>
      </text:list>
      <text:p text:style-name="P3">In der Fuldastraße 3 wird der Hinterhof als funktionale Infrastruktur neu definiert. Der nach unten abgeleitete Lärm wird in eine „Akustische Kaskade“ entlassen, in der die Natur als tertiärer Dämpfer fungiert:</text:p>
      <text:list xml:id="list5707675304187464326" text:style-name="L53">
        <text:list-item>
          <text:p text:style-name="P159">Biologische Diffusion: Pflanzen wie Hortensien besitzen unzählige, unregelmäßig <text:soft-page-break/>angeordnete Blätter. Diese zersplittern die eintreffenden Schallwellen und streuen sie in tausende Richtungen, was harten Echos an den Fassaden vorbeugt. </text:p>
        </text:list-item>
        <text:list-item>
          <text:p text:style-name="P159">Viskose Reibung: Beim Durchdringen der Blattschichten reiben sich die Luftmoleküle an den feinen Strukturen, wodurch die Schallwelle rasant an Kraft verliert. </text:p>
        </text:list-item>
        <text:list-item>
          <text:p text:style-name="P78">Offenporige Boden-Absorption: Die offene Erde im Beet wirkt wie ein natürlicher Schwamm. Anders als Asphalt reflektiert weicher Boden den Schall nicht, sondern saugt die tieffrequente Energie durch Poren-Absorption auf. </text:p>
        </text:list-item>
      </text:list>
      <text:p text:style-name="P3">Dieses Zusammenspiel von technischer Präzision und biologischer Hardware ist ökologisch und ökonomisch überlegen, da die Natur die „Feinarbeit“ der Dämpfung kostenlos übernimmt. Doch um eine solche Lösung zu realisieren, muss oft erst der rechtliche Rahmen als Katalysator dienen.</text:p>
      <text:list xml:id="list7679421520099256168" text:style-name="L54">
        <text:list-item>
          <text:p text:style-name="P79">Der finanzielle Schalldämpfer: Recht als technischer Katalysator </text:p>
        </text:list-item>
      </text:list>
      <text:p text:style-name="P3">Um eine Hausverwaltung zur Investition in den Stand der Technik zu bewegen, müssen Mieter den Konflikt auf eine wirtschaftliche Ebene heben. Die rechtliche Argumentation basiert auf der TA Lärm und insbesondere auf § 22 BImSchG, wonach Betreiber verpflichtet sind, schädliche Umwelteinwirkungen nach dem Stand der Technik zu verhindern.</text:p>
      <table:table table:name="Tabelle8" table:style-name="Tabelle8">
        <table:table-column table:style-name="Tabelle8.A"/>
        <table:table-column table:style-name="Tabelle8.B"/>
        <table:table-column table:style-name="Tabelle8.C"/>
        <table:table-header-rows>
          <table:table-row>
            <table:table-cell table:style-name="Tabelle8.A1" office:value-type="string">
              <text:p text:style-name="P27">Ort / Zeit</text:p>
            </table:table-cell>
            <table:table-cell table:style-name="Tabelle8.A1" office:value-type="string">
              <text:p text:style-name="P27">Kritischer Grenzwert</text:p>
            </table:table-cell>
            <table:table-cell table:style-name="Tabelle8.A1" office:value-type="string">
              <text:p text:style-name="P27">Rechtliche Konsequenz</text:p>
            </table:table-cell>
          </table:table-row>
        </table:table-header-rows>
        <table:table-row>
          <table:table-cell table:style-name="Tabelle8.A1" office:value-type="string">
            <text:p text:style-name="P19">Nachts außen</text:p>
          </table:table-cell>
          <table:table-cell table:style-name="Tabelle8.A1" office:value-type="string">
            <text:p text:style-name="P19">45 dB(A)</text:p>
          </table:table-cell>
          <table:table-cell table:style-name="Tabelle8.A1" office:value-type="string">
            <text:p text:style-name="P19">Verstoß gegen TA Lärm (Immissionsschutz)</text:p>
          </table:table-cell>
        </table:table-row>
        <table:table-row>
          <table:table-cell table:style-name="Tabelle8.A1" office:value-type="string">
            <text:p text:style-name="P19">Nachts innen</text:p>
          </table:table-cell>
          <table:table-cell table:style-name="Tabelle8.A1" office:value-type="string">
            <text:p text:style-name="P19">25 dB(A) (Körperschall)</text:p>
          </table:table-cell>
          <table:table-cell table:style-name="Tabelle8.A1" office:value-type="string">
            <text:p text:style-name="P19">Erheblicher Sachmangel der Mietsache</text:p>
          </table:table-cell>
        </table:table-row>
        <table:table-row>
          <table:table-cell table:style-name="Tabelle8.A1" office:value-type="string">
            <text:p text:style-name="P19">Mietminderung</text:p>
          </table:table-cell>
          <table:table-cell table:style-name="Tabelle8.A1" office:value-type="string">
            <text:p text:style-name="P19">Bis zu 40 %</text:p>
          </table:table-cell>
          <table:table-cell table:style-name="Tabelle8.A1" office:value-type="string">
            <text:p text:style-name="P19">LG Berlin (Az. 67 S 342/01) bei nächtlichem Lärm</text:p>
          </table:table-cell>
        </table:table-row>
      </table:table>
      <text:p text:style-name="P3">Durch das Führen formeller Lärmprotokolle und die Einschaltung des Ordnungsamts zur amtlichen Messung wird der Handlungsdruck so groß, dass eine technische Nachrüstung (ca. 4.800 € bis 8.500 €) für den Eigentümer wirtschaftlich sinnvoller ist als dauerhafte Mietverluste. So führen Technik, Recht und Natur schließlich den sozialen Frieden im Kiez wieder her.</text:p>
      <text:list xml:id="list5729858074822064311" text:style-name="L55">
        <text:list-item>
          <text:p text:style-name="P80">Fazit: Die Stadt als atmendes System </text:p>
        </text:list-item>
      </text:list>
      <text:p text:style-name="P3">Der Fall Fuldastraße verdeutlicht, dass technischer Lärmschutz kein lästiges Übel ist, das man hinter Verkleidungen versteckt, sondern ein intelligentes Designelement einer nachhaltigen Stadtentwicklung. Wir müssen Architektur neu denken: Weg von der Trennung zwischen Technik und Umwelt, hin zu Systemen, in denen Pflanzen und Erdboden als funktionale „Hardware“ fest eingeplant werden.</text:p>
      <text:p text:style-name="P3">Guter Schallschutz entzieht dem urbanen Konflikt die Emotionen und ersetzt Geschrei durch Geometrie. Wenn wir lernen, Lärm nicht nur zu blockieren, sondern ihn wie beim Judo umzulenken, wird Architektur zu einem Werkzeug für die Gesundheit. Was wäre, wenn Ihr Hinterhof in Zukunft nicht nur schön aussähe, sondern als aktives, grünes Filtermodul aktiv für Ihre Gesundheit arbeiten würde?</text:p>
      <text:p text:style-name="P3">:---<text:line-break/>Briefing-Dokument<text:line-break/>Wichtige Erkenntnisse und Zitate <text:s text:c="20"/><text:line-break/>Erstelle ein umfassendes Briefing-Dokument, das die zentralen Themen und Ideen aus den Quellen zusammenführt. Beginne mit einer prägnanten Zusammenfassung (Executive <text:soft-page-break/>Summary), die die wichtigsten Erkenntnisse vorab darstellt. Der Hauptteil des Dokuments muss eine detaillierte und gründliche Untersuchung der zentralen Themen, Belege und Schlussfolgerungen aus den Quellen enthalten. Diese Analyse sollte logisch strukturiert sein und zur besseren Übersichtlichkeit Überschriften sowie Aufzählungspunkte verwenden. Der Tonfall muss sachlich und präzise sein.<text:line-break/>Konstruktions-Leitfaden<text:line-break/>Anschauliche Erläuterung des Z-Labyrinth-Prinzips zur effektiven Schalllenkung für Heimwerker.<text:line-break/>Schreibe eine einfache Anleitung, die das Funktionsprinzip der 'Schall-Rutsche' erklärt. Konzentriere dich darauf, warum die Z-Form der Kulissen den Lärm 'müde macht' und wie die Natur (Erdboden und Pflanzen) als biologischer Schwamm zur Absorption von Restschall genutzt werden kann. Das Ziel ist es, einem Laien zu vermitteln, wie durch eine intelligente Geometrie Lärm nach unten abgeleitet wird, anstatt ihn nach oben steigen zu lassen.<text:line-break/>---:</text:p>
      <text:h text:style-name="P23" text:outline-level="4">Akustische Sanierung und Lärmschutz-Konstruktion Fuldastraße 3</text:h>
      <text:list xml:id="list728123362017971650" text:style-name="L56">
        <text:list-item>
          <text:p text:style-name="P81">Strategische Kernerkenntnisse: </text:p>
        </text:list-item>
      </text:list>
      <text:p text:style-name="P3">Die Wiederherstellung der Wohngesundheit und des sozialen Friedens in der Fuldastraße 3 erfordert eine gezielte technische Intervention gegen die gewerbliche Lärmbelastung. Als Senior-Experte für urbane Akustik analysiere ich diesen Fall nicht nur als physikalisches Problem, sondern als strategische Notwendigkeit zur Wahrung der Mieterrechte. Das hier präsentierte „Z-Labyrinth-Prinzip“ ist das Resultat einer präzisen Diagnose: Es entkoppelt die Schallquelle von der Bausubstanz und nutzt die vorhandene Hof-Biologie als sekundäres Dämpfungsfeld.</text:p>
      <text:list xml:id="list4593847273736788923" text:style-name="L57">
        <text:list-item>
          <text:p text:style-name="P160">Lärm-Diagnose: Dominanz von tieffrequentem Körperschall (63 Hz – 250 Hz), der das Mauerwerk als Resonanzkörper nutzt. </text:p>
        </text:list-item>
        <text:list-item>
          <text:p text:style-name="P160">Geometrisches Limit: Massive Eisen-Fenstergitter und eine Mauerwerkstiefe von 20 cm erzwingen eine externe Kapselung („Umbau“ statt „Einbau“). </text:p>
        </text:list-item>
        <text:list-item>
          <text:p text:style-name="P160">Physikalische Lösung: Vernichtung der Schallenergie durch Z-Kulissen (Absorption) und gezielte Ableitung in den biologischen Bodenschwamm (Diffusion). </text:p>
        </text:list-item>
        <text:list-item>
          <text:p text:style-name="P82">Ökologische Effektivität: Einsatz von Hanffasern zur Nutzung viskoser Reibungseffekte, die herkömmliche Schaumstoffe in der Tiefton-Dämpfung übertreffen. </text:p>
        </text:list-item>
      </text:list>
      <table:table table:name="Tabelle9" table:style-name="Tabelle9">
        <table:table-column table:style-name="Tabelle9.A"/>
        <table:table-column table:style-name="Tabelle9.B"/>
        <table:table-column table:style-name="Tabelle9.C"/>
        <table:table-header-rows>
          <table:table-row>
            <table:table-cell table:style-name="Tabelle9.A1" office:value-type="string">
              <text:p text:style-name="P27">Parameter</text:p>
            </table:table-cell>
            <table:table-cell table:style-name="Tabelle9.A1" office:value-type="string">
              <text:p text:style-name="P27">Problem: Gewerbelärm (Ist-Zustand)</text:p>
            </table:table-cell>
            <table:table-cell table:style-name="Tabelle9.A1" office:value-type="string">
              <text:p text:style-name="P27">Lösung: Ökologische Schall-Rutsche</text:p>
            </table:table-cell>
          </table:table-row>
        </table:table-header-rows>
        <table:table-row>
          <table:table-cell table:style-name="Tabelle9.A1" office:value-type="string">
            <text:p text:style-name="P19">Schallcharakter</text:p>
          </table:table-cell>
          <table:table-cell table:style-name="Tabelle9.A1" office:value-type="string">
            <text:p text:style-name="P19">Tieffrequentes Dröhnen &amp; Flummi-Halleffekt</text:p>
          </table:table-cell>
          <table:table-cell table:style-name="Tabelle9.A1" office:value-type="string">
            <text:p text:style-name="P19">Absorption &amp; aerodynamische Brechung</text:p>
          </table:table-cell>
        </table:table-row>
        <table:table-row>
          <table:table-cell table:style-name="Tabelle9.A1" office:value-type="string">
            <text:p text:style-name="P19">Betroffenheit</text:p>
          </table:table-cell>
          <table:table-cell table:style-name="Tabelle9.A1" office:value-type="string">
            <text:p text:style-name="P19">40 Mieteinheiten; Schlafstörungen nachts</text:p>
          </table:table-cell>
          <table:table-cell table:style-name="Tabelle9.A1" office:value-type="string">
            <text:p text:style-name="P19">Reduktion um −12 dB(A) bis −18 dB(A)</text:p>
          </table:table-cell>
        </table:table-row>
        <table:table-row>
          <table:table-cell table:style-name="Tabelle9.A1" office:value-type="string">
            <text:p text:style-name="P19">Materialität</text:p>
          </table:table-cell>
          <table:table-cell table:style-name="Tabelle9.A1" office:value-type="string">
            <text:p text:style-name="P19">Starre Metall-Schallbrücken</text:p>
          </table:table-cell>
          <table:table-cell table:style-name="Tabelle9.A1" office:value-type="string">
            <text:p text:style-name="P19">Elastische Entkopplung (Sylomer) &amp; Hanf</text:p>
          </table:table-cell>
        </table:table-row>
        <table:table-row>
          <table:table-cell table:style-name="Tabelle9.A1" office:value-type="string">
            <text:p text:style-name="P19">Wirkung</text:p>
          </table:table-cell>
          <table:table-cell table:style-name="Tabelle9.A1" office:value-type="string">
            <text:p text:style-name="P19">Stress &amp; Gesundheitsgefährdung</text:p>
          </table:table-cell>
          <table:table-cell table:style-name="Tabelle9.A1" office:value-type="string">
            <text:p text:style-name="P19">Compliance mit TA Lärm &amp; Ruhe im Kiez</text:p>
          </table:table-cell>
        </table:table-row>
      </table:table>
      <text:p text:style-name="P3">Die folgende Analyse vertieft die physikalische Dynamik des Hinterhofs und leitet daraus <text:soft-page-break/>die baulichen und rechtlichen Schritte ab.</text:p>
      <text:list xml:id="list3127281746668666131" text:style-name="L58">
        <text:list-item>
          <text:p text:style-name="P83">Die Problemstellung: Der Hinterhof als Resonanzkörper </text:p>
        </text:list-item>
      </text:list>
      <text:p text:style-name="P3">Berliner Hinterhöfe wie in der Fuldastraße 3 wirken physikalisch als schallharte Resonanzräume. Durch die glatten Fassaden kann Schallenergie kaum entweichen; sie wird stattdessen reflektiert und verstärkt.</text:p>
      <text:p text:style-name="P3">Analyse der Lärmbelastung Die 40 betroffenen Mieteinheiten unterliegen einer Doppelbelastung:</text:p>
      <text:list xml:id="list691560295825571411" text:style-name="L59">
        <text:list-item>
          <text:p text:style-name="P161">Luftschall (Rauschen): Hochfrequentes Zischen der Ventilatoren, das direkt an den Wänden aufsteigt. </text:p>
        </text:list-item>
        <text:list-item>
          <text:p text:style-name="P84">Körperschall (Dröhnen): Mechanische Schwingungen der Ventilatormotoren (63 Hz – 250 Hz). Diese Wellen kriechen durch den starren Kontakt in das Mauerwerk und verwandeln die Schlafzimmerwände in Lautsprecher-Membranen. </text:p>
        </text:list-item>
      </text:list>
      <text:p text:style-name="P3">Der „Flummi-Effekt“ Bei tiefen Frequenzen erreichen Wellenlängen bis zu 6 Meter. Solche Wellen „lachen“ über dünnes Glas oder Oropax; sie prallen ungedämpft wie Flummis von Fassade zu Fassade. In einem engen Hof gibt es keinen Raum für natürliche Zerstreuung, weshalb der Schall nach oben in die Wohnungen „gepresst“ wird.</text:p>
      <text:p text:style-name="P3">Checkliste der baulichen Ausgangslage (Bildanalyse):</text:p>
      <text:list xml:id="list3077490625070946742" text:style-name="L60">
        <text:list-item>
          <text:p text:style-name="P162">Massive Gitterstrukturen: Schwere Eisen-Fenstergitter limitieren den Bauraum in der Laibung und verhindern interne Modifikationen. </text:p>
        </text:list-item>
        <text:list-item>
          <text:p text:style-name="P162">20-cm-Fassadenversatz: Die Ventilatoren sitzen tief im Mauerwerk; dies bietet jedoch die Chance für eine externe, aufgesetzte Kapselung. </text:p>
        </text:list-item>
        <text:list-item>
          <text:p text:style-name="P162">Schallharte Oberflächen: Putz und Beton begünstigen den Halleffekt. </text:p>
        </text:list-item>
        <text:list-item>
          <text:p text:style-name="P85">Biologisches Potenzial: Vorhandener Pflanzenbewuchs (Hortensien/Nadelbäume) und Erdboden sind ungenutzte Absorberflächen. </text:p>
        </text:list-item>
      </text:list>
      <text:p text:style-name="P3">Diese physikalische Ausgangslage macht herkömmliche Maßnahmen wirkungslos – wir benötigen eine Manipulation der Wellengeometrie.</text:p>
      <text:list xml:id="list4548063802859029225" text:style-name="L61">
        <text:list-item>
          <text:p text:style-name="P86">Die drei Säulen des Lärmschutzes: Ein physikalisches Glossar </text:p>
        </text:list-item>
      </text:list>
      <text:p text:style-name="P3">Effektiver Lärmschutz ist kein Zufall, sondern die gezielte Anwendung von drei physikalischen Mechanismen.</text:p>
      <table:table table:name="Tabelle10" table:style-name="Tabelle10">
        <table:table-column table:style-name="Tabelle10.A"/>
        <table:table-column table:style-name="Tabelle10.B"/>
        <table:table-column table:style-name="Tabelle10.C"/>
        <table:table-column table:style-name="Tabelle10.D"/>
        <table:table-header-rows>
          <table:table-row>
            <table:table-cell table:style-name="Tabelle10.A1" office:value-type="string">
              <text:p text:style-name="P27">Mechanismus</text:p>
            </table:table-cell>
            <table:table-cell table:style-name="Tabelle10.A1" office:value-type="string">
              <text:p text:style-name="P27">Prozess</text:p>
            </table:table-cell>
            <table:table-cell table:style-name="Tabelle10.A1" office:value-type="string">
              <text:p text:style-name="P27">Materialanforderungen</text:p>
            </table:table-cell>
            <table:table-cell table:style-name="Tabelle10.A1" office:value-type="string">
              <text:p text:style-name="P27">Akustisches Ziel</text:p>
            </table:table-cell>
          </table:table-row>
        </table:table-header-rows>
        <table:table-row>
          <table:table-cell table:style-name="Tabelle10.A1" office:value-type="string">
            <text:p text:style-name="P19">Absorption</text:p>
          </table:table-cell>
          <table:table-cell table:style-name="Tabelle10.A1" office:value-type="string">
            <text:p text:style-name="P19">Umwandlung von Energie in Wärme.</text:p>
          </table:table-cell>
          <table:table-cell table:style-name="Tabelle10.A1" office:value-type="string">
            <text:p text:style-name="P19">Offenporig, kapillarreich (z. B. Hanf).</text:p>
          </table:table-cell>
          <table:table-cell table:style-name="Tabelle10.A1" office:value-type="string">
            <text:p text:style-name="P19">Senkung der Nachhallzeit; Tiefton-Eliminierung.</text:p>
          </table:table-cell>
        </table:table-row>
        <table:table-row>
          <table:table-cell table:style-name="Tabelle10.A1" office:value-type="string">
            <text:p text:style-name="P19">Diffusion</text:p>
          </table:table-cell>
          <table:table-cell table:style-name="Tabelle10.A1" office:value-type="string">
            <text:p text:style-name="P19">Zerstreuung der Wellenrichtungen.</text:p>
          </table:table-cell>
          <table:table-cell table:style-name="Tabelle10.A1" office:value-type="string">
            <text:p text:style-name="P19">Harte, unregelmäßige Strukturen (Pflanzen).</text:p>
          </table:table-cell>
          <table:table-cell table:style-name="Tabelle10.A1" office:value-type="string">
            <text:p text:style-name="P19">Aufbrechen harter Echos; harmonischer Klang.</text:p>
          </table:table-cell>
        </table:table-row>
        <table:table-row>
          <table:table-cell table:style-name="Tabelle10.A1" office:value-type="string">
            <text:p text:style-name="P19">Verwirbelung</text:p>
          </table:table-cell>
          <table:table-cell table:style-name="Tabelle10.A1" office:value-type="string">
            <text:p text:style-name="P19">Erzeugung von Strömungswiderstand.</text:p>
          </table:table-cell>
          <table:table-cell table:style-name="Tabelle10.A1" office:value-type="string">
            <text:p text:style-name="P19">Kanten, Fasern, Gitter.</text:p>
          </table:table-cell>
          <table:table-cell table:style-name="Tabelle10.A1" office:value-type="string">
            <text:p text:style-name="P19">Abbremsen von Zischgeräuschen an Austrittskanten.</text:p>
          </table:table-cell>
        </table:table-row>
      </table:table>
      <text:p text:style-name="P3">Die Wissenschaft der Absorption: Warum Hanf? Die Akustik nutzt hier die viskose Reibung (viscous friction). Schallwellen dringen in die feinen Kapillaren der Hanffaser ein. Die Luftmoleküle reiben sich an der riesigen inneren Oberfläche der Fasern; dabei wird ihre <text:soft-page-break/>kinetische Energie (Lärm) in mikroskopische Wärme umgewandelt. Je massiver das Gehäuse (z.B. Siebdruckplatten), desto besser wird die Energie in das Dämmmaterial gezwungen.</text:p>
      <text:p text:style-name="P3">Durch die Kombination dieser Säulen bereiten wir den Weg für die praktische Konstruktion der Schall-Rutsche.</text:p>
      <text:list xml:id="list4449563558385246683" text:style-name="L62">
        <text:list-item>
          <text:p text:style-name="P87">Der Konstruktions-Leitfaden: Das Prinzip der „Schall-Rutsche“ </text:p>
        </text:list-item>
      </text:list>
      <text:p text:style-name="P3">Wir haben uns strategisch für einen „Umbau“ entschieden: Ein massiver Rahmen wird außen auf das Mauerwerk gesetzt. Das schont die historische Substanz und ermöglicht ein maximales Dämpfungsvolumen.</text:p>
      <text:p text:style-name="P3">Die Funktionsweise für Laien (Das Labyrinth): Stellen Sie sich Schallwellen wie „blinde Läufer“ vor, die nur stur geradeaus rennen können. Die Luft hingegen ist flexibel wie Wasser. In unserer Box bauen wir Trennwände in Z-Form ein. Die Luft fließt mühelos um die Ecken, aber der Schall knallt frontal gegen die Wände. Dort warten die weichen Hanfkissen und machen die Läufer „müde“, indem sie ihnen die Energie entziehen.</text:p>
      <text:p text:style-name="P3">Konstruktionsmerkmale:</text:p>
      <text:list xml:id="list7073311845797091242" text:style-name="L63">
        <text:list-item>
          <text:p text:style-name="P163">Z-Kulissen: Doppelte Brechung des Schallwegs für maximale Absorptionskontakte. </text:p>
        </text:list-item>
        <text:list-item>
          <text:p text:style-name="P163">45°-Schallabweiser: Ein „akustischer Spiegel“ an der Unterseite. Er reflektiert den Restschall weg von der Fassade direkt in das sekundäre Absorptionsfeld. </text:p>
        </text:list-item>
        <text:list-item>
          <text:p text:style-name="P163">Strömungslippe: Eine aerodynamisch abgerundete Kante am Auslass. Sie verhindert Vortex Shedding (Ablösewirbel), welche sonst sekundäre Zischgeräusche verursachen würden. </text:p>
        </text:list-item>
        <text:list-item>
          <text:p text:style-name="P88">Biologischer Schwamm: Der Erdboden und Hortensien dienen als finale Diffusoren, die den Restschall zerstreuen und im Boden „versenken“. </text:p>
        </text:list-item>
      </text:list>
      <text:p text:style-name="P3">Die geometrische Präzision der Box muss nun durch die richtige Materialwahl ergänzt werden.</text:p>
      <text:list xml:id="list1934832363006445981" text:style-name="L64">
        <text:list-item>
          <text:p text:style-name="P89">Materialisierung und Ökologie: Hanfboxen vs. Industrie-Standard </text:p>
        </text:list-item>
      </text:list>
      <text:p text:style-name="P3">Masse und Dämpfung sind die Feinde des Dröhnens. Ein Gehäuse muss schwer genug sein, um nicht selbst in Resonanz zu geraten.</text:p>
      <text:p text:style-name="P3">Materialvergleich:</text:p>
      <text:list xml:id="list5874820389957587740" text:style-name="L65">
        <text:list-item>
          <text:p text:style-name="P164">Industrie-Standard: Aluminium/Edelstahl mit Mineralwolle. Vorteil: Brandschutz A1, wartungsfrei. Kosten: ca. 4.800 € – 8.500 €. </text:p>
        </text:list-item>
        <text:list-item>
          <text:p text:style-name="P90">Ökologische DIY-Lösung: 22 mm Siebdruckplatten mit Hanf-Akustikplatten. Vorteil: Exzellente Eigendämpfung des Holzes, diffusionsoffen (kein Schimmelrisiko bei feuchter Abluft). </text:p>
        </text:list-item>
      </text:list>
      <text:p text:style-name="P3">Artikelliste für den Selbstbau:</text:p>
      <text:list xml:id="list8671870465772770168" text:style-name="L66">
        <text:list-item>
          <text:p text:style-name="P165">Gehäuse: 22 mm Siebdruckplatten (Masse gegen tiefe Frequenzen). </text:p>
        </text:list-item>
        <text:list-item>
          <text:p text:style-name="P165">Dämmung: Hanf-Akustikplatten (50–80 mm). </text:p>
        </text:list-item>
        <text:list-item>
          <text:p text:style-name="P165">Entkopplung: Sylomer-Streifen (das Gold-Standard-Elastomer zur mechanischen Trennung). </text:p>
        </text:list-item>
        <text:list-item>
          <text:p text:style-name="P165">Dichtung: Hanfzopf (Dichtungsstrick) zum weichen Ausstopfen der Fugen zum Mauerwerk. </text:p>
        </text:list-item>
        <text:list-item>
          <text:p text:style-name="P91">Schutz: Akustikvlies (Rieselschutz). </text:p>
        </text:list-item>
      </text:list>
      <text:p text:style-name="P3"><text:soft-page-break/>Die „Zero Rigid Contact“-Regel: Dies ist das wichtigste Ingenieursgebot: Es darf keine einzige starre Verbindung (Schraube direkt in Stein) existieren. Jede Schraube muss durch Sylomer-Puffer entkoppelt sein. Eine einzige Schallbrücke macht die gesamte Konstruktion wertlos.</text:p>
      <text:p text:style-name="P3">Mit dieser technischen Sicherheit im Rücken betreten wir nun das Feld der rechtlichen Durchsetzung.</text:p>
      <text:list xml:id="list971309550114753291" text:style-name="L67">
        <text:list-item>
          <text:p text:style-name="P92">Rechtliches Strategiepapier: Vom Lärmprotokoll zur Bauauflage </text:p>
        </text:list-item>
      </text:list>
      <text:p text:style-name="P3">Im Berliner Immissionsschutzrecht zählt nur die beweisbare Faktenlage. Wir nutzen die „Zangenbewegung“: Finanzieller Druck auf die Verwaltung und ordnungsrechtlicher Druck auf den Betreiber.</text:p>
      <text:p text:style-name="P3">Grenzwerte der TA Lärm (Mischgebiet):</text:p>
      <text:list xml:id="list3374440284420353092" text:style-name="L68">
        <text:list-item>
          <text:p text:style-name="P166">Nachts außen: 45 dB(A). </text:p>
        </text:list-item>
        <text:list-item>
          <text:p text:style-name="P93">Nachts innen (Körperschall): 25 dB(A). Zum Vergleich: Ein Flüstern hat bereits ca. 30 dB(A). </text:p>
        </text:list-item>
      </text:list>
      <text:p text:style-name="P3">Prozessualer Stufenplan:</text:p>
      <text:list xml:id="list9129109071454997920" text:style-name="L69">
        <text:list-item>
          <text:p text:style-name="P167">Lärmprotokoll: 14 Tage lückenlose Dokumentation durch mehrere Parteien. </text:p>
        </text:list-item>
        <text:list-item>
          <text:p text:style-name="P167">Mängelanzeige: Zustellung an die Hausverwaltung. Gemäß LG Berlin (Az. 67 S 342/01) sind bei solchem Gewerbelärm Mietminderungen von bis zu 40 % realisierbar. Das schafft den nötigen finanziellen Schmerz beim Vermieter. </text:p>
        </text:list-item>
        <text:list-item>
          <text:p text:style-name="P94">Ordnungsamt Neukölln: Antrag auf amtliche Messung. Wichtig: Diese Messung ist im Rahmen der Gefahrenabwehr für Mieter kostenfrei. </text:p>
        </text:list-item>
      </text:list>
      <text:p text:style-name="P3">Ziel ist es, den Betreiber zur Nachrüstung nach dem Stand der Technik (Z-Kulissen) zu zwingen, da dieser gemäß § 22 BImSchG zur Lärmvermeidung verpflichtet ist.</text:p>
      <text:list xml:id="list2440749106126236417" text:style-name="L70">
        <text:list-item>
          <text:p text:style-name="P95">Dokumentenvorlagen (Schreiben &amp; Protokoll) </text:p>
        </text:list-item>
      </text:list>
      <text:p text:style-name="P7">Formale Korrektheit ist der Schlüssel zur Akzeptanz bei Behörden und Gerichten.</text:p>
      <text:p text:style-name="P6">Musterschreiben an Hausverwaltung &amp; Ordnungsamt</text:p>
      <text:p text:style-name="P3">Betreff: Anzeige einer erheblichen Lärmbelästigung – Fuldastraße 3 „Hiermit zeigen wir die massive Lärmbelästigung durch die Gastronomie-Lüftung (Bar [Name] / Kneipe [Name]) an. Die Anlage verursacht im Innenraum Körperschallwerte, die die TA Lärm (25 dB(A) nachts) weit überschreiten. Wir fordern die Wiederherstellung des vertragsgemäßen Gebrauchs durch eine technische Nachrüstung (Schallentkopplung &amp; Z-Kulissen) bis zum [Datum]. Wir behalten uns Mietminderungen gemäß LG Berlin vor.“</text:p>
      <text:p text:style-name="P3">Vorlage: Lärmprotokoll</text:p>
      <text:p text:style-name="P4">Datum <text:line-break/>Uhrzeit (von/bis) <text:line-break/>Geräuschart (z.B. tiefes Dröhnen)<text:line-break/>Auswirkung (z.B. Schlafstörung) <text:line-break/>Zeuge (Name/Unterschrift)</text:p>
      <text:p text:style-name="P3">Eidesstattliche Erklärung: „Wir versichern an Eides statt, dass die obigen Angaben der Wahrheit entsprechen und die Beeinträchtigungen wie dokumentiert stattgefunden haben.“</text:p>
      <text:p text:style-name="P3"><text:soft-page-break/>Dieses Konzept bietet die physikalische und rechtliche Basis für eine dauerhaft ruhige Fuldastraße – nutzen Sie diese Werkzeuge konsequent.</text:p>
      <text:p text:style-name="P3">:---<text:line-break/>Technische Machbarkeitsstudie</text:p>
      <text:p text:style-name="P3">Umfassende Analyse zur akustischen Sanierung gewerblicher Lüftungsanlagen in schallharten Berliner Innenhöfen.</text:p>
      <text:p text:style-name="P3">Erstelle eine detaillierte Machbarkeitsstudie für die Installation einer Schallentkopplungs- und Lärmableitungs-Box. Das Dokument muss die baulichen Gegebenheiten des Standorts Fuldastraße 3 – insbesondere den Fassadenversatz und die Gitterstrukturen – analysieren und die technischen Parameter für den Z-Kulissen-Rahmen definieren. Integriere Berechnungen zur Ziel-Schallpegelreduktion gemäß TA Lärm sowie strömungstechnische Anforderungen zur Vermeidung von Motoren-Gegendruck.</text:p>
      <text:p text:style-name="P3">---:</text:p>
      <text:h text:style-name="P23" text:outline-level="4">Technische Machbarkeitsstudie: Akustische Sanierung und Lärmableitung in schallharten urbanen Räumen – Standort Fuldastraße 3</text:h>
      <text:list xml:id="list835026842711007041" text:style-name="L71">
        <text:list-item>
          <text:p text:style-name="P96">Einleitung und strategische Relevanz der akustischen Sanierung </text:p>
        </text:list-item>
      </text:list>
      <text:p text:style-name="P3">In der modernen Stadtentwicklung hat sich die akustische Gesundheit als zentraler Faktor für die Lebensqualität in Berliner Kiezen etabliert. Lärm ist kein subjektives Ärgernis, sondern ein physikalischer Stressfaktor, der die nachbarschaftliche Kohärenz und die Gesundheit der Anwohner direkt beeinflusst. Für Gewerbebetriebe ist eine proaktive Lärmminderung daher von existenzieller strategischer Bedeutung: Sie sichert den sozialen Frieden in der Hausgemeinschaft und bietet die notwendige rechtliche Absicherung gegenüber den oft strikten Auflagen der Berliner Senatsverwaltung und des Bezirksamts Neukölln.</text:p>
      <text:p text:style-name="P3">Die Ausgangslage am Standort Fuldastraße 3 ist ein klassisches urbanes Spannungsfeld. Hier kollidieren die betriebsnotwendigen Lüftungssysteme einer Bar und einer Kneipe mit dem Ruhebedürfnis von Bewohnern in 40 Mieteinheiten. Die vorliegende Machbarkeitsstudie definiert den Brückenschlag zwischen der physikalischen Notwendigkeit einer massiven Schallreduktion und der baulichen Realisierbarkeit unter Berücksichtigung der spezifischen Topographie dieses Standorts.</text:p>
      <text:list xml:id="list1755223206252067767" text:style-name="L72">
        <text:list-item>
          <text:p text:style-name="P97">Standortanalyse: Der Innenhof als Resonanzkörper </text:p>
        </text:list-item>
      </text:list>
      <text:p text:style-name="P3">Physikalisch betrachtet wirkt der typische Berliner Hinterhof wie ein gewaltiger Resonanzkörper oder Trichter. Die Kombination aus schallharten, reflektierenden Putzfassaden und einer engen, vierstöckigen Bebauung führt dazu, dass Schallwellen wie in einem gefliesten Raum hin- und hergeworfen werden. Ohne absorptive Flächen entsteht der "Flummi-Effekt": Der Schall prallt ungedämpft von Wand zu Wand, potenziert seine Intensität und steigt ungehindert in die oberen Stockwerke auf.</text:p>
      <text:p text:style-name="P3">Bauliche Bestandsaufnahme</text:p>
      <text:p text:style-name="P3">Basierend auf der visuellen Analyse des Standorts lassen sich folgende Parameter feststellen:</text:p>
      <text:list xml:id="list174126717001612891" text:style-name="L73">
        <text:list-item>
          <text:p text:style-name="P168">Geometrie: Die Ventilatorauslässe befinden sich im oberen Fenstersegment hinter massiven Gitterstrukturen, die den Einbau von Standardelementen innerhalb des <text:soft-page-break/>Fensters limitieren. </text:p>
        </text:list-item>
        <text:list-item>
          <text:p text:style-name="P98">Fassadenversatz: Die Lüftungsöffnungen liegen ca. 20 cm tief in der Fensterlaibung versetzt zur eigentlichen Hausfassade. Dieser Versatz bietet den notwendigen Raum für eine externe Kapselung (den "Umbau"). </text:p>
        </text:list-item>
      </text:list>
      <text:p text:style-name="P3">Diagnose der Schallemission</text:p>
      <text:p text:style-name="P3">Es muss präzise zwischen zwei Arten der Belastung unterschieden werden:</text:p>
      <text:list xml:id="list4179707371081668590" text:style-name="L74">
        <text:list-item>
          <text:p text:style-name="P169">Luftschall (Rauschen): Das breitbandige Rauschen wird durch die Topographie des Hofes verstärkt. Hier dienen die vorhandenen Hortensienbüsche und die Tanne bereits als natürliche Diffusoren, reichen jedoch allein nicht aus. </text:p>
        </text:list-item>
        <text:list-item>
          <text:p text:style-name="P99">Körperschall (Vibration): Die Motoren übertragen mechanische Schwingungen im Bereich von 63 Hz bis 250 Hz in das Mauerwerk. Diese tiefen Frequenzen besitzen Wellenlängen von bis zu 6 Metern. Herkömmliche poröse Absorber (wie Schaumstoff oder Oropax) sind physikalisch unfähig, diese Wellen zu stoppen, da sie das Material einfach durchdringen. Nur eine massive Konstruktion in Kombination mit einer Entkopplung kann diese Energie absorbieren.</text:p>
        </text:list-item>
        <text:list-item>
          <text:p text:style-name="P99">Akustische Zielparameter gemäß TA Lärm</text:p>
        </text:list-item>
      </text:list>
      <text:p text:style-name="P3">Die regulatorischen Rahmenbedingungen in Berlin-Neukölln sind aufgrund der hohen Wohndichte besonders streng. Um den Fortbestand des Gewerbebetriebs zu sichern, ist es wissenschaftlich geboten, die Grenzwerte nicht nur knapp einzuhalten, sondern durch technische Exzellenz signifikant zu unterbieten.</text:p>
      <table:table table:name="Tabelle11" table:style-name="Tabelle11">
        <table:table-column table:style-name="Tabelle11.A"/>
        <table:table-column table:style-name="Tabelle11.B"/>
        <table:table-column table:style-name="Tabelle11.C"/>
        <table:table-header-rows>
          <table:table-row>
            <table:table-cell table:style-name="Tabelle11.A1" office:value-type="string">
              <text:p text:style-name="P27">Schutzobjekt / Zeit</text:p>
            </table:table-cell>
            <table:table-cell table:style-name="Tabelle11.A1" office:value-type="string">
              <text:p text:style-name="P27">Grenzwert TA Lärm (Mischgebiet)</text:p>
            </table:table-cell>
            <table:table-cell table:style-name="Tabelle11.A1" office:value-type="string">
              <text:p text:style-name="P27">Akustische Relevanz</text:p>
            </table:table-cell>
          </table:table-row>
        </table:table-header-rows>
        <table:table-row>
          <table:table-cell table:style-name="Tabelle11.A1" office:value-type="string">
            <text:p text:style-name="P19">Außen (Nacht)</text:p>
          </table:table-cell>
          <table:table-cell table:style-name="Tabelle11.A1" office:value-type="string">
            <text:p text:style-name="P19">45 dB(A)</text:p>
          </table:table-cell>
          <table:table-cell table:style-name="Tabelle11.A1" office:value-type="string">
            <text:p text:style-name="P19">Maßstab für Luftschall im Hof</text:p>
          </table:table-cell>
        </table:table-row>
        <table:table-row>
          <table:table-cell table:style-name="Tabelle11.A1" office:value-type="string">
            <text:p text:style-name="P19">Innen (Nacht/Körperschall)</text:p>
          </table:table-cell>
          <table:table-cell table:style-name="Tabelle11.A1" office:value-type="string">
            <text:p text:style-name="P19">25 dB(A)</text:p>
          </table:table-cell>
          <table:table-cell table:style-name="Tabelle11.A1" office:value-type="string">
            <text:p text:style-name="P19">Maßstab für Vibrationen im Schlafraum</text:p>
          </table:table-cell>
        </table:table-row>
      </table:table>
      <text:p text:style-name="P2"><text:span text:style-name="Strong_20_Emphasis"><text:span text:style-name="T5">Um diese Werte zu erreichen, implementiert das Konzept eine Akustische Kaskade:</text:span></text:span></text:p>
      <text:list xml:id="list2267840482159619274" text:style-name="L75">
        <text:list-item>
          <text:p text:style-name="P170">Primärdämpfung (Box): Kapselung des Schalls direkt an der Quelle (Z-Kulissen-Prinzip). </text:p>
        </text:list-item>
        <text:list-item>
          <text:p text:style-name="P170">Sekundärdämpfung (Abweiser): Gezielte Ableitung der Restenergie im 45°-Winkel nach unten. </text:p>
        </text:list-item>
        <text:list-item>
          <text:p text:style-name="P100">Tertiärdämpfung (Biologischer Schwamm): Absorption durch die vorhandene Vegetation (Hortensien und Tanne) sowie den weichen Erdboden. </text:p>
        </text:list-item>
      </text:list>
      <text:p text:style-name="P3">Nur durch eine konsequente mechanische Entkopplung können die strengen Vorgaben für den Körperschall im Innenraum (25 dB(A)) erreicht werden.</text:p>
      <text:list xml:id="list4871876681124151517" text:style-name="L76">
        <text:list-item>
          <text:p text:style-name="P101">Konstruktionsdesign: Die Z-Kulissen-Box </text:p>
        </text:list-item>
      </text:list>
      <text:p text:style-name="P3">Das Herzstück der technischen Lösung folgt der Ingenieurslogik des Z-Labyrinths. Hierbei machen wir uns zunutze, dass Schallwellen wie "blinde Läufer" agieren, die sich vornehmlich geradlinig ausbreiten, während Luft flexibel um Hindernisse herumströmen kann.</text:p>
      <text:p text:style-name="P3">Mechanisches Funktionsprinzip</text:p>
      <text:p text:style-name="P3">Die Box wird als massiver Rahmen vor der Fassade montiert. Im Inneren befinden sich <text:soft-page-break/>zwei versetzte Trennwände (Kulissen), die ein "Z" bilden. Der Schall wird zu zwei 90°-Umlenkungen gezwungen. Bei jedem Aufprall auf die absorptiv ausgekleideten Innenwände (Hanffaser) verliert die Welle an Energie. Da tiefe Frequenzen Masse benötigen, ist das Gehäuse aus 22 mm Siebdruckplatten konstruiert, um die 6-Meter-Wellen wirksam zu brechen.</text:p>
      <text:p text:style-name="P3">Entkopplungsstrategie: "Zero Rigid Contact"</text:p>
      <text:p text:style-name="P3">Um die Übertragung von Vibrationen zu verhindern, ist die mechanische Trennung essenziell:</text:p>
      <text:list xml:id="list6689058785868430960" text:style-name="L77">
        <text:list-item>
          <text:p text:style-name="P171">Lagerung: Die Montage am Mauerwerk erfolgt ausschließlich über Sylomer-Streifen, dem Goldstandard für Hochleistungs-Schwingungsisolierung. Es darf kein direkter Kontakt zwischen Metall, Holz und Stein bestehen. </text:p>
        </text:list-item>
        <text:list-item>
          <text:p text:style-name="P102">Fugenabdichtung: Statt hartem, schallleitendem Bauschaum werden die Anschlüsse mit weichen Hanfzöpfen (Dichtungsstrick) fest ausgestopft und elastisch versiegelt. Dies garantiert, dass die Box akustisch vollständig "schwebt". </text:p>
        </text:list-item>
      </text:list>
      <text:list xml:id="list2136544627748243779" text:style-name="L78">
        <text:list-item>
          <text:p text:style-name="P103">Aerodynamik und Strömungstechnik </text:p>
        </text:list-item>
      </text:list>
      <text:p text:style-name="P3">Ein kritisches Paradoxon im Schallschutz ist die Balance zwischen Dämpfung und Luftdurchlass. Eine zu starke Verengung würde einen Motoren-Gegendruck erzeugen, der die Ventilatoren überhitzen lässt und deren Standzeit drastisch verkürzt.</text:p>
      <text:p text:style-name="P2"><text:span text:style-name="Strong_20_Emphasis"><text:span text:style-name="T5">Optimierungsparameter</text:span></text:span></text:p>
      <text:list xml:id="list5880974726146311354" text:style-name="L79">
        <text:list-item>
          <text:p text:style-name="P172">Sizing-Regel: Als fundamentale Ingenieursvorgabe muss das Volumen der Box mindestens das Dreifache des Ventilator-Durchmessers betragen. Nur so bleibt der freie Querschnitt im Labyrinth erhalten. </text:p>
        </text:list-item>
        <text:list-item>
          <text:p text:style-name="P104">Strömungslippe: Am unteren Austritt der Box wird eine aerodynamisch geformte Abrisskante integriert. Diese verhindert die Entstehung von Zischgeräuschen und Turbulenzen, während sie den Luftstrom sanft in Richtung Boden ablenkt. </text:p>
        </text:list-item>
      </text:list>
      <text:list xml:id="list3446515796461144590" text:style-name="L80">
        <text:list-item>
          <text:p text:style-name="P105">Materialökologie und Realisierungspfade </text:p>
        </text:list-item>
      </text:list>
      <text:p text:style-name="P3">Nachhaltigkeit und Effizienz sind im modernen Immissionsschutz untrennbar verbunden. Das "Hanf-Konzept" bietet aufgrund seiner Diffusionsoffenheit (Schimmelschutz bei feuchter Abluft) deutliche Vorteile gegenüber fossilen Dämmstoffen.</text:p>
      <table:table table:name="Tabelle12" table:style-name="Tabelle12">
        <table:table-column table:style-name="Tabelle12.A"/>
        <table:table-column table:style-name="Tabelle12.B"/>
        <table:table-column table:style-name="Tabelle12.C"/>
        <table:table-header-rows>
          <table:table-row>
            <table:table-cell table:style-name="Tabelle12.A1" office:value-type="string">
              <text:p text:style-name="P27">Merkmal</text:p>
            </table:table-cell>
            <table:table-cell table:style-name="Tabelle12.A1" office:value-type="string">
              <text:p text:style-name="P27">Option A: Fachunternehmen</text:p>
            </table:table-cell>
            <table:table-cell table:style-name="Tabelle12.A1" office:value-type="string">
              <text:p text:style-name="P27">Option B: DIY-Öko-Lösung</text:p>
            </table:table-cell>
          </table:table-row>
        </table:table-header-rows>
        <table:table-row>
          <table:table-cell table:style-name="Tabelle12.A1" office:value-type="string">
            <text:p text:style-name="P19">Materialien</text:p>
          </table:table-cell>
          <table:table-cell table:style-name="Tabelle12.A1" office:value-type="string">
            <text:p text:style-name="P19">Aluminium, Mineralwolle (A1)</text:p>
          </table:table-cell>
          <table:table-cell table:style-name="Tabelle12.A1" office:value-type="string">
            <text:p text:style-name="P19">Siebdruckplatten, Hanf/Holzfaser</text:p>
          </table:table-cell>
        </table:table-row>
        <table:table-row>
          <table:table-cell table:style-name="Tabelle12.A1" office:value-type="string">
            <text:p text:style-name="P19">Investition</text:p>
          </table:table-cell>
          <table:table-cell table:style-name="Tabelle12.A1" office:value-type="string">
            <text:p text:style-name="P19">ca. 7.200 € – 8.500 €</text:p>
          </table:table-cell>
          <table:table-cell table:style-name="Tabelle12.A1" office:value-type="string">
            <text:p text:style-name="P19">ca. 600 € – 1.200 € (Material)</text:p>
          </table:table-cell>
        </table:table-row>
        <table:table-row>
          <table:table-cell table:style-name="Tabelle12.A1" office:value-type="string">
            <text:p text:style-name="P19">Nachhaltigkeit</text:p>
          </table:table-cell>
          <table:table-cell table:style-name="Tabelle12.A1" office:value-type="string">
            <text:p text:style-name="P19">Industriell</text:p>
          </table:table-cell>
          <table:table-cell table:style-name="Tabelle12.A1" office:value-type="string">
            <text:p text:style-name="P19">Kreislaufwirtschaftlich (CO₂-bindend)</text:p>
          </table:table-cell>
        </table:table-row>
        <table:table-row>
          <table:table-cell table:style-name="Tabelle12.A1" office:value-type="string">
            <text:p text:style-name="P19">Rechtssicherheit</text:p>
          </table:table-cell>
          <table:table-cell table:style-name="Tabelle12.A1" office:value-type="string">
            <text:p text:style-name="P19">Zertifizierte Abnahme</text:p>
          </table:table-cell>
          <table:table-cell table:style-name="Tabelle12.A1" office:value-type="string">
            <text:p text:style-name="P19">Funktionell äquivalent</text:p>
          </table:table-cell>
        </table:table-row>
      </table:table>
      <text:p text:style-name="P3">Die Verwendung von Hanffasern in Kombination mit einem Akustikvlies als Rieselschutz garantiert hohe Absorptionswerte im mittleren Frequenzbereich bei gleichzeitigem Feuchtigkeitsmanagement.</text:p>
      <text:list xml:id="list1361701945972235458" text:style-name="L81">
        <text:list-item>
          <text:p text:style-name="P106">Strategische Bewertung und rechtliche Implikationen </text:p>
        </text:list-item>
      </text:list>
      <text:p text:style-name="P3">Die Investition in eine Schallschutzbox ist ökonomisch zwingend geboten. Bei 40 betroffenen Mieteinheiten in der Fuldastraße 3 besteht ein massives finanzielles Risiko durch Mietminderungen.</text:p>
      <text:p text:style-name="P5"><text:soft-page-break/>Risiko-Kalkulation: 40 Mieteinheiten x Ø 800 € Miete x 40 % Minderung = ~12.800 € monatlicher Verlust.</text:p>
      <text:p text:style-name="P3">Dem steht eine einmalige Investition von maximal 8.500 € gegenüber. Die Amortisationszeit der Maßnahme beträgt somit weniger als einen Monat, was die Sanierung wirtschaftlich alternativlos macht.</text:p>
      <text:p text:style-name="P2"><text:span text:style-name="Strong_20_Emphasis"><text:span text:style-name="T5">Handlungsleitfaden für Beteiligte</text:span></text:span></text:p>
      <text:list xml:id="list8616016214062264059" text:style-name="L82">
        <text:list-item>
          <text:p text:style-name="P173">Dokumentation: Führung eines präzisen Lärmprotokolls durch mindestens drei betroffene Parteien über 14 Tage. </text:p>
        </text:list-item>
        <text:list-item>
          <text:p text:style-name="P173">Anzeige: Formelle Mängelanzeige an die Hausverwaltung und Anzeige beim Ordnungsamt Neukölln. </text:p>
        </text:list-item>
        <text:list-item>
          <text:p text:style-name="P107">Auflage: Erwirkung einer amtlichen Messung, die aufgrund der "Schallhärte" des Hofes unweigerlich zu einer Bauauflage führen wird. </text:p>
        </text:list-item>
      </text:list>
      <text:p text:style-name="P3">Die technische Lösung fungiert hier als "Friedensstifter", indem sie den emotionalen Nachbarschaftskonflikt durch physikalische Fakten ersetzt.</text:p>
      <text:list xml:id="list1291955676808916884" text:style-name="L83">
        <text:list-item>
          <text:p text:style-name="P108">Fazit und Umsetzungsempfehlung </text:p>
        </text:list-item>
      </text:list>
      <text:p text:style-name="P3">Der Standort Fuldastraße 3 eignet sich hervorragend als Modellprojekt für nachhaltigen urbanen Lärmschutz. Die technische Machbarkeit ist unter Berücksichtigung des 20-cm-Fassadenversatzes und der notwendigen mechanischen Entkopplung vollumfänglich gegeben.</text:p>
      <text:p text:style-name="P3">Durch die intelligente Kombination aus Ingenieursholzbau, ökologischen Dämmstoffen und der gezielten Einbindung der Hof-Botanik – namentlich der Hortensien und der Tanne – als finale Schallabsorber wird ein System geschaffen, das weit über konventionelle Lösungen hinausgeht.</text:p>
      <text:h text:style-name="P23" text:outline-level="4">DISCUSS (Standard-Analyse bei Gemini NotebookLM)</text:h>
      <text:p text:style-name="P3">:---</text:p>
      <text:p text:style-name="P3">Discuss Lärmbelästigung durch Ventilatoren.</text:p>
      <text:p text:style-name="P3">---:</text:p>
      <text:h text:style-name="P23" text:outline-level="4">Schallschutzlösungen gegen Ventilatorlärm im Berliner Hinterhof</text:h>
      <text:p text:style-name="P2"><text:span text:style-name="T5">Die Lärmbelästigung durch Ventilatoren, wie sie im konkreten Fall der </text:span><text:span text:style-name="Strong_20_Emphasis"><text:span text:style-name="T5">Fuldastraße 3 in Berlin-Neukölln</text:span></text:span><text:span text:style-name="T5"> auftritt, stellt eine erhebliche gesundheitliche und psychische Belastung für die Anwohner dar. In einem eng bebauten, vierstöckigen Hinterhof mit etwa 40 Mieteinheiten wirken die Mauern wie ein Resonanzkörper, der den Schall verstärkt und ungedämpft nach oben leitet.</text:span></text:p>
      <text:p text:style-name="P3">Hier sind die zentralen Aspekte dieser Problematik basierend auf den vorliegenden Quellen:</text:p>
      <text:h text:style-name="P17" text:outline-level="3">1. Die Art der Belastung: Tiefton-Dröhnen und Körperschall</text:h>
      <text:p text:style-name="P2"><text:span text:style-name="T5">Ventilatoren von Gastronomiebetrieben verursachen oft zwei Arten von Lärm:<text:line-break/>* </text:span><text:span text:style-name="Strong_20_Emphasis"><text:span text:style-name="T5">Luftschall:</text:span></text:span><text:span text:style-name="T5"> Das hörbare Rauschen und Dröhnen der bewegten Luft, besonders </text:span><text:soft-page-break/><text:span text:style-name="T5">problematisch im Bereich von 63 Hz bis 250 Hz.</text:span></text:p>
      <text:p text:style-name="P2"><text:span text:style-name="T5">* </text:span><text:span text:style-name="Strong_20_Emphasis"><text:span text:style-name="T5">Körperschall:</text:span></text:span><text:span text:style-name="T5"> Vibrationen, die über das Mauerwerk oder Fensterrahmen direkt in die Wohn- und Schlafräume übertragen werden. Dies wird oft als „Wummergeräusch“ wahrgenommen und kann Fenster vibrieren lassen.</text:span></text:p>
      <text:h text:style-name="P17" text:outline-level="3">2. Gesundheitliche und soziale Folgen</text:h>
      <text:p text:style-name="P2"><text:span text:style-name="T5">Der dauerhafte Lärmstress führt bei den Bewohnern, insbesondere bei Kindern, zu </text:span><text:span text:style-name="Strong_20_Emphasis"><text:span text:style-name="T5">akuten Schlafstörungen</text:span></text:span><text:span text:style-name="T5"> und erheblichem psychischen Stress. Da ein Öffnen der Fenster zur Belüftung oft unmöglich ist, wird die Lebensqualität in den betroffenen Wohnungen massiv eingeschränkt.</text:span></text:p>
      <text:h text:style-name="P17" text:outline-level="3">3. Rechtliche Rahmenbedingungen (TA Lärm)</text:h>
      <text:p text:style-name="P2"><text:span text:style-name="T5">In Berlin gelten für Mischgebiete strikte Grenzwerte nach der </text:span><text:span text:style-name="Strong_20_Emphasis"><text:span text:style-name="T5">TA Lärm</text:span></text:span><text:span text:style-name="T5">:</text:span></text:p>
      <text:list xml:id="list6804509081758473252" text:style-name="L84">
        <text:list-item>
          <text:p text:style-name="P120"><text:span text:style-name="Strong_20_Emphasis"><text:span text:style-name="T5">Nachts außen:</text:span></text:span><text:span text:style-name="T5"> Maximal </text:span><text:span text:style-name="Strong_20_Emphasis"><text:span text:style-name="T5">45 dB(A)</text:span></text:span><text:span text:style-name="T5"> vor dem Fenster.</text:span></text:p>
        </text:list-item>
        <text:list-item>
          <text:p text:style-name="P120"><text:span text:style-name="T5">* </text:span><text:span text:style-name="Strong_20_Emphasis"><text:span text:style-name="T5">Nachts innen (Körperschall):</text:span></text:span><text:span text:style-name="T5"> Maximal </text:span><text:span text:style-name="Strong_20_Emphasis"><text:span text:style-name="T5">25 dB(A)</text:span></text:span><text:span text:style-name="T5"> im Raum.</text:span></text:p>
          <text:p text:style-name="P109">Überschreitungen dieser Werte stellen einen erheblichen Sachmangel der Mietsache dar und können zu Mietminderungen von bis zu 40 % führen.</text:p>
        </text:list-item>
      </text:list>
      <text:h text:style-name="P17" text:outline-level="3">4. Technischer Lösungsansatz: Die Schallentkopplungs-Box</text:h>
      <text:p text:style-name="P2"><text:span text:style-name="T5">Um den Lärm effektiv zu bekämpfen, wird eine Konstruktion vorgeschlagen, die direkt an der Quelle ansetzt, ohne das vibrierende Aggregat starr zu berühren:<text:line-break/>* </text:span><text:span text:style-name="Strong_20_Emphasis"><text:span text:style-name="T5">Z-Labyrinth (Z-Kulissen):</text:span></text:span><text:span text:style-name="T5"> Die Schallwellen werden durch versetzte Wände um Kurven gezwungen, wobei sie auf weiche Absorber aus </text:span><text:span text:style-name="Strong_20_Emphasis"><text:span text:style-name="T5">Hanf- oder Holzfasern</text:span></text:span><text:span text:style-name="T5"> treffen, die die Energie „schlucken“.</text:span></text:p>
      <text:p text:style-name="P2"><text:span text:style-name="T5">* </text:span><text:span text:style-name="Strong_20_Emphasis"><text:span text:style-name="T5">45°-Schallabweiser:</text:span></text:span><text:span text:style-name="T5"> Ein schräger Boden lenkt den verbleibenden Restschall nach unten ab.</text:span></text:p>
      <text:p text:style-name="P2"><text:span text:style-name="T5">* </text:span><text:span text:style-name="Strong_20_Emphasis"><text:span text:style-name="T5">Natürliche Absorption:</text:span></text:span><text:span text:style-name="T5"> Der Erdboden und der Pflanzenbewuchs im Hof dienen als sekundäre Absorber und Diffusoren, die den Schall weiter verwirbeln und schlucken.</text:span></text:p>
      <text:p text:style-name="P2"><text:span text:style-name="T5">* </text:span><text:span text:style-name="Strong_20_Emphasis"><text:span text:style-name="T5">Elastische Entkopplung:</text:span></text:span><text:span text:style-name="T5"> Die gesamte Box wird über Gummipuffer (z. B. Sylomer) am Mauerwerk montiert, um die Übertragung von Schwingungen zu unterbinden.</text:span></text:p>
      <text:p text:style-name="P2"><text:span text:style-name="T5">Die Dokumentation der Belästigung durch ein präzises </text:span><text:span text:style-name="Strong_20_Emphasis"><text:span text:style-name="T5">Lärmprotokoll</text:span></text:span><text:span text:style-name="T5"> ist für die Betroffenen ein notwendiger Schritt, um behördliche Bauauflagen durch das Ordnungsamt zu erwirken.</text:span></text:p>
      <text:p text:style-name="P3">:---</text:p>
      <text:p text:style-name="P3">Discuss Akustische Schalldämpfung (Z-Kulissen).</text:p>
      <text:p text:style-name="P3">---:</text:p>
      <text:h text:style-name="P23" text:outline-level="4">Akustische Schalldämpfung durch Z-Kulissen in der Fuldastraße</text:h>
      <text:p text:style-name="P2"><text:span text:style-name="T5">Die </text:span><text:span text:style-name="Strong_20_Emphasis"><text:span text:style-name="T5">akustische Schalldämpfung mittels Z-Kulissen</text:span></text:span><text:span text:style-name="T5"> (oft auch als Z-Labyrinth oder „Schall-Muffler“ bezeichnet) ist das Herzstück des technischen Lösungskonzepts für die </text:span><text:soft-page-break/><text:span text:style-name="T5">Fuldastraße 3, um das tieffrequente Dröhnen der Ventilatoren effektiv zu eliminieren.</text:span></text:p>
      <text:p text:style-name="P2"><text:span text:style-name="Strong_20_Emphasis"><text:span text:style-name="T5">Hier ist eine detaillierte Diskussion dieses Mechanismus basierend auf den vorliegenden Quellen:</text:span></text:span></text:p>
      <text:h text:style-name="P17" text:outline-level="3">1. Das physikalische Prinzip: Die Z-Umlenkung</text:h>
      <text:p text:style-name="P2"><text:span text:style-name="T5">Schallwellen breiten sich grundsätzlich geradlinig aus. Das Z-Kulissen-Prinzip nutzt dies aus, indem es den Schallweg künstlich bricht:<text:line-break/>* </text:span><text:span text:style-name="Strong_20_Emphasis"><text:span text:style-name="T5">Reflektion und Absorption:</text:span></text:span><text:span text:style-name="T5"> Durch zwei versetzte Trennwände (Kulissen) im Inneren der Box wird der Schall zu einer zweifachen 90°-Umlenkung gezwungen. Bei jedem Aufprall auf die mit Absorbern ausgekleideten Wände verliert die Schallwelle massiv an Energie.<text:line-break/>* </text:span><text:span text:style-name="Strong_20_Emphasis"><text:span text:style-name="T5">Vergleich „Blinde Läufer“:</text:span></text:span><text:span text:style-name="T5"> Man kann sich Schallwellen wie blinde Läufer vorstellen, die nur geradeaus rennen können und im Labyrinth zwangsläufig gegen weiche „Kissen“ (die Dämmung) prallen, während die Luft den Weg um die Kurven findet.</text:span></text:p>
      <text:h text:style-name="P17" text:outline-level="3">2. Materialbeschaffenheit und Wirkungsweise</text:h>
      <text:p text:style-name="P2"><text:span text:style-name="T5">Für eine effektive Dämpfung müssen die Kulissen spezifische Materialeigenschaften aufweisen:<text:line-break/>* </text:span><text:span text:style-name="Strong_20_Emphasis"><text:span text:style-name="T5">Schwere Außenhaut:</text:span></text:span><text:span text:style-name="T5"> Das Gehäuse (z. B. aus 22 mm Siebdruck- oder OSB-Platten) benötigt eine hohe Masse, um dem tieffrequenten Dröhnen (63 Hz – 250 Hz) einen physikalischen Widerstand entgegenzusetzen.</text:span></text:p>
      <text:p text:style-name="P2"><text:span text:style-name="T5">* </text:span><text:span text:style-name="Strong_20_Emphasis"><text:span text:style-name="T5">Poröse Absorber:</text:span></text:span><text:span text:style-name="T5"> Die Innenflächen und Kulissen werden lückenlos mit weichen, offenporigen Materialien wie </text:span><text:span text:style-name="Strong_20_Emphasis"><text:span text:style-name="T5">Hanf- oder Holzfaserdämmplatten</text:span></text:span><text:span text:style-name="T5"> (z. B. Steico Flex) ausgekleidet. Diese wandeln die kinetische Schallenergie durch Reibung in den Fasern in nicht spürbare Wärmeenergie um (Absorption).</text:span></text:p>
      <text:p text:style-name="P2"><text:span text:style-name="T5">* </text:span><text:span text:style-name="Strong_20_Emphasis"><text:span text:style-name="T5">Rieselschutz:</text:span></text:span><text:span text:style-name="T5"> Ein Akustikvlies über den Dämmplatten verhindert, dass der Luftstrom Fasern aus dem Material reißt.</text:span></text:p>
      <text:h text:style-name="P17" text:outline-level="3">3. Strömungstechnische Anforderungen</text:h>
      <text:p text:style-name="P2"><text:span text:style-name="T5">Ein kritischer Punkt bei der Konstruktion von Z-Kulissen ist die Vermeidung von Motorenschäden:<text:line-break/>* </text:span><text:span text:style-name="Strong_20_Emphasis"><text:span text:style-name="T5">Freier Querschnitt:</text:span></text:span><text:span text:style-name="T5"> Der Durchgangsquerschnitt innerhalb des Labyrinths darf an keiner Stelle kleiner sein als die ursprüngliche Ventilatoröffnung.</text:span></text:p>
      <text:p text:style-name="P2"><text:span text:style-name="T5">* </text:span><text:span text:style-name="Strong_20_Emphasis"><text:span text:style-name="T5">Vermeidung von Gegendruck:</text:span></text:span><text:span text:style-name="T5"> Eine präzise CAD-Planung stellt sicher, dass der Gegendruck für die Ventilatoren minimal bleibt, um eine Überhitzung oder einen Leistungsabfall der Motoren zu verhindern.</text:span></text:p>
      <text:p text:style-name="P2"><text:span text:style-name="T5">* </text:span><text:span text:style-name="Strong_20_Emphasis"><text:span text:style-name="T5">Aerodynamik:</text:span></text:span><text:span text:style-name="T5"> Die Kanten der Kulissen und des Abweisers sollten idealerweise abgerundet sein, um zusätzliche Strömungsgeräusche (Zischen) durch Verwirbelungen zu minimieren.</text:span></text:p>
      <text:h text:style-name="P17" text:outline-level="3">4. Integration in die „Akustische Kaskade“</text:h>
      <text:p text:style-name="P2"><text:span text:style-name="T5">In der Fuldastraße fungiert die Z-Kulisse als </text:span><text:span text:style-name="Strong_20_Emphasis"><text:span text:style-name="T5">Primärdämpfung</text:span></text:span><text:span text:style-name="T5">, die den Schall kapselt. Sie wird durch weitere Maßnahmen ergänzt:<text:line-break/></text:span><text:soft-page-break/><text:span text:style-name="T5">* </text:span><text:span text:style-name="Strong_20_Emphasis"><text:span text:style-name="T5">Schallabweiser:</text:span></text:span><text:span text:style-name="T5"> Der verbleibende Restschall wird durch eine 45°-Prallplatte gezielt nach unten abgelenkt.</text:span></text:p>
      <text:p text:style-name="P2"><text:span text:style-name="T5">* </text:span><text:span text:style-name="Strong_20_Emphasis"><text:span text:style-name="T5">Sekundäre Absorption:</text:span></text:span><text:span text:style-name="T5"> Am Boden des Hinterhofs übernehmen Erde und Pflanzen die weitere Diffusion und Absorption des Schalls.</text:span></text:p>
      <text:p text:style-name="P2"><text:span text:style-name="T5">* </text:span><text:span text:style-name="Strong_20_Emphasis"><text:span text:style-name="T5">Elastische Entkopplung:</text:span></text:span><text:span text:style-name="T5"> Damit die Box selbst nicht zum Resonanzkörper wird, muss sie über </text:span><text:span text:style-name="Strong_20_Emphasis"><text:span text:style-name="T5">Schwingungsdämpfer (z. B. Sylomer)</text:span></text:span><text:span text:style-name="T5"> vom Mauerwerk getrennt montiert werden.</text:span></text:p>
      <text:p text:style-name="P3">Zusammenfassend bietet die Z-Kulissen-Bauweise eine hocheffiziente Methode, um Luftschall direkt an der Quelle zu vernichten, ohne den notwendigen Luftaustausch der Gastronomie-Lüftung zu blockieren.</text:p>
      <text:p text:style-name="P3">:---</text:p>
      <text:p text:style-name="P3">Discuss Rechtliche Handlungsschritte (Ordnungsamt).</text:p>
      <text:p text:style-name="P3">---:</text:p>
      <text:h text:style-name="P23" text:outline-level="4">Rechtshilfe gegen Gewerbelärm in der Fuldastraße 3</text:h>
      <text:p text:style-name="P2"><text:span text:style-name="T5">Um gegen die Lärmbelästigung durch die gewerblichen Ventilatoren in der Fuldastraße 3 rechtlich vorzugehen, müssen Mieter strategisch vorgehen, da hier das Betriebs- und Immissionsschutzrecht (TA Lärm) greift. Das </text:span><text:span text:style-name="Strong_20_Emphasis"><text:span text:style-name="T5">Ordnungsamt Neukölln</text:span></text:span><text:span text:style-name="T5"> spielt dabei eine zentrale Rolle als Überwachungsbehörde.</text:span></text:p>
      <text:p text:style-name="P2"><text:span text:style-name="Strong_20_Emphasis"><text:span text:style-name="T5">Hier sind die entscheidenden rechtlichen Handlungsschritte und Fakten:</text:span></text:span></text:p>
      <text:h text:style-name="P17" text:outline-level="3">1. Rechtliche Grundlagen und Grenzwerte</text:h>
      <text:p text:style-name="P2"><text:span text:style-name="T5">In Berlin-Neukölln gelten laut der </text:span><text:span text:style-name="Strong_20_Emphasis"><text:span text:style-name="T5">Technischen Anleitung zum Schutz gegen Lärm (TA Lärm)</text:span></text:span><text:span text:style-name="T5"> strikte Immissionsrichtwerte:</text:span></text:p>
      <text:list xml:id="list3681368645705033870" text:style-name="L85">
        <text:list-item>
          <text:p text:style-name="P121"><text:span text:style-name="Strong_20_Emphasis"><text:span text:style-name="T5">Außen (nachts):</text:span></text:span><text:span text:style-name="T5"> Maximal </text:span><text:span text:style-name="Strong_20_Emphasis"><text:span text:style-name="T5">45 dB(A)</text:span></text:span><text:span text:style-name="T5"> vor dem Fenster.</text:span></text:p>
        </text:list-item>
        <text:list-item>
          <text:p text:style-name="P121"><text:span text:style-name="Strong_20_Emphasis"><text:span text:style-name="T5">Innen (Körperschall):</text:span></text:span><text:span text:style-name="T5"> Wenn das Dröhnen über das Mauerwerk übertragen wird, gelten im Raum nachts nur </text:span><text:span text:style-name="Strong_20_Emphasis"><text:span text:style-name="T5">25 dB(A)</text:span></text:span><text:span text:style-name="T5"> als Obergrenze.</text:span></text:p>
        </text:list-item>
        <text:list-item>
          <text:p text:style-name="P121"><text:span text:style-name="Strong_20_Emphasis"><text:span text:style-name="T5">Betreiberpflicht:</text:span></text:span><text:span text:style-name="T5"> Gemäß § 22 Bundes-Immissionsschutzgesetz (BImSchG) müssen Gewerbebetriebe Lärm nach dem Stand der Technik vermeiden.</text:span></text:p>
        </text:list-item>
      </text:list>
      <text:h text:style-name="P17" text:outline-level="3">2. Einleitung behördlicher Maßnahmen durch das Ordnungsamt</text:h>
      <text:p text:style-name="P2"><text:span text:style-name="T5">Das Ordnungsamt wird in der Regel nur bei einem </text:span><text:span text:style-name="Strong_20_Emphasis"><text:span text:style-name="T5">substanziierten Vortrag</text:span></text:span><text:span text:style-name="T5"> tätig.<text:line-break/></text:span><text:span text:style-name="Strong_20_Emphasis"><text:span text:style-name="T5">Die Mieter müssen die Behörde dazu zwingen, den Lärm amtlich zu ermitteln:</text:span></text:span><text:span text:style-name="T5"><text:line-break/>* </text:span><text:span text:style-name="Strong_20_Emphasis"><text:span text:style-name="T5">Amtliche Messung:</text:span></text:span><text:span text:style-name="T5"> Mieter können eine amtliche Schallpegelmessung beantragen. Diese ist im Rahmen der Gefahrenabwehr für Mieter in der Regel kostenlos.<text:line-break/>* </text:span><text:span text:style-name="Strong_20_Emphasis"><text:span text:style-name="T5">Bauauflagen:</text:span></text:span><text:span text:style-name="T5"> Stellt das Amt eine Überschreitung fest, kann es </text:span><text:span text:style-name="Strong_20_Emphasis"><text:span text:style-name="T5">ordnungsrechtliche Maßnahmen</text:span></text:span><text:span text:style-name="T5"> wie Bußgelder, Betriebseinschränkungen oder konkrete </text:span><text:span text:style-name="Strong_20_Emphasis"><text:span text:style-name="T5">Bau- und Nachrüstungsauflagen</text:span></text:span><text:span text:style-name="T5"> (z. B. Einbau von Schalldämpfern) erlassen.<text:line-break/>* </text:span><text:span text:style-name="Strong_20_Emphasis"><text:span text:style-name="T5">Öffentliches Interesse:</text:span></text:span><text:span text:style-name="T5"> Je mehr der ca. 40 Mietparteien sich zusammenschließen und unterschreiben, desto höher ist der Handlungsdruck auf die Behörde.</text:span></text:p>
      <text:h text:style-name="P17" text:outline-level="3"><text:soft-page-break/>3. Der Pflichtschritt: Das Lärmprotokoll</text:h>
      <text:p text:style-name="P2"><text:span text:style-name="Strong_20_Emphasis"><text:span text:style-name="T5">Ohne eine präzise Dokumentation sind rechtliche Schritte kaum erfolgsversprechend:</text:span></text:span><text:span text:style-name="T5"><text:line-break/>* </text:span><text:span text:style-name="Strong_20_Emphasis"><text:span text:style-name="T5">Dauer:</text:span></text:span><text:span text:style-name="T5"> Über mindestens </text:span><text:span text:style-name="Strong_20_Emphasis"><text:span text:style-name="T5">14 Tage</text:span></text:span><text:span text:style-name="T5"> sollte ein detailliertes Protokoll geführt werden.<text:line-break/>* </text:span><text:span text:style-name="Strong_20_Emphasis"><text:span text:style-name="T5">Inhalt:</text:span></text:span><text:span text:style-name="T5"> Es müssen die genauen Uhrzeiten, die Art des Geräuschs (z. B. „tieffrequentes Dröhnen/Vibration“) und die konkreten Auswirkungen auf die Lebensqualität (z. B. „Schlafstörung bei geschlossenem Fenster“) festgehalten werden.<text:line-break/>* </text:span><text:span text:style-name="Strong_20_Emphasis"><text:span text:style-name="T5">Beweiskraft:</text:span></text:span><text:span text:style-name="T5"> Das Protokoll sollte von Zeugen (z. B. Mitbewohnern) unterschrieben werden, um vor dem Ordnungsamt oder einem Gericht Bestand zu haben.</text:span></text:p>
      <text:h text:style-name="P17" text:outline-level="3">4. Mietrechtliche Hebel gegenüber dem Vermieter</text:h>
      <text:p text:style-name="P2"><text:span text:style-name="T5">Parallel zum Ordnungsamt müssen die Mieter den Vermieter in die Pflicht nehmen, da dieser für den „vertragsgemäßen Gebrauch“ der Wohnung verantwortlich ist:<text:line-break/>* </text:span><text:span text:style-name="Strong_20_Emphasis"><text:span text:style-name="T5">Mietminderung:</text:span></text:span><text:span text:style-name="T5"> Unzulässiger Gewerbelärm stellt einen erheblichen Sachmangel dar (§ 536 BGB). Das Landgericht Berlin hat in ähnlichen Fällen Mietminderungen von </text:span><text:span text:style-name="Strong_20_Emphasis"><text:span text:style-name="T5">bis zu 40 %</text:span></text:span><text:span text:style-name="T5"> der Nettokaltmiete zugesprochen.</text:span></text:p>
      <text:p text:style-name="P2"><text:span text:style-name="T5">* </text:span><text:span text:style-name="Strong_20_Emphasis"><text:span text:style-name="T5">Fristsetzung:</text:span></text:span><text:span text:style-name="T5"> Den Beteiligten (Vermieter und Bar/Kneipenbetreiber) sollte eine klare Frist zur Mängelbeseitigung gesetzt werden.</text:span></text:p>
      <text:h text:style-name="P17" text:outline-level="3">5. Formale Anzeige</text:h>
      <text:p text:style-name="P2"><text:span text:style-name="T5">Es empfiehlt sich eine </text:span><text:span text:style-name="Strong_20_Emphasis"><text:span text:style-name="T5">Formalanzeige</text:span></text:span><text:span text:style-name="T5"> wegen Gesundheitsgefährdung, die gleichzeitig an die Hausverwaltung, die Bar - und Kneipenbetreiber und das Bezirksamt Neukölln (Ordnungsamt – Fachbereich Gewerbe) versendet wird. Dieses Schreiben sollte die rechtliche Bewertung (Verstoß gegen TA Lärm/BImSchG) enthalten und technisch saubere Lösungen (wie die Z-Kulissen-Box) als machbare Gegenmaßnahme vorschlagen.</text:span></text:p>
      <text:p text:style-name="P3">:---</text:p>
      <text:p text:style-name="P3">Discuss Dokumentation mittels Lärmprotokoll.</text:p>
      <text:p text:style-name="P3">---:</text:p>
      <text:h text:style-name="P23" text:outline-level="4">Effektive Lärmprotokollierung zur Durchsetzung von Mieterrechten</text:h>
      <text:p text:style-name="P2"><text:span text:style-name="T5">Die Dokumentation mittels eines </text:span><text:span text:style-name="Strong_20_Emphasis"><text:span text:style-name="T5">Lärmprotokolls</text:span></text:span><text:span text:style-name="T5"> ist der entscheidende „Pflichtschritt“ für die Bewohner der Fuldastraße 3, um sowohl behördliche Maßnahmen als auch mietrechtliche Ansprüche durchzusetzen. Ohne eine solche substanziierte Dokumentation wird das Ordnungsamt in der Regel nicht tätig, da es eine fundierte Grundlage für eine amtliche Ermittlung benötigt.</text:span></text:p>
      <text:p text:style-name="P2"><text:span text:style-name="Strong_20_Emphasis"><text:span text:style-name="T5">Hier sind die zentralen Aspekte einer effektiven Dokumentation nach den vorliegenden Quellen:</text:span></text:span></text:p>
      <text:h text:style-name="P17" text:outline-level="3">1. Formale Anforderungen an das Protokoll</text:h>
      <text:p text:style-name="P3">Damit ein Lärmprotokoll vor dem Ordnungsamt Neukölln oder einem Gericht Bestand hat, muss es hohe Anforderungen an die Präzision erfüllen:</text:p>
      <text:list xml:id="list3642283673237583390" text:style-name="L86">
        <text:list-item>
          <text:p text:style-name="P122"><text:span text:style-name="Strong_20_Emphasis"><text:span text:style-name="T5">Zeitliche Genauigkeit:</text:span></text:span><text:span text:style-name="T5"> Einträge müssen auf die Minute genau erfolgen (z. B. </text:span><text:soft-page-break/><text:span text:style-name="T5">22:14 Uhr bis 03:45 Uhr).</text:span></text:p>
        </text:list-item>
        <text:list-item>
          <text:p text:style-name="P122"><text:span text:style-name="Strong_20_Emphasis"><text:span text:style-name="T5">Detaillierte Geräuschbeschreibung:</text:span></text:span><text:span text:style-name="T5"> Pauschale Begriffe wie „Lärm“ reichen nicht aus. Erforderlich sind Beschreibungen wie „tieffrequentes Dröhnen“, „Vibration der Fensterscheibe“ oder „Mauerwerk-Wummergeräusch“.</text:span></text:p>
        </text:list-item>
        <text:list-item>
          <text:p text:style-name="P122"><text:span text:style-name="Strong_20_Emphasis"><text:span text:style-name="T5">Dokumentation der Auswirkungen:</text:span></text:span><text:span text:style-name="T5"> Es muss exakt festgehalten werden, wie die Lebensqualität eingeschränkt wird, beispielsweise durch „Schlafstörungen trotz geschlossenem Fenster“ oder „Kind wacht weinend auf“.</text:span></text:p>
        </text:list-item>
        <text:list-item>
          <text:p text:style-name="P122"><text:span text:style-name="Strong_20_Emphasis"><text:span text:style-name="T5">Beweissicherung durch Zeugen:</text:span></text:span><text:span text:style-name="T5"> Idealerweise wird jeder Eintrag von mindestens zwei Personen (Zeugen) abgezeichnet, um die Glaubwürdigkeit zu erhöhen.</text:span></text:p>
        </text:list-item>
      </text:list>
      <text:h text:style-name="P17" text:outline-level="3">2. Strategisches Vorgehen der Mietergemeinschaft</text:h>
      <text:p text:style-name="P3">In einem großen Objekt mit 40 Mieteinheiten ist ein koordiniertes Vorgehen ratsam:</text:p>
      <text:list xml:id="list5209785191215836795" text:style-name="L87">
        <text:list-item>
          <text:p text:style-name="P123"><text:span text:style-name="Strong_20_Emphasis"><text:span text:style-name="T5">Dauer:</text:span></text:span><text:span text:style-name="T5"> Die Dokumentation sollte über einen Zeitraum von mindestens </text:span><text:span text:style-name="Strong_20_Emphasis"><text:span text:style-name="T5">14 Tagen</text:span></text:span><text:span text:style-name="T5"> (bzw. 2 Wochen) geführt werden.</text:span></text:p>
        </text:list-item>
        <text:list-item>
          <text:p text:style-name="P123"><text:span text:style-name="Strong_20_Emphasis"><text:span text:style-name="T5">Breite Beteiligung:</text:span></text:span><text:span text:style-name="T5"> Mindestens 3 bis 4 betroffene Mietparteien sollten unabhängig voneinander Protokolle führen. Je mehr Bewohner unterschreiben, desto höher wird das öffentliche Interesse bewertet, was die Behörden zum Handeln zwingt.</text:span></text:p>
        </text:list-item>
      </text:list>
      <text:h text:style-name="P17" text:outline-level="3">3. Rechtliche Funktion des Protokolls</text:h>
      <text:p text:style-name="P3">Das Protokoll dient als Hebel für zwei wesentliche Ziele:</text:p>
      <text:list xml:id="list2480267394202228996" text:style-name="L88">
        <text:list-item>
          <text:p text:style-name="P124"><text:span text:style-name="Strong_20_Emphasis"><text:span text:style-name="T5">Behördliche Bauauflagen:</text:span></text:span><text:span text:style-name="T5"> Es bildet die Basis für eine Formalanzeige beim Ordnungsamt, um eine kostenlose amtliche Schallpegelmessung und anschließende Nachrüstungsauflagen (wie den Bau der Z-Kulissen-Box) zu erwirken.</text:span></text:p>
        </text:list-item>
        <text:list-item>
          <text:p text:style-name="P124"><text:span text:style-name="Strong_20_Emphasis"><text:span text:style-name="T5">Mietminderung:</text:span></text:span><text:span text:style-name="T5"> Es belegt den „erheblichen Sachmangel“ der Wohnung, was laut Rechtsprechung des LG Berlin Mietminderungen von bis zu 40 % rechtfertigen kann.</text:span></text:p>
        </text:list-item>
      </text:list>
      <text:h text:style-name="P17" text:outline-level="3">4. Ergänzende Beweismittel („Profi-Tipp“)</text:h>
      <text:p text:style-name="P3">Zusätzlich zum schriftlichen Protokoll wird empfohlen, audiovisuelle Beweise zu sichern. Ein kurzes Smartphone-Video, das erst den Ventilator im Hof und dann ein (ggf. per App kalibriertes) Dezibel-Messgerät im Schlafzimmer zeigt (insbesondere bei Werten über 40 dB(A) nachts), kann die Bearbeitung durch das Ordnungsamt erheblich beschleunigen.</text:p>
      <text:p text:style-name="P2"><text:span text:style-name="T5">Abschließend sollten die Protokollführer eine </text:span><text:span text:style-name="Emphasis"><text:span text:style-name="T5">eidesstattliche Erklärung</text:span></text:span><text:span text:style-name="T5"> unter das Dokument setzen, in der sie die Richtigkeit der Angaben versichern und ihre Bereitschaft erklären, diese als Zeugen vor Amt oder Gericht zu bestätigen.</text:span></text:p>
      <text:p text:style-name="P3">:---</text:p>
      <text:p text:style-name="P3">Discuss Ökologischer Lärmschutz-Selbstbau.</text:p>
      <text:p text:style-name="P3">---:</text:p>
      <text:h text:style-name="P23" text:outline-level="4"><text:soft-page-break/>Ökologischer Lärmschutz-Selbstbau</text:h>
      <text:p text:style-name="P2"><text:span text:style-name="Strong_20_Emphasis"><text:span text:style-name="T5">Nachhaltige Akustiklösungen für Ventilatorsysteme</text:span></text:span></text:p>
      <text:p text:style-name="P2"><text:span text:style-name="T5">Der </text:span><text:span text:style-name="Emphasis"><text:span text:style-name="T5">ökologische Lärmschutz-Selbstbau</text:span></text:span><text:span text:style-name="T5"> für das Projekt in der Fuldastraße stellt eine hocheffiziente und nachhaltige Alternative zu industriellen Fertiglösungen dar. Dieser Ansatz basiert auf dem Prinzip der </text:span><text:span text:style-name="Emphasis"><text:span text:style-name="T5">maximalen In-situ-Ressourceneffizienz</text:span></text:span><text:span text:style-name="T5"> und nutzt natürliche Materialien, um eine akustische Barriere gegen das tieffrequente Dröhnen der Ventilatoren zu schaffen.</text:span></text:p>
      <text:h text:style-name="P17" text:outline-level="3">Zentrale Prinzipien und Materialauswahl</text:h>
      <text:p text:style-name="P3">Im Gegensatz zu herkömmlichen Lösungen aus Kunststoff oder Mineralwolle setzt der ökologische Selbstbau auf nachwachsende Rohstoffe mit hervorragenden Dämpfungseigenschaften:</text:p>
      <text:list xml:id="list3796400948782032568" text:style-name="L89">
        <text:list-item>
          <text:p text:style-name="P188"><text:span text:style-name="Strong_20_Emphasis"><text:span text:style-name="T5">Gehäuse:</text:span></text:span><text:span text:style-name="T5"> Massive </text:span><text:span text:style-name="Strong_20_Emphasis"><text:span text:style-name="T5">Siebdruckplatten (22 mm)</text:span></text:span><text:span text:style-name="T5"> oder Dreischichtplatten dienen als schwere Außenhülle, da Holz durch seine innere Dämpfung eine exzellente Sperrwirkung gegen tiefe Frequenzen besitzt. </text:span></text:p>
        </text:list-item>
        <text:list-item>
          <text:p text:style-name="P188"><text:span text:style-name="Strong_20_Emphasis"><text:span text:style-name="T5">Absorption:</text:span></text:span><text:span text:style-name="T5"> Das Innere wird mit </text:span><text:span text:style-name="Strong_20_Emphasis"><text:span text:style-name="T5">Hanf-Akustikplatten</text:span></text:span><text:span text:style-name="T5"> oder </text:span><text:span text:style-name="Strong_20_Emphasis"><text:span text:style-name="T5">Holzfaserdämmung</text:span></text:span><text:span text:style-name="T5"> (z. B. Steico Flex, 40–80 mm Dicke) ausgekleidet. Diese Materialien absorbieren Schallwellen im tiefen bis mittleren Frequenzbereich besonders effektiv durch Reibung in den Fasern. </text:span></text:p>
        </text:list-item>
        <text:list-item>
          <text:p text:style-name="P188"><text:span text:style-name="Strong_20_Emphasis"><text:span text:style-name="T5">Rieselschutz:</text:span></text:span><text:span text:style-name="T5"> Ein witterungsbeständiges </text:span><text:span text:style-name="Strong_20_Emphasis"><text:span text:style-name="T5">Akustikvlies</text:span></text:span><text:span text:style-name="T5"> (oder Hanf-Gewebe) verhindert, dass Fasern durch den permanenten Luftstrom aus den Dämmplatten gerissen werden. </text:span></text:p>
        </text:list-item>
        <text:list-item>
          <text:p text:style-name="P125"><text:span text:style-name="Strong_20_Emphasis"><text:span text:style-name="T5">Entkopplung &amp; Abdichtung:</text:span></text:span><text:span text:style-name="T5"> Zur Vermeidung von Körperschall werden </text:span><text:span text:style-name="Strong_20_Emphasis"><text:span text:style-name="T5">Sylomer-Streifen</text:span></text:span><text:span text:style-name="T5"> oder Gummimatten eingesetzt. Die Anschlussfugen zum Mauerwerk werden weich mit </text:span><text:span text:style-name="Strong_20_Emphasis"><text:span text:style-name="T5">Hanfzopf (Dichtungsstrick)</text:span></text:span><text:span text:style-name="T5"> ausgestopft. </text:span></text:p>
        </text:list-item>
      </text:list>
      <text:h text:style-name="P17" text:outline-level="3">Konstruktiver Aufbau: Das Z-Labyrinth</text:h>
      <text:p text:style-name="P3">Die technische Umsetzung erfolgt als „Umbau“, bei dem ein Rahmen außen am Mauerwerk montiert wird, ohne das vibrierende Aggregat direkt zu berühren.</text:p>
      <text:list xml:id="list526014330614640436" text:style-name="L90">
        <text:list-item>
          <text:p text:style-name="P189"><text:span text:style-name="Strong_20_Emphasis"><text:span text:style-name="T5">Box-Dimensionierung:</text:span></text:span><text:span text:style-name="T5"> Die Kiste sollte etwa dreimal so groß sein wie die Ventilatoröffnung, um den Luftstrom nicht zu behindern. </text:span></text:p>
        </text:list-item>
        <text:list-item>
          <text:p text:style-name="P189"><text:span text:style-name="Strong_20_Emphasis"><text:span text:style-name="T5">Z-Kulissen:</text:span></text:span><text:span text:style-name="T5"> Im Inneren werden zwei Trennwände versetzt eingebaut. Diese zwingen die Schallwellen (die sich geradlinig ausbreiten) zu einer zweifachen Umlenkung, wodurch sie auf die absorbierenden Wände prallen und ihre Energie verlieren. </text:span></text:p>
        </text:list-item>
        <text:list-item>
          <text:p text:style-name="P126"><text:span text:style-name="Strong_20_Emphasis"><text:span text:style-name="T5">Schall-Rutsche (Abweiser):</text:span></text:span><text:span text:style-name="T5"> Die Unterseite der Box wird in einem 45°-Winkel verlängert. Dieser Abweiser lenkt den verbleibenden Restschall gezielt nach unten ab. </text:span></text:p>
        </text:list-item>
      </text:list>
      <text:h text:style-name="P17" text:outline-level="3">Die Natur als aktiver Teil des Systems</text:h>
      <text:p text:style-name="P2"><text:span text:style-name="Strong_20_Emphasis"><text:span text:style-name="T5">Ein wesentlicher Aspekt der ökologischen Lösung ist die Einbindung der Umgebung als „Akustische Kaskade“:</text:span></text:span></text:p>
      <text:list xml:id="list3373333720674590202" text:style-name="L91">
        <text:list-item>
          <text:p text:style-name="P127"><text:span text:style-name="Strong_20_Emphasis"><text:span text:style-name="T5">Diffusion:</text:span></text:span><text:span text:style-name="T5"> Der vorhandene Pflanzenbewuchs im Hinterhof wirkt als natürlicher </text:span><text:soft-page-break/><text:span text:style-name="T5">Diffusor, der den Schall verwirbelt.</text:span></text:p>
        </text:list-item>
        <text:list-item>
          <text:p text:style-name="P127"><text:span text:style-name="Strong_20_Emphasis"><text:span text:style-name="T5">Tertiärdämpfung:</text:span></text:span><text:span text:style-name="T5"> Der weiche Erdboden fungiert als finaler Absorber, der die nach unten geleitete Schallenergie wie ein Schwamm aufsaugt.</text:span></text:p>
        </text:list-item>
      </text:list>
      <text:h text:style-name="P17" text:outline-level="3">Werkzeuge und Handhabung</text:h>
      <text:p text:style-name="P2"><text:span text:style-name="T5">Für den versierten Handwerker sind handelsübliche Werkzeuge ausreichend: Eine Tauchsäge mit Führungsschiene für exakte Schnitte, ein Akkuschrauber, ein Handtacker für das Vlies sowie eine Kartuschenpresse für wetterfesten Dichtstoff. Entscheidend ist, dass der Rahmen mittels Gummipuffern </text:span><text:span text:style-name="Emphasis"><text:span text:style-name="T5">schwingungsfrei</text:span></text:span><text:span text:style-name="T5"> am Mauerwerk oder Fenstergitter befestigt wird, um die Übertragung von Vibrationen auf das Mietshaus komplett zu unterbinden.</text:span></text:p>
      <text:h text:style-name="P25" text:outline-level="4">NACHWORT(e)</text:h>
      <text:p text:style-name="P3">Da will ich eigentlich nur entspannt eine Freundin in Berlin-Neukölln besuchen, und dann dröhnt mir die Gastronomie-Lüftung im 1. Stock direkt das Gehirn weich. Dass das für mich und die (ca.) 40 Mietparteien (inklusive Kinder) im schallharten Innenhof der Fuldastraße 3 purer Stress ist, steht völlig außer Frage. Solch ein tieffrequenter Dauerlärm macht nachweislich krank.</text:p>
      <text:p text:style-name="P3">Da ich mich - eher nebenbei - auch mit Großprojekten und Systemarchitektur ein wenig auskenne – "PROJEKT SOLARIS"-Ausarbeitung [PATENT SAND] – habe ich versucht das hier mit dem Schallschutz halbwegs professionell einzupacken.</text:p>
      <text:p text:style-name="P2"><text:span text:style-name="T5"><text:line-break/></text:span><text:span text:style-name="Emphasis"><text:span text:style-name="T8">BY THE WAY</text:span></text:span></text:p>
      <text:p text:style-name="P3">Wenn wir unser Zusammenleben, dieses Mit - und Gegeneinander von uns Menschen untereinander, ebenso wie Architektur und Ökologie so elegant verknüpfen könnten wie so eine Schall-Box, so dass Pflanzen und die Natur ~ Mutter Gaia ~ zu unserem funktionalen Akustik-Partner werden kann – welche anderen urbanen Herausforderungen könnten wir lösen, indem wir aufhören gegen die Natur zu bauen und anfangen, ihre physikalischen Potenziale systematisch in die Stadtarchitektur und unser Leben zu integrieren?</text:p>
      <text:p text:style-name="P3">Just do it !</text:p>
      <text:h text:style-name="P26" text:outline-level="4"><text:span text:style-name="T5">:--- </text:span><text:span text:style-name="Strong_20_Emphasis"><text:span text:style-name="T5">PROMPT 00</text:span></text:span></text:h>
      <text:h text:style-name="P23" text:outline-level="4">LÄRM + STRESS</text:h>
      <text:p text:style-name="P8"><text:span text:style-name="Strong_20_Emphasis"><text:span text:style-name="T5">Lärmbelästigung durch die Ventilatoren einer Bar + Kneipe</text:span></text:span><text:span text:style-name="T5"><text:line-break/>Quellenverzeichnis unter =&gt; </text:span><text:a xlink:type="simple" xlink:href="https://www.citizennet.de/berlin/" text:style-name="Internet_20_link" text:visited-style-name="Visited_20_Internet_20_Link"><text:span text:style-name="T5">https://www.citizennet.de/berlin/</text:span></text:a><text:span text:style-name="T5"> &lt;=<text:line-break/>Ein Lösungsansatz für die Mieter Fuldastraße 3 in Neukölln ??? + !<text:line-break/>AUFGABENSTELLUNG =&gt;<text:line-break/>SIEHE + ANALYSIERE die Bilder im Quellenverzeichnis mit der Bezeichnung:<text:line-break/>laerm_01__0_02.jpg<text:line-break/>=&gt; Frontalansicht Fenster / Ventilator Bar &lt;=<text:line-break/>laerm_01__0_04.jpg<text:line-break/></text:span><text:soft-page-break/><text:span text:style-name="T5">=&gt; Seitenansicht Fenster / Ventilator Bar &lt;=<text:line-break/>laerm_01__0_03.jpg<text:line-break/>=&gt; Seitenansicht Fenster / Ventilator Kneipe &lt;=<text:line-break/>laerm_01__0_05.jpg<text:line-break/>=&gt; Frontalansicht Fenster / Ventilator Kneipe &lt;=<text:line-break/>Erstelle für dich in deiner Analyse Schätzwerte für Maße und Wertigkeiten !<text:line-break/>&lt;= AUFGABENSTELLUNG<text:line-break/>AUFGABENSTELLUNG + AUSARBEITUNG =&gt;<text:line-break/>Technische und ebenso visuelle Umsetzung / Realisierung eines Lärmschutz (einer Lärmableitung) im oberen Bereich der jeweiligen Fenster (Bar + Kneipe) als Vorrichtung / Konstruktion und hierbei Schallabweiser =&gt; Schallreduktion in Richtung des Pflanzenbewuchs und Erdboden zwecks Diffusion / Schall Verwirbelung und Absorbierung des Lärm.<text:line-break/>A Technische Daten<text:line-break/>B Visuelle Darstellung<text:line-break/>B1 Erzeugung 1 Grafik / Bild in Foto-realistisch (ganz ohne Text / Beschriftung)<text:line-break/>B2 Erzeugung 1 Grafik als Bauskizze / Zeichnung (ergänzt durch sachdienliche Angaben und Hinweise in Textform)<text:line-break/>B3 Erzeugung Präsentation (Slide-Deck) mit 15 Folien (=&gt; B1 + B2 in Variationen zum Thema + 15 Folien, Chatty ! &lt;=)<text:line-break/>C Beschreibung der Konstruktion und des 'Bauvorhaben' (=&gt; Technische Umsetzung und Realisierung &lt;=)<text:line-break/>C1 Die wirklich professionelle Umsetzung des Vorhaben (=&gt; Als Servicebeschreibung für ein Unternehmen tätig im Akustik + Lärmschutz - Bereich mit Schätzpreisen - marktüblich -, Dauer und Handhabung / Beschreibung der technischen Umsetzung. &lt;=)<text:line-break/>C2 Eine professionelle + auch ökologisch sinnvolle als die Kosten günstigste Lösung. (=&gt; Für den Selbstbau mit einer Artikelliste der benötigten Materialien und Werkzeuge für den Heimwerker / Handwerker. &lt;=)<text:line-break/>C1 + C2 natürlich umfangreich und entsprechend der so vorab skizzierten Aufgabenstellung und den Foto des 'Bauprojekt' im Quellenverzeichnis für deine Analyse der Maße und notwenigen 'Baumaßnahmen' am Fenster der Bar und am Fenster der Kneipe zwecks Lärmreduzierung der Ventilatorengeräuschsbelästgung für die HausbewohnerInnen.<text:line-break/>Versuchen wir das doch einfach mal, Chatty. Just do it !<text:line-break/>&lt;= AUFGABENSTELLUNG + AUSARBEITUNG<text:line-break/>---:</text:span></text:p>
      <text:h text:style-name="P23" text:outline-level="4">PROMPT ENGINEERING</text:h>
      <text:p text:style-name="P2"><text:a xlink:type="simple" xlink:href="https://de.wikipedia.org/wiki/Prompt-Engineering" text:style-name="Internet_20_link" text:visited-style-name="Visited_20_Internet_20_Link"><text:span text:style-name="T5">WIKIPEDIA</text:span></text:a></text:p>
      <text:p text:style-name="P2"><text:span text:style-name="T5"><text:line-break/>«« ~ </text:span><text:span text:style-name="T9">Prompt-Engineering oder Promptengineering ist ein Konzept der künstlichen Intelligenz (KI), insbesondere der Verarbeitung natürlicher Sprache (englisch: natural language processing, NLP (Computerlinguistik)). Dabei wird ein Prompt, also die Aufgabe, die von der KI erledigt werden soll, in das Eingabefeld geschrieben, z. B. als Frage, statt implizit vorgegeben. Prompt-Engineering funktioniert typischerweise, indem es eine oder mehrere Aufgaben in einen prompt-basierten Datensatz umwandelt und ein Sprachmodell mit dem sogenannten „prompt-basierten Lernen“ trainiert.</text:span><text:span text:style-name="T5"> ~ »»</text:span></text:p>
      <text:p text:style-name="P3"><text:soft-page-break/>:---</text:p>
      <text:p text:style-name="P3">A<text:line-break/>Erkläre 'Prompt Engineering' !</text:p>
      <text:p text:style-name="P3">B<text:line-break/>Und wie man einen Prompt für einen bestimmten Anwendungsfall (wie Programmieren, Texterstellung oder Datenauswertung und auch Konstruktion + Bauvorhaben) schreibt ! + ?</text:p>
      <text:p text:style-name="P3">---:</text:p>
      <text:h text:style-name="P18" text:outline-level="2">Direct &amp; Immediate Answer</text:h>
      <text:p text:style-name="P2"><text:span text:style-name="T5">Prompt Engineering ist die Kunst und Wissenschaft, Anweisungen (Prompts) für Künstliche Intelligenz wie </text:span><text:a xlink:type="simple" xlink:href="https://www.ibm.com/de-de/think/topics/prompt-engineering" text:style-name="Internet_20_link" text:visited-style-name="Visited_20_Internet_20_Link"><text:span text:style-name="T5">IBM</text:span></text:a><text:span text:style-name="T5"> präzise zu formulieren. Durch gezielten Kontext, klare Rollen und konkrete Vorgaben steuern Sie die KI-Ausgabe, reduzieren Fehler und erhalten exakt die Ergebnisse, die Sie für Texte, Bilder oder Code benötigen. [1, 2, 3, 4] </text:span></text:p>
      <text:h text:style-name="P18" text:outline-level="2">Grundlagen und Funktionsweise</text:h>
      <text:list xml:id="list357022826835896453" text:style-name="L92">
        <text:list-item>
          <text:p text:style-name="P174">Was ist ein Prompt? Eine Eingabeaufforderung oder Frage, die Sie in ein KI-Modell tippen. </text:p>
        </text:list-item>
        <text:list-item>
          <text:p text:style-name="P174">Das Ziel: Die Lücke zwischen Ihrer Absicht und dem Verständnis der Maschine zu verkleinern. </text:p>
        </text:list-item>
        <text:list-item>
          <text:p text:style-name="P110">Warum es wichtig ist: Vage Fragen liefern allgemeine Antworten; klare Details liefern exakte Treffer. [2, 3, 5, 6] </text:p>
        </text:list-item>
      </text:list>
      <text:h text:style-name="P18" text:outline-level="2">Wichtige Techniken</text:h>
      <text:list xml:id="list2931048332151509023" text:style-name="L93">
        <text:list-item>
          <text:p text:style-name="P175">Rolle zuweisen: Sagen Sie der KI, wer sie sein soll (z. B. "Verhalte dich wie ein erfahrener Lehrer"). </text:p>
        </text:list-item>
        <text:list-item>
          <text:p text:style-name="P175">Kontext geben: Nennen Sie Hintergründe, Zielgruppen oder Rahmenbedingungen. </text:p>
        </text:list-item>
        <text:list-item>
          <text:p text:style-name="P175">Beispiele nutzen (Few-Shot): Zeigen Sie der KI anhand von Beispielen, wie das ideale Ergebnis aussehen soll. </text:p>
        </text:list-item>
        <text:list-item>
          <text:p text:style-name="P111">Format bestimmen: Legen Sie fest, ob die Antwort eine Liste, eine Tabelle oder ein Fließtext sein soll. [3, 4, 7, 8, 9] </text:p>
        </text:list-item>
      </text:list>
      <text:p text:style-name="P8"><text:span text:style-name="T5">[1] </text:span><text:a xlink:type="simple" xlink:href="https://www.iese.fraunhofer.de/blog/was-ist-prompt-engineering/" text:style-name="Internet_20_link" text:visited-style-name="Visited_20_Internet_20_Link"><text:span text:style-name="T5">https://www.iese.fraunhofer.de</text:span></text:a><text:span text:style-name="T5"><text:line-break/>[2] </text:span><text:a xlink:type="simple" xlink:href="https://www.databricks.com/de/blog/what-is-prompt-engineering" text:style-name="Internet_20_link" text:visited-style-name="Visited_20_Internet_20_Link"><text:span text:style-name="T5">https://www.databricks.com</text:span></text:a><text:span text:style-name="T5"><text:line-break/>[3] </text:span><text:a xlink:type="simple" xlink:href="https://www.youtube.com/shorts/uvRDTBkBoJA" text:style-name="Internet_20_link" text:visited-style-name="Visited_20_Internet_20_Link"><text:span text:style-name="T5">https://www.youtube.com</text:span></text:a><text:span text:style-name="T5"><text:line-break/>[4] </text:span><text:a xlink:type="simple" xlink:href="https://www.youtube.com/shorts/2lncWZ_UfMc" text:style-name="Internet_20_link" text:visited-style-name="Visited_20_Internet_20_Link"><text:span text:style-name="T5">https://www.youtube.com</text:span></text:a><text:span text:style-name="T5"><text:line-break/>[5] </text:span><text:a xlink:type="simple" xlink:href="https://de.wikipedia.org/wiki/Prompt-Engineering" text:style-name="Internet_20_link" text:visited-style-name="Visited_20_Internet_20_Link"><text:span text:style-name="T5">https://de.wikipedia.org</text:span></text:a><text:span text:style-name="T5"><text:line-break/>[6] </text:span><text:a xlink:type="simple" xlink:href="https://schulki.de/guides/selbstlernkurs-prompting-ganz-einfach/was-ist-ein-prompt" text:style-name="Internet_20_link" text:visited-style-name="Visited_20_Internet_20_Link"><text:span text:style-name="T5">https://schulki.de</text:span></text:a><text:span text:style-name="T5"><text:line-break/>[7] </text:span><text:a xlink:type="simple" xlink:href="https://www.ibm.com/de-de/think/topics/prompt-engineering" text:style-name="Internet_20_link" text:visited-style-name="Visited_20_Internet_20_Link"><text:span text:style-name="T5">https://www.ibm.com</text:span></text:a><text:span text:style-name="T5"><text:line-break/>[8] </text:span><text:a xlink:type="simple" xlink:href="https://www.youtube.com/watch?v=Rd-AtUJkz7k&amp;t=172" text:style-name="Internet_20_link" text:visited-style-name="Visited_20_Internet_20_Link"><text:span text:style-name="T5">https://www.youtube.com</text:span></text:a><text:span text:style-name="T5"><text:line-break/>[9] </text:span><text:a xlink:type="simple" xlink:href="https://www.amazon.de/Fortgeschrittenes-Lehrkräfte-Innovative-Praxisbeispiele-Bildungsalltag/dp/B0DGCK4LHX" text:style-name="Internet_20_link" text:visited-style-name="Visited_20_Internet_20_Link"><text:span text:style-name="T5">https://www.amazon.de</text:span></text:a></text:p>
      <text:p text:style-name="P2"><text:span text:style-name="Strong_20_Emphasis"><text:span text:style-name="T5">Detaillierte Anleitung, wie 'perfekte' Prompt's für spezifischen Anwendungsfälle gestaltet werden können.</text:span></text:span></text:p>
      <text:h text:style-name="P18" text:outline-level="2"><text:soft-page-break/>Struktur eines Profi-Prompts (Das MEGA-Framework)</text:h>
      <text:p text:style-name="P3">Ein extrem effektiver Prompt besteht aus vier Bausteinen. Nutzen Sie diese Struktur wie eine Schablone: [1] </text:p>
      <text:list xml:id="list856025802616132140" text:style-name="L94">
        <text:list-item>
          <text:p text:style-name="P176">Musterrolle: Wer ist die KI? (z. B. Senior-Entwickler, Bauingenieur) </text:p>
        </text:list-item>
        <text:list-item>
          <text:p text:style-name="P176">Engpass/Kontext: Was ist das Problem und die Ausgangssituation? </text:p>
        </text:list-item>
        <text:list-item>
          <text:p text:style-name="P176">Genaue Aufgabe: Was genau soll die KI tun? </text:p>
        </text:list-item>
        <text:list-item>
          <text:p text:style-name="P112">Ausgabeformat: Wie soll das Ergebnis aussehen? (Tabelle, Code-Block, Fließtext) </text:p>
        </text:list-item>
      </text:list>
      <text:h text:style-name="P18" text:outline-level="2">Anwendung 1: Programmieren</text:h>
      <text:p text:style-name="P3">Beim Codieren benötigt die KI exakte Logik, Programmiersprachen und Fehlerbehandlung.</text:p>
      <text:h text:style-name="P18" text:outline-level="2">Beispiel-Prompt:</text:h>
      <text:p text:style-name="P3">Rolle: Du bist ein erfahrener Full-Stack-Entwickler für Python und FastAPI.<text:line-break/>Kontext: Ich baue eine Web-App für eine Rezeptdatenbank. Die Datenbank läuft über PostgreSQL.<text:line-break/>Aufgabe: Schreibe eine API-Route, die alle Rezepte abruft, die eine bestimmte Zutat enthalten. Integriere eine Fehlerbehandlung, falls keine Rezepte gefunden werden.<text:line-break/>Format: Gib nur den sauberen Python-Code mit kurzen Kommentaren und die passenden Pydantic-Models aus. Keine langen Erklärungen drumherum.</text:p>
      <text:h text:style-name="P18" text:outline-level="2">Anwendung 2: Texterstellung (Marketing &amp; Copywriting)</text:h>
      <text:p text:style-name="P3">Für gute Texte braucht Chatty, also das LLM (Large Language Model) eine Zielgruppe, die Tonalität und klare Längenbegrenzungen. [2, 3] </text:p>
      <text:h text:style-name="P18" text:outline-level="2">Beispiel-Prompt:</text:h>
      <text:p text:style-name="P3">Rolle: Du bist ein kreativer Copywriter mit Fokus auf Social Media Marketing.<text:line-break/>Kontext: Wir launchen eine neue, nachhaltige Kaffeemaschine für das Büro. Zielgruppe sind umweltbewusste Geschäftsführer.<text:line-break/>Aufgabe: Schreibe drei verschiedene LinkedIn-Posts, die die Energieeffizienz und den Geschmack betonen. Nutze das AIDA-Modell (Attention, Interest, Desire, Action).<text:line-break/>Format: Formatiere die drei Optionen als Liste mit Emojis, Hashtags und Platzhaltern für den Link. Tonalität: Professionell, aber nahbar.</text:p>
      <text:h text:style-name="P18" text:outline-level="2">Anwendung 3: Datenauswertung</text:h>
      <text:p text:style-name="P3">LLM kann Daten analysieren, Trends erkennen und Zusammenfassungen liefern. Am besten füttern Sie sie direkt mit CSV-, JSON- oder Tabellendaten.</text:p>
      <text:h text:style-name="P18" text:outline-level="2"><text:soft-page-break/>Beispiel-Prompt:</text:h>
      <text:p text:style-name="P3">Rolle: Du bist ein präziser Datenanalyst im E-Commerce.<text:line-break/>Kontext: Ich habe hier die Verkaufszahlen des letzten Quartals (Daten unten eingefügt). Der Umsatz ist im Mai eingebrochen, aber im Juni stark gestiegen.<text:line-break/>Aufgabe: Analysiere die Daten auf saisonale Trends und identifiziere die Top 3 Produkte, die den Juni-Boom ausgelöst haben. Leite daraus zwei konkrete Handlungsempfehlungen ab.<text:line-break/>Format: Erstelle eine Markdown-Tabelle für die Top-Produkte und nutze Bullet Points für die Empfehlungen.</text:p>
      <text:p text:style-name="P3">[Hier Daten einfügen, z. B. Umsatz Mai: X, Umsatz Juni: Y...]</text:p>
      <text:h text:style-name="P18" text:outline-level="2">Anwendung 4: Konstruktionen &amp; Bauvorhaben</text:h>
      <text:p text:style-name="P3">Im Bauwesen und der Konstruktion hilft das LLM bei Projektplanung, Materialrecherche, Risikobewertung oder der Erstellung von Leistungsverzeichnissen.</text:p>
      <text:h text:style-name="P18" text:outline-level="2">Beispiel-Prompt:</text:h>
      <text:p text:style-name="P3">Rolle: Du bist ein erfahrener Bauingenieur und Projektleiter im Hochbau.<text:line-break/>Kontext: Wir planen den Neubau eines dreistöckigen Bürogebäudes in Holz-Hybrid-Bauweise. Wir befinden uns in der Leistungsphase 3 (Entwurfsplanung).<text:line-break/>Aufgabe: Erstelle eine Risiko-Checkliste für die Schnittstelle zwischen den Beton-Fundamenten und den tragenden Holzstützen. Berücksichtige Feuchtigkeitsschutz und Toleranzen.<text:line-break/>Format: Eine strukturierte Liste, aufgeteilt nach "Risiko", "Auswirkung auf den Bauablauf" und "Gegenmaßnahme".</text:p>
      <text:h text:style-name="P18" text:outline-level="2">Schnelle Checkliste für Ihren Alltag</text:h>
      <text:list xml:id="list5549286745701470567" text:style-name="L95">
        <text:list-item>
          <text:p text:style-name="P177">Seien Sie spezifisch: Schreiben Sie nicht "Schreibe einen Text über Häuser", sondern "Schreibe eine 500-Wörter-Zusammenfassung über die Vorteile von Passivhäusern". </text:p>
        </text:list-item>
        <text:list-item>
          <text:p text:style-name="P177">Iterieren Sie: Wenn das erste Ergebnis nicht perfekt ist, korrigieren Sie die KI (z. B. "Mach den Tonfall förmlicher" oder "Füge noch Aspekt X hinzu"). </text:p>
        </text:list-item>
        <text:list-item>
          <text:p text:style-name="P113">Verbote definieren: Sagen Sie der KI, was sie nicht tun soll (z. B. "Nutze keine Fachbegriffe"). </text:p>
        </text:list-item>
      </text:list>
      <text:p text:style-name="P3">Für welchen dieser Bereiche möchten Sie jetzt Ihren ersten konkreten Prompt erstellen, damit wir ihn gemeinsam optimieren können?</text:p>
      <text:p text:style-name="P8"><text:span text:style-name="T5">[1] </text:span><text:a xlink:type="simple" xlink:href="https://www.beaufort.ch/2025/10/08/prompt-engineering-die-vier-bausteine-fur-verlassliche-ergebnisse-teil-2/" text:style-name="Internet_20_link" text:visited-style-name="Visited_20_Internet_20_Link"><text:span text:style-name="T5">https://www.beaufort.ch</text:span></text:a><text:span text:style-name="T5"><text:line-break/>[2] </text:span><text:a xlink:type="simple" xlink:href="https://www.strato.de/ki-agenten/prompt-engineering/" text:style-name="Internet_20_link" text:visited-style-name="Visited_20_Internet_20_Link"><text:span text:style-name="T5">https://www.strato.de</text:span></text:a><text:span text:style-name="T5"><text:line-break/>[3] </text:span><text:a xlink:type="simple" xlink:href="https://www.kiweekly.de/prompt-generator" text:style-name="Internet_20_link" text:visited-style-name="Visited_20_Internet_20_Link"><text:span text:style-name="T5">https://www.kiweekly.de</text:span></text:a></text:p>
      <text:p text:style-name="P3">:---<text:line-break/>A<text:line-break/>Erkläre 'Prompt Engineering' !</text:p>
      <text:p text:style-name="P3"><text:soft-page-break/>B<text:line-break/>Und auch so, dass der Laie und in dem Fall ein Kind versteht, um was es dabei geht.</text:p>
      <text:p text:style-name="P3">C<text:line-break/>Erkläre dazu auch den 'perfekten' Prompt . . .</text:p>
      <text:p text:style-name="P3">D<text:line-break/>Tue das in einem anregenden und inspirierenden Schreibstil als Fließtext, den du sorgsam strukturieren und gliedern sollst !</text:p>
      <text:p text:style-name="P3">---:</text:p>
      <text:p text:style-name="P3">Stell dir vor, du hättest einen unendlich schlauen Flaschengeist. Er weiß absolut alles auf der Welt, hat jede Sprache gelernt, kann programmieren wie ein Weltmeister und zeichnet die schönsten Bilder. Aber es gibt einen Haken: Der Geist ist ein digitaler Roboter.Er hat keine eigene Fantasie, keine Gefühle und versteht keine feinen Andeutungen. Wenn du zu ihm sagst: „Mach mir ein Sandwich!“, steht er nur da und blinkt. Er weiß nicht, welches Brot, welcher Belag oder wie groß es sein soll. Er braucht eine glasklare Anleitung.</text:p>
      <text:p text:style-name="P3">Genau hier kommt das Prompt Engineering ins Spiel. Es ist die Kunst und die Geheimsprache, mit der wir diesen digitalen Geistern – den Künstlichen Intelligenzen – genau sagen, was wir von ihnen wollen.</text:p>
      <text:p text:style-name="P3">Ein „Prompt“ ist einfach nur der Text, den wir in das Chat-Fenster eintippen. „Engineering“ bedeutet, diesen Text so schlau und präzise zu bauen, dass die KI exakt versteht, was in unserem Kopf vorgeht. Es ist, als würde man der KI eine Brille aufsetzen, damit sie deine Idee messerscharf sehen kann.</text:p>
      <text:h text:style-name="P18" text:outline-level="2">Der Schlüssel zur Magie: Der „perfekte“ Prompt</text:h>
      <text:p text:style-name="P3">Wie sieht nun so ein perfekter Prompt aus, der aus einer langweiligen Standard-Antwort ein echtes Meisterwerk zaubert? Ein genialer Prompt ist wie ein Rezept für einen Zaubertrank – er braucht die richtigen Zutaten in der richtigen Reihenfolge.</text:p>
      <text:p text:style-name="P3">Wenn du ihn baust, folgst du am besten vier goldenen Schritten:</text:p>
      <text:list xml:id="list1510646703742805049" text:style-name="L96">
        <text:list-item>
          <text:p text:style-name="P178">Zutaten-Check 1: Die Rolle (Wer bist du?)<text:line-break/>Zuerst gibst du der KI eine Identität. Sag ihr, wer sie sein soll. Verwandle sie in einen Astronauten, einen weisen Geschichtenerzähler oder einen genialen Bauingenieur. </text:p>
        </text:list-item>
        <text:list-item>
          <text:p text:style-name="P178">Zutaten-Check 2: Die Kulisse (Wo befinden wir uns?)<text:line-break/>Gib der KI einen Kontext. Erkläre ihr die Situation. Schreibst du für Schulkinder? Planst du ein echtes Baumhaus im Garten? Je mehr Details sie kennt, desto besser passt sich ihr Gehirn an. </text:p>
        </text:list-item>
        <text:list-item>
          <text:p text:style-name="P178">Zutaten-Check 3: Der klare Befehl (Was genau sollst du tun?)<text:line-break/>Formuliere die Aufgabe absolut unmissverständlich. Vermeide vage Wünsche. Statt „Erzähl was über den Weltraum“ sagst du lieber: „Erkläre die drei größten Gefahren bei einer Landung auf dem Mars.“ </text:p>
        </text:list-item>
        <text:list-item>
          <text:p text:style-name="P114">Zutaten-Check 4: Das Gewand (Wie sieht das Ergebnis aus?)<text:line-break/>Bestimme die Form der Antwort. Soll es ein kurzes Gedicht sein? Eine übersichtliche Tabelle? Oder eine Liste mit den fünf wichtigsten Punkten? Du bist der Chefarchitekt des Ergebnisses. </text:p>
        </text:list-item>
      </text:list>
      <text:h text:style-name="P18" text:outline-level="2"><text:soft-page-break/>Ein Blick in die Praxis:</text:h>
      <text:h text:style-name="P18" text:outline-level="2">Vom Wunsch zum Meisterwerk</text:h>
      <text:p text:style-name="P3">Um zu sehen, wie diese Magie in der echten Welt funktioniert, reisen wir auf eine Baustelle. Ein Architekt möchte ein neues, umweltfreundliches Haus entwerfen. Ein schlechter Prompt wäre: „Schreib etwas über grüne Häuser.“ Die KI würde wahrscheinlich einen endlosen, gähnend langweiligen Lexikon-Text ausspucken.<text:line-break/>Ein perfekter, meisterhaft gebauter Prompt sieht dagegen so aus:</text:p>
      <text:p text:style-name="P3">„Du bist ein genialer, zukunftsorientierter Architekt. Wir planen ein hochmodernes Baumhaus für Kinder, das komplett aus nachhaltigem Holz gebaut wird und ein Dach aus Solarzellen bekommt. Erstelle mir eine Liste mit den fünf kreativsten Ideen, wie wir Geheimgänge und Spielelemente einbauen können, ohne die Natur zu beschädigen. Schreibe die Antwort so spannend und mitreißend, dass man sofort Werkzeug holen und anfangen möchte zu bauen!“</text:p>
      <text:p text:style-name="P3">Merkst du den Unterschied? Mit diesem Prompt wird die KI nicht nur Daten abspulen. Sie wird lebendig, fängt an zu sprühen und liefert Ideen, an die vorher vielleicht noch kein Mensch gedacht hat. Prompt Engineering macht dich vom reinen Zuschauer zum Regisseur einer unendlichen Ideenschmiede. Du tippst nicht mehr nur Fragen ein – du steuerst die Zukunft mit deinen eigenen Worten.</text:p>
      <text:p text:style-name="P3">Welches große Projekt schwirrt dir gerade im Kopf herum – vielleicht ein eigenes Computerspiel, eine Abenteuergeschichte oder ein verrücktes Bauvorhaben? Sag es mir, und wir bauen gemeinsam deinen allerersten perfekten Prompt!</text:p>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tarSymbol" svg:font-family="StarSymbol" style:font-pitch="variable" style:font-charset="x-symbol"/>
    <style:font-face style:name="OpenSymbol" svg:font-family="OpenSymbol"/>
    <style:font-face style:name="Courier New1" svg:font-family="'Courier New'" style:font-family-generic="modern"/>
    <style:font-face style:name="Arial3"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Arial2" svg:font-family="Arial" style:font-family-generic="modern" style:font-pitch="variable"/>
    <style:font-face style:name="Courier New2" svg:font-family="'Courier New'" style:font-family-generic="modern" style:font-pitch="variable"/>
    <style:font-face style:name="Times New Roman1" svg:font-family="'Times New Roman'" style:font-family-generic="modern" style:font-pitch="variable"/>
    <style:font-face style:name="SimSun1" svg:font-family="SimSu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Times New Roman2" svg:font-family="'Times New Roman'" style:font-family-generic="swiss" style:font-pitch="variable"/>
    <style:font-face style:name="Verdana" svg:font-family="Verdan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class="index">
      <style:paragraph-properties text:number-lines="false" text:line-number="0"/>
      <style:text-properties style:font-name-complex="Arial3"/>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Arial1" style:font-size-complex="12pt"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Arial1" style:font-size-complex="18pt"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Arial1" style:font-size-complex="14pt" style:font-weight-complex="bold"/>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style:font-name-asian="OpenSymbol" style:font-name-complex="OpenSymbol"/>
    </style:style>
    <style:style style:name="Source_20_Text" style:display-name="Source Text" style:family="text">
      <style:text-properties style:font-name="Courier New" style:font-name-asian="NSimSun" style:font-name-complex="Courier New"/>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style:background-transparency="100%">
        <style:background-image/>
      </style:graphic-properties>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Text_20_body">
      <style:paragraph-properties fo:text-align="center" style:justify-single-word="false"/>
      <style:text-properties fo:font-size="10pt" fo:font-weight="bold" style:font-size-asian="10pt" style:font-weight-asian="bold" style:font-size-complex="10pt" style:font-weight-complex="bold"/>
    </style:style>
    <style:style style:name="MP2" style:family="paragraph" style:parent-style-name="Standard">
      <style:paragraph-properties fo:text-align="justify" style:justify-single-word="false"/>
      <style:text-properties style:font-name="Tahoma" fo:font-size="15pt" style:font-size-asian="15pt" style:font-size-complex="15pt"/>
    </style:style>
    <style:style style:name="MP3" style:family="paragraph">
      <style:text-properties fo:font-size="16pt" style:font-size-asian="16pt" style:font-size-complex="16pt"/>
    </style:style>
    <style:style style:name="MP4" style:family="paragraph">
      <style:paragraph-properties fo:text-align="start" style:text-autospace="ideograph-alpha" style:punctuation-wrap="hanging" style:line-break="strict" style:writing-mode="lr-tb"/>
      <style:text-properties fo:font-size="16pt" fo:font-weight="normal" style:font-size-asian="16pt" style:font-weight-asian="normal" style:font-size-complex="16pt" style:font-weight-complex="normal"/>
    </style:style>
    <style:style style:name="MP5" style:family="paragraph">
      <style:paragraph-properties loext:tab-stop-distance="0cm" fo:margin-left="0cm" fo:margin-right="0.635cm" fo:text-align="start" fo:text-indent="0cm" style:text-autospace="ideograph-alpha" style:punctuation-wrap="hanging" style:line-break="strict" style:writing-mode="lr-tb">
        <style:tab-stops>
          <style:tab-stop style:position="4.536cm" style:type="center"/>
          <style:tab-stop style:position="9.923cm" style:type="right"/>
        </style:tab-stops>
      </style:paragraph-properties>
    </style:style>
    <style:style style:name="MP6" style:family="paragraph">
      <style:paragraph-properties loext:tab-stop-distance="0cm" fo:margin-left="0cm" fo:margin-right="0.635cm" fo:text-align="start" fo:text-indent="0cm" style:text-autospace="ideograph-alpha" style:punctuation-wrap="hanging" style:line-break="strict" style:writing-mode="lr-tb">
        <style:tab-stops>
          <style:tab-stop style:position="4.536cm" style:type="center"/>
          <style:tab-stop style:position="9.923cm" style:type="right"/>
        </style:tab-stops>
      </style:paragraph-properties>
      <style:text-properties style:font-name="Tahoma" fo:font-size="16pt" style:font-size-asian="16pt" style:font-size-complex="16pt"/>
    </style:style>
    <style:style style:name="MP7" style:family="paragraph" style:parent-style-name="Standard">
      <style:paragraph-properties fo:text-align="center" style:justify-single-word="false" style:text-autospace="none"/>
      <style:text-properties style:font-name="Courier New" fo:font-size="10pt" fo:font-weight="bold" style:font-size-asian="10pt" style:font-weight-asian="bold" style:font-name-complex="Courier New1" style:font-size-complex="10pt" style:font-weight-complex="bold"/>
    </style:style>
    <style:style style:name="MP8" style:family="paragraph" style:parent-style-name="Standard">
      <style:paragraph-properties style:text-autospace="none"/>
      <style:text-properties style:font-name="Courier New" fo:font-size="10pt" style:font-size-asian="10pt" style:font-name-complex="Courier New1" style:font-size-complex="10pt" style:font-weight-complex="bold"/>
    </style:style>
    <style:style style:name="MP9" style:family="paragraph" style:parent-style-name="Standard">
      <style:text-properties style:font-name="Verdana"/>
    </style:style>
    <style:style style:name="MT1" style:family="text">
      <style:text-properties style:use-window-font-color="true" style:font-name="Courier New1" fo:font-size="16pt" fo:language="de" fo:country="DE" fo:font-weight="normal" style:letter-kerning="true" style:font-name-asian="Times New Roman" style:font-size-asian="16pt" style:language-asian="zxx" style:country-asian="none" style:font-weight-asian="normal" style:font-name-complex="Courier New1" style:font-size-complex="16pt" style:language-complex="ar" style:country-complex="SA" style:font-weight-complex="normal" loext:opacity="0%"/>
    </style:style>
    <style:style style:name="MT2" style:family="text">
      <style:text-properties style:use-window-font-color="true" style:font-name="Tahoma" fo:font-size="16pt" fo:language="en" fo:country="GB" style:letter-kerning="true" style:font-name-asian="Times New Roman" style:font-size-asian="16pt" style:language-asian="zxx" style:country-asian="none" style:font-name-complex="Arial" style:font-size-complex="16pt" style:language-complex="ar" style:country-complex="SA" loext:opacity="0%"/>
    </style:style>
    <style:style style:name="MT3" style:family="text">
      <style:text-properties style:font-name="Tahoma"/>
    </style:style>
    <style:style style:name="MT4" style:family="text">
      <style:text-properties fo:color="#666666" style:font-name="Tahoma" loext:opacity="100%"/>
    </style:style>
    <style:style style:name="MT5" style:family="text">
      <style:text-properties style:font-name="Tahoma" fo:font-size="9pt" style:font-size-asian="9pt" style:font-size-complex="9pt"/>
    </style:style>
    <style:style style:name="MT6" style:family="text">
      <style:text-properties style:font-name="Tahoma" fo:font-size="7pt" style:font-size-asian="7pt" style:font-size-complex="7pt"/>
    </style:style>
    <style:style style:name="MT7" style:family="text">
      <style:text-properties fo:color="#b2b2b2" style:font-name="Tahoma" fo:font-size="7pt" style:font-size-asian="7pt" style:font-size-complex="7pt"/>
    </style:style>
    <style:style style:name="MT8" style:family="text">
      <style:text-properties style:font-name="Tahoma" fo:font-size="8pt" style:font-size-asian="8pt" style:font-size-complex="8pt"/>
    </style:style>
    <style:style style:name="Mfr1" style:family="graphic" style:parent-style-name="Frame">
      <style:graphic-properties fo:margin-left="0.319cm" fo:margin-right="0.319cm" style:wrap="run-through" style:number-wrapped-paragraphs="no-limit" style:vertical-pos="from-top" style:vertical-rel="paragraph" style:horizontal-pos="from-left" style:horizontal-rel="paragraph" fo:background-color="#ffffff" style:background-transparency="0%" fo:padding="0.026cm" fo:border="none">
        <style:background-image/>
      </style:graphic-properties>
    </style:style>
    <style:style style:name="M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greyscale"/>
    </style:style>
    <style:style style:name="Mfr3" style:family="graphic" style:parent-style-name="Graphics">
      <style:graphic-properties style:vertical-pos="from-top" style:vertical-rel="paragraph" style:horizontal-pos="from-left" style:horizontal-rel="paragraph" style:mirror="horizontal" fo:clip="rect(0cm, 0cm, 0cm, 0cm)" draw:luminance="0%" draw:contrast="0%" draw:red="0%" draw:green="0%" draw:blue="0%" draw:gamma="100%" draw:color-inversion="false" draw:image-opacity="100%" draw:color-mode="greyscale"/>
    </style:style>
    <style:style style:name="M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run-through="foreground" style:wrap="dynamic"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6"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fo:padding="0.026cm" fo:border="none">
        <style:background-image/>
      </style:graphic-properties>
    </style:style>
    <style:style style:name="Mgr1" style:family="graphic">
      <style:graphic-properties loext:decorative="false" loext:allow-overlap="true" draw:stroke="none" draw:fill="solid" draw:fill-color="#ffffff" draw:textarea-horizontal-align="justify" draw:textarea-vertical-align="middle" draw:auto-grow-height="false" draw:auto-grow-width="false" fo:padding-top="0.254cm" fo:padding-bottom="0.254cm" fo:padding-left="0.127cm" fo:padding-right="0.127cm" fo:wrap-option="wrap" fo:margin-left="0.319cm" fo:margin-right="0.319cm" style:run-through="background" style:wrap="parallel" style:number-wrapped-paragraphs="no-limit" style:wrap-contour="true" style:wrap-contour-mode="outside" style:vertical-pos="from-top" style:vertical-rel="paragraph" style:horizontal-pos="from-left" style:horizontal-rel="paragraph" draw:wrap-influence-on-position="once-concurrent" style:flow-with-text="false"/>
    </style:style>
    <style:style style:name="Mgr2" style:family="graphic">
      <style:graphic-properties loext:decorative="false" loext:allow-overlap="true" draw:stroke="none" draw:fill="solid" draw:fill-color="#ffffff" draw:textarea-horizontal-align="justify" draw:textarea-vertical-align="middle" draw:auto-grow-height="false" draw:auto-grow-width="false" fo:padding-top="0.254cm" fo:padding-bottom="0.254cm" fo:padding-left="0.127cm" fo:padding-right="0.127cm" fo:wrap-option="wrap" fo:margin-left="0.319cm" fo:margin-right="0.319cm" style:run-through="background" style:wrap="parallel" style:number-wrapped-paragraphs="no-limit" style:wrap-contour="true" style:wrap-contour-mode="outside" style:vertical-pos="from-top" style:vertical-rel="page"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page-layout>
  </office:automatic-styles>
  <office:master-styles>
    <style:master-page style:name="Standard" style:page-layout-name="Mpm1">
      <style:header>
        <text:p text:style-name="MP1"><draw:frame draw:style-name="Mfr1" draw:name="Rahmen2" text:anchor-type="char" svg:x="0.115cm" svg:y="-1.505cm" svg:width="1.051cm" svg:height="0.677cm" draw:z-index="10"><draw:text-box><text:p text:style-name="MP2"><draw:frame draw:style-name="Mfr2" draw:name="Grafik17" text:anchor-type="paragraph" svg:x="-0.3cm" svg:y="1.139cm" svg:width="17.466cm" svg:height="0.148cm" draw:z-index="205"><draw:image xlink:href="Pictures/100000000000005100000001021663D2.jpg" xlink:type="simple" xlink:show="embed" xlink:actuate="onLoad"/></draw:frame><draw:frame draw:style-name="Mfr3" draw:name="Grafik18" text:anchor-type="paragraph" svg:x="-0.3cm" svg:y="27.203cm" svg:width="17.477cm" svg:height="0.148cm" draw:z-index="297"><draw:image xlink:href="Pictures/100000000000005100000001021663D2.jpg" xlink:type="simple" xlink:show="embed" xlink:actuate="onLoad"/></draw:frame><draw:frame draw:style-name="Mfr4" draw:name="Grafik19" text:anchor-type="paragraph" svg:x="17.35cm" svg:y="0.504cm" svg:width="1.051cm" svg:height="1.035cm" draw:z-index="339"><draw:image xlink:href="Pictures/100002000000025A00000255326AD455.gif" xlink:type="simple" xlink:show="embed" xlink:actuate="onLoad"/></draw:frame><draw:a xlink:type="simple" xlink:href="https://creativecommons.org/licenses/by-nc/3.0/de/"><draw:frame draw:style-name="Mfr4" draw:name="HTTPS://CREATIVECOMMONS.ORG/LICENSES/BY-NC/3.0/DE/" text:anchor-type="paragraph" svg:x="-2.131cm" svg:y="27.07cm" svg:width="1.905cm" svg:height="0.762cm" draw:z-index="423"><draw:image xlink:href="Pictures/100002010000005A00000024A80A7F14.png" xlink:type="simple" xlink:show="embed" xlink:actuate="onLoad"/></draw:frame></draw:a><draw:frame draw:style-name="Mfr5" draw:name="Grafik20" text:anchor-type="paragraph" svg:x="17.339cm" svg:y="26.569cm" svg:width="1.072cm" svg:height="1.346cm" draw:z-index="478"><draw:image xlink:href="Pictures/100000000000009C000000CBD17E27C1.gif" xlink:type="simple" xlink:show="embed" xlink:actuate="onLoad"/></draw:frame><draw:frame draw:style-name="Mfr4" draw:name="Grafik21" text:anchor-type="paragraph" svg:x="17.35cm" svg:y="1.505cm" svg:width="1.051cm" svg:height="1.035cm" draw:z-index="556"><draw:image xlink:href="Pictures/100002000000025A00000255326AD455.gif" xlink:type="simple" xlink:show="embed" xlink:actuate="onLoad"/></draw:frame><draw:frame draw:style-name="Mfr2" draw:name="Grafik22" text:anchor-type="paragraph" svg:x="-0.3cm" svg:y="-0.496cm" svg:width="0.074cm" svg:height="29.7cm" draw:z-index="629"><draw:image xlink:href="Pictures/10000000000000010000005133BF29EA.jpg" xlink:type="simple" xlink:show="embed" xlink:actuate="onLoad"/></draw:frame><draw:frame draw:style-name="Mfr3" draw:name="Grafik23" text:anchor-type="paragraph" svg:x="-0.3cm" svg:y="0.139cm" svg:width="17.466cm" svg:height="0.148cm" draw:z-index="692"><draw:image xlink:href="Pictures/100000000000005100000001021663D2.jpg" xlink:type="simple" xlink:show="embed" xlink:actuate="onLoad"/></draw:frame><draw:frame draw:style-name="Mfr2" draw:name="Grafik24" text:anchor-type="paragraph" svg:x="-0.3cm" svg:y="28.203cm" svg:width="17.477cm" svg:height="0.148cm" draw:z-index="734"><draw:image xlink:href="Pictures/100000000000005100000001021663D2.jpg" xlink:type="simple" xlink:show="embed" xlink:actuate="onLoad"/></draw:frame><draw:frame draw:style-name="Mfr2" draw:name="Grafik25" text:anchor-type="paragraph" svg:x="17.071cm" svg:y="-0.496cm" svg:width="0.106cm" svg:height="29.7cm" draw:z-index="818"><draw:image xlink:href="Pictures/10000000000000010000005133BF29EA.jpg" xlink:type="simple" xlink:show="embed" xlink:actuate="onLoad"/></draw:frame><draw:frame text:anchor-type="char" draw:z-index="125" draw:name="Form2" draw:style-name="Mgr1" draw:text-style-name="MP4" svg:width="25.369cm" svg:height="0.863cm" draw:transform="rotate (1.5707963267946) translate (-1.61219444444444cm 27.0704027777778cm)"><draw:text-box><text:p text:style-name="MP3"><text:span text:style-name="MT1">] QUELLE [ https://www.citizennet.de/berlin/3_Fuldastrasse_Schall.pdf ]</text:span></text:p></draw:text-box></draw:frame><draw:frame text:anchor-type="char" draw:z-index="188" draw:name="Form1" draw:style-name="Mgr2" draw:text-style-name="MP6" svg:width="12.884cm" svg:height="0.863cm" draw:transform="rotate (1.5707963267946) translate (17.4342777777778cm 26.8044027777778cm)"><draw:text-box><text:p text:style-name="MP5"><text:span text:style-name="MT2">P R I N T + S H A R E W A R E</text:span></text:p></draw:text-box></draw:frame><draw:frame draw:style-name="Mfr6" draw:name="Rahmen12" text:anchor-type="char" svg:x="-2.066cm" svg:y="0.817cm" svg:width="1.84cm" svg:height="0.693cm" draw:z-index="881"><draw:text-box><text:p text:style-name="MP7"><text:page-number text:select-page="current">4</text:page-number>/<text:page-count>63</text:page-count></text:p><text:p text:style-name="MP8"/><text:p text:style-name="MP9"/></draw:text-box></draw:frame></text:p></draw:text-box></draw:frame><text:span text:style-name="MT3">➽</text:span><text:span text:style-name="MT4"> <text:s/>Çer Lerock – Geschichten aus dem Multiversum !</text:span><text:span text:style-name="MT3"> <text:s/>➽ <text:s/>[ </text:span><text:span text:style-name="MT5"><text:s/>Chatty HowTo <text:s/>— <text:s/></text:span><text:span text:style-name="MT6">PROMPT</text:span><text:span text:style-name="MT7"> № 1</text:span><text:span text:style-name="MT6"> </text:span><text:span text:style-name="MT5"><text:s/>— <text:s/></text:span><text:span text:style-name="MT8">AKUSTIK </text:span><text:span text:style-name="MT3">]</text:span></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arno </meta:initial-creator>
    <meta:creation-date>2026-08-12T06:03:06.60</meta:creation-date>
    <dc:date>2026-08-12T06:52:01.06</dc:date>
    <dc:creator>arno </dc:creator>
    <meta:editing-duration>PT48M25S</meta:editing-duration>
    <meta:editing-cycles>7</meta:editing-cycles>
    <meta:generator>OpenOffice/4.1.16$Win32 OpenOffice.org_project/4116m3$Build-9816</meta:generator>
    <meta:document-statistic meta:table-count="12" meta:image-count="10" meta:object-count="0" meta:page-count="63" meta:paragraph-count="1028" meta:word-count="19416" meta:character-count="150618"/>
  </office:meta>
</office:document-meta>
</file>