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ahoma" svg:font-family="Tahoma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1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color="#000000" style:font-name="Tahoma1" fo:font-size="18pt" style:font-name-asian="Tahoma" style:font-size-asian="18pt" style:font-name-complex="Tahoma" style:font-size-complex="18pt"/>
    </style:style>
    <style:style style:name="P2" style:family="paragraph" style:parent-style-name="Standard">
      <style:paragraph-properties fo:text-align="justify" style:justify-single-word="false"/>
      <style:text-properties fo:color="#000000" style:font-name="Tahoma1" fo:font-size="18pt" style:font-name-asian="Tahoma" style:font-size-asian="18pt" style:font-name-complex="Tahoma" style:font-size-complex="18pt"/>
    </style:style>
    <style:style style:name="P3" style:family="paragraph" style:parent-style-name="Standard">
      <style:text-properties fo:color="#000000" style:font-name="Tahoma1" fo:font-size="22pt" style:font-name-asian="Tahoma" style:font-size-asian="22pt" style:font-name-complex="Tahoma" style:font-size-complex="22pt"/>
    </style:style>
    <style:style style:name="P4" style:family="paragraph" style:parent-style-name="Standard" style:list-style-name="">
      <style:paragraph-properties style:text-autospace="none"/>
      <style:text-properties style:font-name="Tahoma1" fo:font-size="18pt" style:font-size-asian="18pt" style:font-size-complex="18pt"/>
    </style:style>
    <style:style style:name="P5" style:family="paragraph" style:parent-style-name="Standard">
      <style:text-properties fo:color="#808080" style:font-name="Tahoma1" fo:font-size="18pt" style:font-name-asian="Tahoma" style:font-size-asian="18pt" style:font-name-complex="Tahoma" style:font-size-complex="18pt"/>
    </style:style>
    <style:style style:name="P6" style:family="paragraph" style:parent-style-name="Standard">
      <style:paragraph-properties fo:text-align="justify" style:justify-single-word="false"/>
      <style:text-properties fo:color="#808080" style:font-name="Tahoma1" fo:font-size="18pt" style:font-name-asian="Tahoma" style:font-size-asian="18pt" style:font-name-complex="Tahoma" style:font-size-complex="18pt"/>
    </style:style>
    <style:style style:name="T1" style:family="text">
      <style:text-properties fo:color="#000000" style:font-name-asian="Tahoma" style:font-name-complex="Tahoma"/>
    </style:style>
    <style:style style:name="T2" style:family="text">
      <style:text-properties fo:font-size="22pt" style:font-size-asian="22pt" style:font-size-complex="22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Lärmbelästigung durch die Ventilatoren der Bar / Kneipe . . .</text:p>
      <text:p text:style-name="P1">https://www.citizennet.de/berlin</text:p>
      <text:p text:style-name="P1">Ein Lösungsansatz für die Mieter Fuldastraße 3 in Neukölln?!</text:p>
      <text:p text:style-name="P3"/>
      <text:p text:style-name="P1">Lärmbelästigung durch die Ventilatoren der Bar / Kneipe . . .</text:p>
      <text:p text:style-name="P1">https://www.citizennet.de/berlin</text:p>
      <text:p text:style-name="P1">Ein Lösungsansatz für die Mieter Fuldastraße 3 in Neukölln?!</text:p>
      <text:p text:style-name="P3"/>
      <text:p text:style-name="P1">Lärmbelästigung durch die Ventilatoren der Bar / Kneipe . . .</text:p>
      <text:p text:style-name="P1">https://www.citizennet.de/berlin</text:p>
      <text:p text:style-name="P1">Ein Lösungsansatz für die Mieter Fuldastraße 3 in Neukölln?!</text:p>
      <text:p text:style-name="P3"/>
      <text:p text:style-name="P1">Lärmbelästigung durch die Ventilatoren der Bar / Kneipe . . .</text:p>
      <text:p text:style-name="P1">https://www.citizennet.de/berlin</text:p>
      <text:p text:style-name="P1">Ein Lösungsansatz für die Mieter Fuldastraße 3 in Neukölln?!</text:p>
      <text:p text:style-name="P3"/>
      <text:p text:style-name="P1">Lärmbelästigung durch die Ventilatoren der Bar / Kneipe . . .</text:p>
      <text:p text:style-name="P1">https://www.citizennet.de/berlin</text:p>
      <text:p text:style-name="P1">Ein Lösungsansatz für die Mieter Fuldastraße 3 in Neukölln?!</text:p>
      <text:p text:style-name="P3"/>
      <text:p text:style-name="P1">Lärmbelästigung durch die Ventilatoren der Bar / Kneipe . . .</text:p>
      <text:p text:style-name="P1">https://www.citizennet.de/berlin</text:p>
      <text:p text:style-name="P1">Ein Lösungsansatz für die Mieter Fuldastraße 3 in Neukölln?!</text:p>
      <text:p text:style-name="P3"/>
      <text:p text:style-name="P1">Lärmbelästigung durch die Ventilatoren der Bar / Kneipe . . .</text:p>
      <text:p text:style-name="P1">https://www.citizennet.de/berlin</text:p>
      <text:p text:style-name="P1">Ein Lösungsansatz für die Mieter Fuldastraße 3 in Neukölln?!</text:p>
      <text:p text:style-name="P3"/>
      <text:p text:style-name="P1">Lärmbelästigung durch die Ventilatoren der Bar / Kneipe . . .</text:p>
      <text:p text:style-name="P1">https://www.citizennet.de/berlin</text:p>
      <text:p text:style-name="P1">Ein Lösungsansatz für die Mieter Fuldastraße 3 in Neukölln?!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ahoma" svg:font-family="Tahoma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1" svg:font-family="Tahom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rno </meta:initial-creator>
    <meta:creation-date>2026-08-10T12:28:29.99</meta:creation-date>
    <dc:date>2026-08-10T12:45:52.82</dc:date>
    <dc:creator>arno </dc:creator>
    <meta:editing-duration>PT17M23S</meta:editing-duration>
    <meta:editing-cycles>2</meta:editing-cycles>
    <meta:generator>OpenOffice/4.1.16$Win32 OpenOffice.org_project/4116m3$Build-9816</meta:generator>
    <meta:document-statistic meta:table-count="0" meta:image-count="0" meta:object-count="0" meta:page-count="1" meta:paragraph-count="24" meta:word-count="168" meta:character-count="1224"/>
  </office:meta>
</office:document-meta>
</file>